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2F000008875382A9B09014088A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6.852cm" svg:height="27.725cm" draw:z-index="0"><draw:image xlink:href="Pictures/100000000000052F000008875382A9B09014088A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02T14:23:11.421000000</meta:creation-date>
    <dc:date>2020-08-23T19:27:45.839000000</dc:date>
    <meta:editing-duration>P0D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