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text-properties officeooo:paragraph-rsid="0009a90a"/>
    </style:style>
    <style:style style:name="P4" style:family="paragraph" style:parent-style-name="Standard" style:master-page-name="Standard">
      <style:paragraph-properties fo:text-align="end" style:justify-single-word="false" style:page-number="1"/>
    </style:style>
    <style:style style:name="P5" style:family="paragraph" style:parent-style-name="Standard">
      <style:paragraph-properties fo:line-height="141%" style:writing-mode="page"/>
    </style:style>
    <style:style style:name="P6" style:family="paragraph" style:parent-style-name="Standard">
      <style:paragraph-properties fo:line-height="141%" style:writing-mode="page"/>
      <style:text-properties officeooo:paragraph-rsid="0009a90a"/>
    </style:style>
    <style:style style:name="T1" style:family="text">
      <style:text-properties officeooo:rsid="0009a90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Al Dirigente Scolastico</text:p>
      <text:p text:style-name="P1">Istituto Comprensivo “Dedalo 2000”</text:p>
      <text:p text:style-name="P1">Via Gramsci 15, 26040 </text:p>
      <text:p text:style-name="P1">Gussola(Cr) </text:p>
      <text:p text:style-name="P1"/>
      <text:p text:style-name="P2"/>
      <text:p text:style-name="P5">Oggetto: Richiesta certificato di licenza media </text:p>
      <text:p text:style-name="P5">Il sottoscritto Veronesi Gianluca, nato a Casalmaggiore il 4 aprile 1979 e residente a Scandolara Ravara in Via Giuseppe Garibaldi 80, chiede il rilascio <text:s/>di <text:s/>una copia del certificato <text:s/>di <text:s/>licenza <text:s/>di <text:s/>Scuola <text:s/>Secondaria <text:s/>di <text:s/>1° <text:s/>grado, <text:s/>conseguita <text:s text:c="3"/>dell’anno scolastico 1993/1994, dopo aver seguito il corso di studi presso la Scuola Secondaria d<text:span text:style-name="T1">i</text:span></text:p>
      <text:p text:style-name="P6">1° grado "Angelo Roncalli" di Scandolara Ravara.</text:p>
      <text:p text:style-name="P6"/>
      <text:p text:style-name="P3"><text:span text:style-name="T1">Scandolara Ravara, <text:s text:c="92"/>Firm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Arial" fo:font-size="11pt" fo:language="it" fo:country="none" style:letter-kerning="tru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Arial" fo:font-size="11pt" fo:language="it" fo:country="none" style:letter-kerning="tru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706cm" fo:margin-bottom="0.212cm" loext:contextual-spacing="false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212cm" loext:contextual-spacing="false" fo:line-height="100%" fo:keep-together="always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564cm" fo:margin-bottom="0.141cm" loext:contextual-spacing="false" fo:line-height="100%" fo:keep-together="always" fo:keep-with-next="always"/>
      <style:text-properties fo:color="#434343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94cm" fo:margin-bottom="0.141cm" loext:contextual-spacing="false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423cm" fo:margin-bottom="0.141cm" loext:contextual-spacing="false" fo:line-height="100%" fo:keep-together="always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423cm" fo:margin-bottom="0.141cm" loext:contextual-spacing="false" fo:line-height="100%" fo:keep-together="always" fo:keep-with-next="always"/>
      <style:text-properties fo:color="#666666" fo:font-size="11pt" fo:font-style="italic" style:font-size-asian="11pt" style:font-style-asian="italic" style:font-size-complex="11pt"/>
    </style:style>
    <style:style style:name="Title" style:family="paragraph" style:parent-style-name="normal" style:next-style-name="Standard" style:default-outline-level="" style:class="chapter">
      <style:paragraph-properties fo:margin-top="0cm" fo:margin-bottom="0.106cm" loext:contextual-spacing="false" fo:line-height="100%" fo:keep-together="always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cm" fo:margin-bottom="0.564cm" loext:contextual-spacing="false" fo:line-height="100%" fo:keep-together="always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Head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2.54cm" fo:margin-left="2.54cm" fo:margin-right="2.54cm" style:writing-mode="lr-tb" style:layout-grid-color="#c0c0c0" style:layout-grid-lines="2462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1.27cm" fo:margin-left="0cm" fo:margin-right="0cm" fo:margin-bottom="1.16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0-09-09T11:17:17.674000000</dc:date>
    <meta:editing-duration>PT5M59S</meta:editing-duration>
    <meta:editing-cycles>1</meta:editing-cycles>
    <meta:document-statistic meta:table-count="0" meta:image-count="0" meta:object-count="0" meta:page-count="1" meta:paragraph-count="8" meta:word-count="81" meta:character-count="654" meta:non-whitespace-character-count="472"/>
    <meta:generator>LibreOffice/5.2.3.3$Windows_x86 LibreOffice_project/d54a8868f08a7b39642414cf2c8ef2f228f780cf</meta:generator>
  </office:meta>
</office:document-meta>
</file>