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ObjectReplacements/Object 2" manifest:media-type=""/>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content.xml" manifest:media-type="text/xml"/>
  <manifest:file-entry manifest:full-path="Pictures/10000000000003F30000054422EE23EF59506E52.png" manifest:media-type="image/png"/>
  <manifest:file-entry manifest:full-path="Pictures/10000000000001F4000002A22D2B1417C4797E00.png" manifest:media-type="image/png"/>
  <manifest:file-entry manifest:full-path="Pictures/10000000000004B0000004B0A259505A2DFAD4AE.jpg" manifest:media-type="image/jpeg"/>
  <manifest:file-entry manifest:full-path="layout-cache" manifest:media-type="application/binary"/>
  <manifest:file-entry manifest:full-path="Thumbnails/thumbnail.png" manifest:media-type="imag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 svg:font-family="StarSymbol" style:font-charset="x-symbol"/>
    <style:font-face style:name="Lucida Sans1" svg:font-family="'Lucida Sans'" style:font-family-generic="swiss"/>
    <style:font-face style:name="Liberation Serif" svg:font-family="'Liberation Serif'"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line-height="150%" fo:text-align="justify" style:justify-single-word="false" style:writing-mode="page"/>
      <style:text-properties style:font-name="Arial" officeooo:rsid="000ee577" officeooo:paragraph-rsid="000ee577"/>
    </style:style>
    <style:style style:name="P2" style:family="paragraph" style:parent-style-name="Standard">
      <style:paragraph-properties fo:line-height="150%" fo:text-align="justify" style:justify-single-word="false" style:writing-mode="page"/>
      <style:text-properties style:font-name="Arial" fo:font-size="13pt" officeooo:paragraph-rsid="000ee577" style:font-size-asian="13pt" style:font-size-complex="13pt"/>
    </style:style>
    <style:style style:name="P3" style:family="paragraph" style:parent-style-name="Standard">
      <style:paragraph-properties fo:line-height="150%" fo:text-align="justify" style:justify-single-word="false" style:writing-mode="page"/>
      <style:text-properties style:font-name="Arial" fo:font-size="13pt" officeooo:rsid="001655b2" officeooo:paragraph-rsid="001691e3" style:font-size-asian="13pt" style:font-size-complex="13pt"/>
    </style:style>
    <style:style style:name="P4" style:family="paragraph" style:parent-style-name="Standard">
      <style:paragraph-properties fo:line-height="150%" fo:text-align="justify" style:justify-single-word="false" style:writing-mode="page"/>
      <style:text-properties style:font-name="Arial" officeooo:paragraph-rsid="001691e3"/>
    </style:style>
    <style:style style:name="P5" style:family="paragraph" style:parent-style-name="Standard">
      <style:paragraph-properties fo:line-height="150%" fo:text-align="justify" style:justify-single-word="false" style:writing-mode="page"/>
      <style:text-properties style:font-name="Arial" fo:font-size="13pt" officeooo:paragraph-rsid="003470e3" style:font-size-asian="13pt" style:font-size-complex="13pt"/>
    </style:style>
    <style:style style:name="P6" style:family="paragraph" style:parent-style-name="Standard">
      <style:paragraph-properties fo:line-height="150%" fo:text-align="justify" style:justify-single-word="false" style:writing-mode="page"/>
      <style:text-properties style:font-name="Arial" fo:font-size="13pt" officeooo:paragraph-rsid="003d9446" style:font-size-asian="13pt" style:font-size-complex="13pt"/>
    </style:style>
    <style:style style:name="P7" style:family="paragraph" style:parent-style-name="Standard">
      <style:paragraph-properties fo:line-height="150%" fo:text-align="justify" style:justify-single-word="false" style:writing-mode="page"/>
      <style:text-properties style:font-name="Arial" fo:font-size="13pt" officeooo:rsid="000ee577" officeooo:paragraph-rsid="000ee577" style:font-size-asian="13pt" style:font-size-complex="13pt"/>
    </style:style>
    <style:style style:name="P8" style:family="paragraph" style:parent-style-name="Standard">
      <style:paragraph-properties fo:line-height="150%" fo:text-align="justify" style:justify-single-word="false" style:writing-mode="page"/>
      <style:text-properties style:font-name="Arial" fo:font-size="13pt" officeooo:rsid="003b982e" officeooo:paragraph-rsid="003b982e" style:font-size-asian="13pt" style:font-size-complex="13pt"/>
    </style:style>
    <style:style style:name="P9" style:family="paragraph" style:parent-style-name="Standard">
      <style:paragraph-properties fo:line-height="150%" fo:text-align="justify" style:justify-single-word="false" style:writing-mode="page"/>
      <style:text-properties style:font-name="Arial" fo:font-size="13pt" officeooo:rsid="003d9446" officeooo:paragraph-rsid="003470e3" style:font-size-asian="13pt" style:font-size-complex="13pt"/>
    </style:style>
    <style:style style:name="P10" style:family="paragraph" style:parent-style-name="Standard">
      <style:paragraph-properties fo:line-height="150%" fo:text-align="justify" style:justify-single-word="false" style:writing-mode="page"/>
      <style:text-properties style:font-name="Arial" fo:font-size="18pt" fo:font-weight="bold" officeooo:rsid="003d9446" officeooo:paragraph-rsid="003d9446" style:font-size-asian="18pt" style:font-weight-asian="bold" style:font-size-complex="18pt" style:font-weight-complex="bold"/>
    </style:style>
    <style:style style:name="P11" style:family="paragraph" style:parent-style-name="Standard">
      <style:paragraph-properties fo:line-height="150%" fo:text-align="justify" style:justify-single-word="false" style:writing-mode="page"/>
      <style:text-properties style:font-name="Arial" fo:font-size="22pt" fo:font-style="italic" fo:font-weight="bold" officeooo:rsid="000ee577" officeooo:paragraph-rsid="000ee577" style:font-size-asian="22pt" style:font-style-asian="italic" style:font-weight-asian="bold" style:font-size-complex="22pt" style:font-style-complex="italic" style:font-weight-complex="bold"/>
    </style:style>
    <style:style style:name="P12" style:family="paragraph" style:parent-style-name="Standard">
      <style:paragraph-properties fo:line-height="150%" fo:text-align="justify" style:justify-single-word="false" style:writing-mode="page"/>
      <style:text-properties style:font-name="Arial" fo:font-size="15pt" fo:font-style="italic" fo:font-weight="bold" officeooo:rsid="00335de3" officeooo:paragraph-rsid="00335de3" style:font-size-asian="15pt" style:font-style-asian="italic" style:font-weight-asian="bold" style:font-size-complex="15pt" style:font-style-complex="italic" style:font-weight-complex="bold"/>
    </style:style>
    <style:style style:name="P13" style:family="paragraph" style:parent-style-name="Standard" style:list-style-name="L1">
      <style:paragraph-properties fo:line-height="150%" fo:text-align="justify" style:justify-single-word="false" style:writing-mode="page"/>
      <style:text-properties officeooo:paragraph-rsid="001d6f51"/>
    </style:style>
    <style:style style:name="P14" style:family="paragraph" style:parent-style-name="Standard">
      <style:paragraph-properties fo:line-height="150%" fo:text-align="justify" style:justify-single-word="false" style:writing-mode="page"/>
      <style:text-properties officeooo:paragraph-rsid="001f4eea"/>
    </style:style>
    <style:style style:name="P15" style:family="paragraph" style:parent-style-name="Standard">
      <style:paragraph-properties fo:line-height="150%" fo:text-align="justify" style:justify-single-word="false" style:writing-mode="page"/>
      <style:text-properties officeooo:paragraph-rsid="001cc842"/>
    </style:style>
    <style:style style:name="P16" style:family="paragraph" style:parent-style-name="Standard">
      <style:paragraph-properties fo:line-height="150%" style:writing-mode="page"/>
      <style:text-properties officeooo:paragraph-rsid="002b3f30"/>
    </style:style>
    <style:style style:name="P17" style:family="paragraph" style:parent-style-name="Standard" style:list-style-name="L1">
      <style:paragraph-properties fo:line-height="150%" fo:text-align="justify" style:justify-single-word="false" style:writing-mode="page"/>
      <style:text-properties officeooo:rsid="001d6f51" officeooo:paragraph-rsid="001d6f51"/>
    </style:style>
    <style:style style:name="P18" style:family="paragraph" style:parent-style-name="Standard">
      <style:paragraph-properties fo:line-height="150%" fo:text-align="justify" style:justify-single-word="false" style:writing-mode="page"/>
      <style:text-properties officeooo:rsid="001ead95" officeooo:paragraph-rsid="001ead95"/>
    </style:style>
    <style:style style:name="P19" style:family="paragraph" style:parent-style-name="Standard">
      <style:paragraph-properties fo:line-height="150%" fo:text-align="justify" style:justify-single-word="false" style:writing-mode="page"/>
      <style:text-properties style:font-name="Arial" fo:font-size="13pt" officeooo:rsid="001cc842" officeooo:paragraph-rsid="001cc842" style:font-size-asian="13pt" style:font-size-complex="13pt"/>
    </style:style>
    <style:style style:name="P20" style:family="paragraph" style:parent-style-name="Standard">
      <style:paragraph-properties fo:line-height="150%" fo:text-align="justify" style:justify-single-word="false" style:writing-mode="page"/>
      <style:text-properties officeooo:rsid="00261db7" officeooo:paragraph-rsid="00261db7"/>
    </style:style>
    <style:style style:name="P21" style:family="paragraph" style:parent-style-name="Standard">
      <style:paragraph-properties fo:line-height="150%" style:writing-mode="page"/>
      <style:text-properties officeooo:rsid="00261db7" officeooo:paragraph-rsid="00261db7"/>
    </style:style>
    <style:style style:name="P22" style:family="paragraph" style:parent-style-name="Standard">
      <style:paragraph-properties fo:line-height="150%" style:writing-mode="page"/>
      <style:text-properties officeooo:rsid="003bcb43" officeooo:paragraph-rsid="003bcb43"/>
    </style:style>
    <style:style style:name="P23" style:family="paragraph" style:parent-style-name="Standard">
      <style:paragraph-properties fo:margin-left="0cm" fo:margin-right="0cm" fo:line-height="150%" fo:text-indent="0cm" style:auto-text-indent="false" style:writing-mode="page"/>
      <style:text-properties officeooo:paragraph-rsid="003bfd00"/>
    </style:style>
    <style:style style:name="P24" style:family="paragraph" style:parent-style-name="Text_20_body">
      <style:paragraph-properties fo:margin-left="0.661cm" fo:margin-right="0cm" fo:margin-top="0cm" fo:margin-bottom="0.529cm" loext:contextual-spacing="false" fo:line-height="150%" fo:text-align="end" style:justify-single-word="false" fo:text-indent="0cm" style:auto-text-indent="false" style:writing-mode="page"/>
    </style:style>
    <style:style style:name="P25" style:family="paragraph" style:parent-style-name="Text_20_body">
      <style:paragraph-properties fo:line-height="150%" style:writing-mode="page"/>
    </style:style>
    <style:style style:name="P26" style:family="paragraph" style:parent-style-name="Text_20_body">
      <style:paragraph-properties fo:line-height="150%" style:writing-mode="page"/>
      <style:text-properties officeooo:paragraph-rsid="003d9446"/>
    </style:style>
    <style:style style:name="P27" style:family="paragraph" style:parent-style-name="Text_20_body">
      <style:paragraph-properties fo:line-height="150%" style:writing-mode="page"/>
      <style:text-properties officeooo:paragraph-rsid="003db02e"/>
    </style:style>
    <style:style style:name="P28" style:family="paragraph" style:parent-style-name="Text_20_body">
      <style:paragraph-properties fo:line-height="150%" style:writing-mode="page"/>
      <style:text-properties style:font-name="Arial" fo:font-size="13pt" style:font-size-asian="13pt" style:font-size-complex="13pt"/>
    </style:style>
    <style:style style:name="T1" style:family="text">
      <style:text-properties officeooo:rsid="000ee577"/>
    </style:style>
    <style:style style:name="T2" style:family="text">
      <style:text-properties officeooo:rsid="00123738"/>
    </style:style>
    <style:style style:name="T3" style:family="text">
      <style:text-properties officeooo:rsid="00134825"/>
    </style:style>
    <style:style style:name="T4" style:family="text">
      <style:text-properties fo:font-size="13pt" officeooo:rsid="00134825" style:font-size-asian="13pt" style:font-size-complex="13pt"/>
    </style:style>
    <style:style style:name="T5" style:family="text">
      <style:text-properties fo:font-size="13pt" officeooo:rsid="0014979b" style:font-size-asian="13pt" style:font-size-complex="13pt"/>
    </style:style>
    <style:style style:name="T6" style:family="text">
      <style:text-properties fo:font-size="13pt" officeooo:rsid="0013c31b" style:font-size-asian="13pt" style:font-size-complex="13pt"/>
    </style:style>
    <style:style style:name="T7" style:family="text">
      <style:text-properties fo:font-size="13pt" officeooo:rsid="001655b2" style:font-size-asian="13pt" style:font-size-complex="13pt"/>
    </style:style>
    <style:style style:name="T8" style:family="text">
      <style:text-properties fo:font-size="13pt" officeooo:rsid="001691e3" style:font-size-asian="13pt" style:font-size-complex="13pt"/>
    </style:style>
    <style:style style:name="T9" style:family="text">
      <style:text-properties fo:font-size="13pt" officeooo:rsid="001cc842" style:font-size-asian="13pt" style:font-size-complex="13pt"/>
    </style:style>
    <style:style style:name="T10" style:family="text">
      <style:text-properties fo:font-size="13pt" officeooo:rsid="00335de3" style:font-size-asian="13pt" style:font-size-complex="13pt"/>
    </style:style>
    <style:style style:name="T11" style:family="text">
      <style:text-properties fo:font-size="13pt" officeooo:rsid="00364de5" style:font-size-asian="13pt" style:font-size-complex="13pt"/>
    </style:style>
    <style:style style:name="T12" style:family="text">
      <style:text-properties fo:font-size="13pt" officeooo:rsid="0037cecf" style:font-size-asian="13pt" style:font-size-complex="13pt"/>
    </style:style>
    <style:style style:name="T13" style:family="text">
      <style:text-properties officeooo:rsid="001cc842"/>
    </style:style>
    <style:style style:name="T14" style:family="text">
      <style:text-properties style:font-name="Arial" fo:font-size="13pt" style:font-size-asian="13pt" style:font-size-complex="13pt"/>
    </style:style>
    <style:style style:name="T15" style:family="text">
      <style:text-properties style:font-name="Arial" fo:font-size="13pt" officeooo:rsid="001d6f51" style:font-size-asian="13pt" style:font-size-complex="13pt"/>
    </style:style>
    <style:style style:name="T16" style:family="text">
      <style:text-properties style:font-name="Arial" fo:font-size="13pt" officeooo:rsid="001f4eea" style:font-size-asian="13pt" style:font-size-complex="13pt"/>
    </style:style>
    <style:style style:name="T17" style:family="text">
      <style:text-properties style:font-name="Arial" fo:font-size="13pt" officeooo:rsid="001fa417" style:font-size-asian="13pt" style:font-size-complex="13pt"/>
    </style:style>
    <style:style style:name="T18" style:family="text">
      <style:text-properties style:font-name="Arial" fo:font-size="13pt" officeooo:rsid="001cc842" style:font-size-asian="13pt" style:font-size-complex="13pt"/>
    </style:style>
    <style:style style:name="T19" style:family="text">
      <style:text-properties style:font-name="Arial" fo:font-size="13pt" officeooo:rsid="00261db7" style:font-size-asian="13pt" style:font-size-complex="13pt"/>
    </style:style>
    <style:style style:name="T20" style:family="text">
      <style:text-properties style:font-name="Arial"/>
    </style:style>
    <style:style style:name="T21" style:family="text">
      <style:text-properties style:font-name="Arial" fo:font-size="13pt" style:font-size-asian="13pt" style:font-size-complex="13pt"/>
    </style:style>
    <style:style style:name="T22" style:family="text">
      <style:text-properties style:font-name="Arial" fo:font-size="13pt" officeooo:rsid="00217742" style:font-size-asian="13pt" style:font-size-complex="13pt"/>
    </style:style>
    <style:style style:name="T23" style:family="text">
      <style:text-properties style:font-name="Arial" fo:font-size="13pt" officeooo:rsid="001fa417" style:font-size-asian="13pt" style:font-size-complex="13pt"/>
    </style:style>
    <style:style style:name="T24" style:family="text">
      <style:text-properties style:font-name="Arial" fo:font-size="13pt" officeooo:rsid="00261db7" style:font-size-asian="13pt" style:font-size-complex="13pt"/>
    </style:style>
    <style:style style:name="T25" style:family="text">
      <style:text-properties style:font-name="Arial" fo:font-size="13pt" officeooo:rsid="00280c88" style:font-size-asian="13pt" style:font-size-complex="13pt"/>
    </style:style>
    <style:style style:name="T26" style:family="text">
      <style:text-properties style:font-name="Arial" fo:font-size="13pt" officeooo:rsid="00294913" style:font-size-asian="13pt" style:font-size-complex="13pt"/>
    </style:style>
    <style:style style:name="T27" style:family="text">
      <style:text-properties style:font-name="Arial" fo:font-size="13pt" officeooo:rsid="002b16d0" style:font-size-asian="13pt" style:font-size-complex="13pt"/>
    </style:style>
    <style:style style:name="T28" style:family="text">
      <style:text-properties style:font-name="Arial" fo:font-size="13pt" officeooo:rsid="002b3f30" style:font-size-asian="13pt" style:font-size-complex="13pt"/>
    </style:style>
    <style:style style:name="T29" style:family="text">
      <style:text-properties style:font-name="Arial" fo:font-size="13pt" officeooo:rsid="002d2dbe" style:font-size-asian="13pt" style:font-size-complex="13pt"/>
    </style:style>
    <style:style style:name="T30" style:family="text">
      <style:text-properties style:font-name="Arial" fo:font-size="13pt" officeooo:rsid="002e1ac6" style:font-size-asian="13pt" style:font-size-complex="13pt"/>
    </style:style>
    <style:style style:name="T31" style:family="text">
      <style:text-properties style:font-name="Arial" fo:font-size="13pt" officeooo:rsid="002fb159" style:font-size-asian="13pt" style:font-size-complex="13pt"/>
    </style:style>
    <style:style style:name="T32" style:family="text">
      <style:text-properties style:font-name="Arial" fo:font-size="13pt" officeooo:rsid="002ff84f" style:font-size-asian="13pt" style:font-size-complex="13pt"/>
    </style:style>
    <style:style style:name="T33" style:family="text">
      <style:text-properties style:font-name="Arial" fo:font-size="13pt" officeooo:rsid="001cc842" style:font-size-asian="13pt" style:font-size-complex="13pt"/>
    </style:style>
    <style:style style:name="T34" style:family="text">
      <style:text-properties style:font-name="Arial" fo:font-size="13pt" style:font-size-asian="13pt" style:font-size-complex="13pt" loext:padding-left="0.049cm" loext:padding-right="0cm" loext:padding-top="0cm" loext:padding-bottom="0cm" loext:border-left="0.06pt solid #eeeeee" loext:border-right="none" loext:border-top="none" loext:border-bottom="none"/>
    </style:style>
    <style:style style:name="T35" style:family="text">
      <style:text-properties style:font-name="Arial" fo:font-size="13pt" officeooo:rsid="0038fbd6" style:font-size-asian="13pt" style:font-size-complex="13pt"/>
    </style:style>
    <style:style style:name="T36" style:family="text">
      <style:text-properties style:font-name="Arial" fo:font-size="13pt" officeooo:rsid="003b982e" style:font-size-asian="13pt" style:font-size-complex="13pt"/>
    </style:style>
    <style:style style:name="T37" style:family="text">
      <style:text-properties style:font-name="Arial" fo:font-size="13pt" officeooo:rsid="003d9446" style:font-size-asian="13pt" style:font-size-complex="13pt"/>
    </style:style>
    <style:style style:name="T38" style:family="text">
      <style:text-properties style:font-name="Arial" fo:font-size="13pt" fo:font-style="italic" style:font-size-asian="13pt" style:font-size-complex="13pt"/>
    </style:style>
    <style:style style:name="T39" style:family="text">
      <style:text-properties style:font-name="Arial" fo:font-size="13pt" fo:font-style="italic" officeooo:rsid="002e1ac6" style:font-size-asian="13pt" style:font-size-complex="13pt"/>
    </style:style>
    <style:style style:name="T40" style:family="text">
      <style:text-properties style:font-name="Arial" fo:font-size="13pt" fo:font-style="italic" style:font-size-asian="13pt" style:font-size-complex="13pt" loext:padding-left="0.049cm" loext:padding-right="0cm" loext:padding-top="0cm" loext:padding-bottom="0cm" loext:border-left="0.06pt solid #eeeeee" loext:border-right="none" loext:border-top="none" loext:border-bottom="none"/>
    </style:style>
    <style:style style:name="T41" style:family="text">
      <style:text-properties style:font-name="Arial" fo:font-size="13pt" fo:font-style="italic" officeooo:rsid="002d2dbe" style:font-size-asian="13pt" style:font-size-complex="13pt"/>
    </style:style>
    <style:style style:name="T42" style:family="text">
      <style:text-properties style:font-name="Arial" fo:font-size="13pt" fo:font-weight="normal" style:font-size-asian="13pt" style:font-weight-asian="normal" style:font-size-complex="13pt" style:font-weight-complex="normal"/>
    </style:style>
    <style:style style:name="T43" style:family="text">
      <style:text-properties style:font-name="Arial" fo:font-size="13pt" fo:font-weight="normal" officeooo:rsid="003b982e" style:font-size-asian="13pt" style:font-weight-asian="normal" style:font-size-complex="13pt" style:font-weight-complex="normal"/>
    </style:style>
    <style:style style:name="T44" style:family="text">
      <style:text-properties style:font-name="Arial" fo:font-size="13pt" fo:font-weight="normal" officeooo:rsid="003bfd00" style:font-size-asian="13pt" style:font-weight-asian="normal" style:font-size-complex="13pt" style:font-weight-complex="normal"/>
    </style:style>
    <style:style style:name="T45" style:family="text">
      <style:text-properties style:font-name="Arial" fo:font-size="13pt" fo:font-weight="normal" officeooo:rsid="003db02e" style:font-size-asian="13pt" style:font-weight-asian="normal" style:font-size-complex="13pt" style:font-weight-complex="normal"/>
    </style:style>
    <style:style style:name="T46" style:family="text">
      <style:text-properties style:font-name="Arial" fo:font-size="13pt" fo:font-weight="normal" officeooo:rsid="003e05a1" style:font-size-asian="13pt" style:font-weight-asian="normal" style:font-size-complex="13pt" style:font-weight-complex="normal"/>
    </style:style>
    <style:style style:name="T47" style:family="text">
      <style:text-properties style:font-name="Arial" fo:font-size="13pt" fo:font-weight="bold" officeooo:rsid="002d2dbe" style:font-size-asian="13pt" style:font-weight-asian="bold" style:font-size-complex="13pt" style:font-weight-complex="bold"/>
    </style:style>
    <style:style style:name="T48" style:family="text">
      <style:text-properties style:font-name="Arial" fo:font-size="13pt" fo:font-weight="bold" officeooo:rsid="003bfd00" style:font-size-asian="13pt" style:font-weight-asian="bold" style:font-size-complex="13pt" style:font-weight-complex="bold"/>
    </style:style>
    <style:style style:name="T49" style:family="text">
      <style:text-properties style:font-name="Arial" officeooo:rsid="001cc842"/>
    </style:style>
    <style:style style:name="T50" style:family="text">
      <style:text-properties style:font-name="Arial" officeooo:rsid="0024731e"/>
    </style:style>
    <style:style style:name="T51" style:family="text">
      <style:text-properties officeooo:rsid="0024731e"/>
    </style:style>
    <style:style style:name="T52" style:family="text">
      <style:text-properties officeooo:rsid="0038fbd6"/>
    </style:style>
    <style:style style:name="fr1" style:family="graphic" style:parent-style-name="Graphics">
      <style:graphic-properties style:run-through="foreground" style:wrap="parallel" style:number-wrapped-paragraphs="no-limit" style:wrap-contour="false" style:vertical-pos="from-top" style:vertical-rel="paragraph" style:horizontal-pos="from-left" style:horizontal-rel="paragraph" fo:padding-left="0.4cm" fo:padding-right="0.4cm" fo:padding-top="0cm" fo:padding-bottom="0.4cm" fo:border="0.99pt solid #ffffff" style:shadow="none" draw:shadow-opacity="100%"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run-through="foreground" style:wrap="parallel" style:number-wrapped-paragraphs="no-limit" style:wrap-contour="false" style:vertical-pos="from-top" style:vertical-rel="paragraph" style:horizontal-pos="from-left" style:horizontal-rel="paragraph" fo:background-color="#ffffff" style:background-transparency="0%" draw:fill="solid" draw:fill-color="#ffffff" draw:opacity="100%" fo:padding="0.4cm" fo:border="0.99pt solid #ffffff" style:shadow="none" draw:shadow-opacity="100%"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from-top" style:vertical-rel="paragraph" style:horizontal-pos="from-left" style:horizontal-rel="paragraph" style:mirror="none" fo:clip="rect(6.463cm, 1.346cm, 4.985cm, 1.192cm)" draw:luminance="0%" draw:contrast="0%" draw:red="0%" draw:green="0%" draw:blue="0%" draw:gamma="100%" draw:color-inversion="false" draw:image-opacity="100%" draw:color-mode="standard"/>
    </style:style>
    <style:style style:name="fr4" style:family="graphic" style:parent-style-name="OLE">
      <style:graphic-properties fo:margin-left="0cm" fo:margin-right="0cm" fo:margin-top="0cm" fo:margin-bottom="0cm" style:wrap="run-through" style:number-wrapped-paragraphs="no-limit" style:vertical-pos="from-top" style:vertical-rel="page" style:horizontal-pos="from-left" style:horizontal-rel="paragraph" fo:padding="0cm" fo:border="none" draw:ole-draw-aspect="1" draw:frame-display-border="false" draw:frame-margin-horizontal="0px" draw:frame-margin-vertical="0px"/>
    </style:style>
    <text:list-style style:name="L1">
      <text:list-level-style-bullet text:level="1"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draw:frame draw:style-name="fr4" draw:name="Oggetto1" text:anchor-type="page" text:anchor-page-number="1" svg:x="0cm" svg:y="0cm" svg:width="7.938cm" svg:height="6.615cm" draw:z-index="2">
        <draw:floating-frame xlink:href="https://googleads.g.doubleclick.net/pagead/ads?client=ca-pub-7693978758581278&amp;output=html&amp;h=250&amp;slotname=9445002438&amp;adk=3482578822&amp;adf=2006907315&amp;pi=t.ma~as.9445002438&amp;w=300&amp;lmt=1621097910&amp;psa=1&amp;format=300x250&amp;url=https%3A%2F%2Fwww.psiconline.it%2Fle-biografie-dei-grandi-della-psicologia%2Fanna-freud-1895-1982.html%3Ffbclid%3DIwAR0BbjrR8-wlS3Z3D5Wx7Y4jqD7KwhP2WhBM02Ki-uocb6uoPWRK_OA6aLQ&amp;flash=0&amp;wgl=1&amp;dt=1621097921322&amp;bpp=20&amp;bdt=10403&amp;idt=3573&amp;shv=r20210511&amp;cbv=%2Fr20190131&amp;ptt=9&amp;saldr=aa&amp;abxe=1&amp;cookie=ID%3D342a40628e3b8fd3-22f1550d0cc80013%3AT%3D1620489440%3ART%3D1620489440%3AS%3DALNI_MaUfsYYfl2Ar6IpVE02Rm3z0BwGgw&amp;correlator=9624144310&amp;frm=20&amp;pv=2&amp;ga_vid=445858362.1620489440&amp;ga_sid=1621097925&amp;ga_hid=2001980988&amp;ga_fc=0&amp;u_tz=120&amp;u_his=1&amp;u_java=0&amp;u_h=768&amp;u_w=1366&amp;u_ah=728&amp;u_aw=1366&amp;u_cd=24&amp;u_nplug=0&amp;u_nmime=0&amp;adx=193&amp;ady=1566&amp;biw=1349&amp;bih=654&amp;scr_x=0&amp;scr_y=0&amp;eid=31060614%2C31061192%2C31060828&amp;oid=3&amp;pvsid=2984421535805725&amp;pem=3&amp;ref=https%3A%2F%2Fl.facebook.com%2F&amp;eae=0&amp;fc=896&amp;brdim=-8%2C-8%2C-8%2C-8%2C1366%2C0%2C1382%2C744%2C1366%2C654&amp;vis=1&amp;rsz=%7C%7CeEbr%7C&amp;abl=CS&amp;pfx=0&amp;fu=0&amp;bc=31&amp;ifi=1&amp;uci=a!1&amp;btvi=1&amp;fsb=1&amp;xpc=gXmpsEJW6B&amp;p=https%3A//www.psiconline.it&amp;dtd=4118" xlink:type="simple" xlink:show="embed" xlink:actuate="onLoad" draw:frame-name="aswift_0"/>
      </draw:frame>
      <draw:frame draw:style-name="fr4" draw:name="Oggetto2" text:anchor-type="page" text:anchor-page-number="1" svg:x="0cm" svg:y="0cm" svg:width="7.938cm" svg:height="6.615cm" draw:z-index="3">
        <draw:floating-frame xlink:href="https://googleads.g.doubleclick.net/pagead/ads?client=ca-pub-7693978758581278&amp;output=html&amp;h=250&amp;slotname=9445002438&amp;adk=3482578822&amp;adf=2843197331&amp;pi=t.ma~as.9445002438&amp;w=300&amp;lmt=1621097910&amp;psa=1&amp;format=300x250&amp;url=https%3A%2F%2Fwww.psiconline.it%2Fle-biografie-dei-grandi-della-psicologia%2Fanna-freud-1895-1982.html%3Ffbclid%3DIwAR0BbjrR8-wlS3Z3D5Wx7Y4jqD7KwhP2WhBM02Ki-uocb6uoPWRK_OA6aLQ&amp;flash=0&amp;wgl=1&amp;dt=1621097921343&amp;bpp=16&amp;bdt=10424&amp;idt=5666&amp;shv=r20210511&amp;cbv=%2Fr20190131&amp;ptt=9&amp;saldr=aa&amp;abxe=1&amp;cookie=ID%3D342a40628e3b8fd3-22f1550d0cc80013%3AT%3D1620489440%3ART%3D1620489440%3AS%3DALNI_MaUfsYYfl2Ar6IpVE02Rm3z0BwGgw&amp;prev_fmts=300x250&amp;correlator=9624144310&amp;frm=20&amp;pv=1&amp;ga_vid=445858362.1620489440&amp;ga_sid=1621097925&amp;ga_hid=2001980988&amp;ga_fc=0&amp;u_tz=120&amp;u_his=1&amp;u_java=0&amp;u_h=768&amp;u_w=1366&amp;u_ah=728&amp;u_aw=1366&amp;u_cd=24&amp;u_nplug=0&amp;u_nmime=0&amp;adx=611&amp;ady=2406&amp;biw=1349&amp;bih=654&amp;scr_x=0&amp;scr_y=0&amp;eid=31060614%2C31061192%2C31060828&amp;oid=3&amp;pvsid=2984421535805725&amp;pem=3&amp;ref=https%3A%2F%2Fl.facebook.com%2F&amp;eae=0&amp;fc=896&amp;brdim=-8%2C-8%2C-8%2C-8%2C1366%2C0%2C1382%2C744%2C1366%2C654&amp;vis=1&amp;rsz=%7C%7CeEbr%7C&amp;abl=CS&amp;pfx=0&amp;fu=0&amp;bc=31&amp;ifi=2&amp;uci=a!2&amp;btvi=2&amp;fsb=1&amp;xpc=XRySNrZDSf&amp;p=https%3A//www.psiconline.it&amp;dtd=5815" xlink:type="simple" xlink:show="embed" xlink:actuate="onLoad" draw:frame-name="aswift_1"/>
      </draw:frame>
      <text:p text:style-name="P11">ANNA FREUD</text:p>
      <text:p text:style-name="P1"><draw:frame draw:style-name="fr1" draw:name="Immagine1" text:anchor-type="paragraph" svg:x="9.051cm" svg:y="0.284cm" svg:width="8.204cm" svg:height="10.938cm" draw:z-index="1"><draw:image xlink:href="Pictures/10000000000003F30000054422EE23EF59506E52.png" xlink:type="simple" xlink:show="embed" xlink:actuate="onLoad"/></draw:frame></text:p>
      <text:p text:style-name="P7">Anna Freud è stata una grande ed importante psicanalista austriaca austriaca. Figlia di Sigmund Freud lasci<text:span text:style-name="T51">ò</text:span> un importante segno anche da un punto di vista pedagogico.</text:p>
      <text:p text:style-name="P7"/>
      <text:p text:style-name="P12">LA VITA</text:p>
      <text:p text:style-name="P2"><text:span text:style-name="T1">Nacque a Vienna nel 1895 proprio mentre il padre stava elaborando e pubblicando i suoi studi sull’interpretazione dei sogni e sulle dinamiche dell’inconscio. </text:span>Annina, come era soprannominata, era <text:span text:style-name="T2">la sesta ed ultima</text:span> figlia di Sigmund <text:span text:style-name="T2">Freud</text:span>. <text:span text:style-name="T2">Si racconta che non fosse stata desiderata dai genitori, che si aspettavano invece un maschio. </text:span>Era bruttina, <text:span text:style-name="T2">come lei stessa racconta</text:span>, non molto alta, con le spalle curve. <text:span text:style-name="T2">Era </text:span>"consapevole di non essere sufficientemente femminile o attraente come donna" <text:span text:style-name="T2">e</text:span> riteneva di essere stata trascurata dai genitori. <text:span text:style-name="T2">Riteneva che le fosse stato dato un nome banale ed insignificante e lamentava il fatto che la madre l’avesse allattata artificialmente. Si racconta anche che durante le ferie Anna venisse</text:span> lasciata a casa <text:span text:style-name="T2">e che le si preferissero </text:span><text:s/>le sorelle. <text:span text:style-name="T3">Con gli anni, anche grazie alla sua passione per la psicanalisi, riuscì ad aprire con il padre un canale preferenziale e diventarne la “figlia preferita”. Freud stesso racconta che nel tempo era arrivato ad avere una sorta di dipendenza fisica dalla figlia, proprio come dai suoi sigari. </text:span><text:s/></text:p>
      <text:p text:style-name="P2"/>
      <text:p text:style-name="P4"><text:span text:style-name="T4">Dopo aver conseguito il diploma </text:span><text:span text:style-name="T10">di</text:span><text:span text:style-name="T4"> scuola magistrale </text:span><text:span text:style-name="T5">al </text:span>Cottage Lyceum di Vienna nel 1912 <text:span text:style-name="T4"><text:s/></text:span><text:span text:style-name="T6">decide, </text:span><text:span text:style-name="T5">nel 1914,</text:span><text:span text:style-name="T6"> di trasferirsi a Londra </text:span><text:span text:style-name="T5">(sola, senza la famiglia, cosa molto inusuale per i suoi tempi) </text:span><text:span text:style-name="T6">per imparare l’inglese </text:span><text:span text:style-name="T5">visto che non aveva ancora deciso che strada intraprendere nella vita</text:span><text:span text:style-name="T6">. Purtroppo però, con lo scoppio della Prima </text:span><text:soft-page-break/><text:span text:style-name="T6">Guerra Mondiale </text:span><text:span text:style-name="T5">Anna è costretta a tornare a Vienna affrontando un viaggio attraverso Gibilterra e poi Genova accompagnata dall’ambasciatore austro-ungarico. </text:span><text:span text:style-name="T7">Decide allora , </text:span><text:span text:style-name="T11">nel 1917, </text:span><text:span text:style-name="T7">di iniziare a </text:span><text:span text:style-name="T9">insegnare </text:span><text:span text:style-name="T11">alle elementari</text:span><text:span text:style-name="T7"> e dove si appassiona alla psicologia dell’età evolutiva. </text:span><text:span text:style-name="T11">E’ però costretta ad interrompere questa esperienza quando co</text:span><text:span text:style-name="T12">n</text:span><text:span text:style-name="T11">trae la tubercolosi. </text:span><text:span text:style-name="T12">Durante il lungo periodo che porta alla sua guarigione Anna inizia a leggere gli scritti del padre e dei suoi colleghi, entusiasmandola sempre di più nei confronti della psicoterapia.</text:span><text:span text:style-name="T8"> In questi anni inizia a cambiare il rapporto con il padre, anche per il fatto che lei stessa soffre di diversi disturbi, come depressione, ansia, insonnia, idee ossessive.</text:span><text:span text:style-name="T7"> </text:span></text:p>
      <text:p text:style-name="P3">Dal 1918, iniziò quindi la terapia con il padre, sei sere la settimana per circa quattro anni. Tuttavia, dopo qualche anno dalla fine della cura, lei stessa confessò in una lettera a Lou Andreas Salomé (allieva del padre), che i suoi problemi non erano stati risolti. Non ci sono documenti che raccontino direttamente l’analisi di Anna Freud, ma qualche notizia la si può ricavare dai primi scritti della donna: in particolare, in “Fantasie di percosse e sogni ad occhi aperti” del 1922 dove uno dei sei bambini di cui parla è lei stessa. Anna Freud racconta del desiderio d’amore di questi bambini per il padre e di come i sensi di colpa trasformino i desideri in fantasie masochistiche. </text:p>
      <text:p text:style-name="P15"><draw:frame draw:style-name="fr2" draw:name="Immagine2" text:anchor-type="paragraph" svg:x="8.477cm" svg:y="0.086cm" svg:width="8.546cm" svg:height="11.52cm" draw:z-index="0"><draw:image xlink:href="Pictures/10000000000001F4000002A22D2B1417C4797E00.png" xlink:type="simple" xlink:show="embed" xlink:actuate="onLoad"/></draw:frame><text:span text:style-name="T18">Dalle sedute di terapia con il padre però Anna trae i rudimenti della psicoanalisi, che le serviranno per gli anni futuri.</text:span><text:span text:style-name="T18"> </text:span></text:p>
      <text:p text:style-name="P28">Continu<text:span text:style-name="T52">a</text:span> a studiare la letteratura psicoanalitica e inizi<text:span text:style-name="T52">a</text:span> a lavorare con i pazienti.</text:p>
      <text:p text:style-name="P25"><text:span text:style-name="T35">Nel 1922 d</text:span><text:span text:style-name="T14">iven</text:span><text:span text:style-name="T35">ta</text:span><text:span text:style-name="T14"> membro della Società Psicoanalitica di Vienna, iniziando a lavorare come psicoanalista infantile. </text:span><text:span text:style-name="T35">L’anno seguente il padre si ammala di cancro ed Anna nonostante lo sconforto, si prende la responsabilità dell’istituto psicoanalitico di Vienna.</text:span></text:p>
      <text:p text:style-name="P26"><draw:frame draw:style-name="fr3" draw:name="Immagine3" text:anchor-type="paragraph" svg:x="5.562cm" svg:y="2.076cm" svg:width="10.375cm" svg:height="7.211cm" draw:z-index="4"><draw:image xlink:href="Pictures/10000000000004B0000004B0A259505A2DFAD4AE.jpg" xlink:type="simple" xlink:show="embed" xlink:actuate="onLoad"/></draw:frame><text:soft-page-break/><text:span text:style-name="T14">Nel 1925 divenne segretaria dell'Associazione Internazionale di Psicoanalisi, divenendo in seguito Presidente onorario nel 1973. </text:span><text:span text:style-name="T37">Nello stesso anno conosce </text:span><text:span text:style-name="T14">Dorothy Tiffany Burlingham, figlia del celebre gioielliere newyorkese Tiffany. Dorothy si era trasferita a Vienna nel 1925 con i quattro figli per sottoporli a un trattamento psicoanalitico, dopo che il loro padre era stato colpito da una grave psicosi depressiva </text:span><text:span text:style-name="T37">che l’aveva infine portato al suicidio</text:span><text:span text:style-name="T14">. Le due donne si conobbero, vissero in due appartamenti contigui mentre le famiglie iniziarono a frequentarsi. Tiffany Burlingham divenne anch'essa psicoanalista e divenne partner nel lavoro e nella vita di Anna, seguendola a Londra e restandole accanto fino alla morte. </text:span></text:p>
      <text:p text:style-name="P25"><text:span text:style-name="T14">Nel 1936, pubblicò il suo primo </text:span><text:span text:style-name="T35">e più importante libro,</text:span><text:span text:style-name="T14"> “</text:span><text:span text:style-name="T38">L'Io e i meccanismi di difesa”,</text:span><text:span text:style-name="T14"> </text:span><text:span text:style-name="T36">ampliando notevolmente la descrizione dei meccanismi che adulti e bambini usano per proteggere l’IO. Il</text:span><text:span text:style-name="T14"> libro </text:span><text:span text:style-name="T36">venne</text:span><text:span text:style-name="T14"> accolto molto bene dalla Società psicoanalitica, tanto da </text:span><text:span text:style-name="T36">essere</text:span><text:span text:style-name="T14"> un testo di riferimento anche oggi. </text:span><text:span text:style-name="Strong_20_Emphasis"><text:span text:style-name="T42">Nel 1937 apr</text:span></text:span><text:span text:style-name="Strong_20_Emphasis"><text:span text:style-name="T43">e</text:span></text:span><text:span text:style-name="Strong_20_Emphasis"><text:span text:style-name="T42"> la scuola materna Jackson, a Vienna, per bambini che erano stati deprivati dalle cure materne. </text:span></text:span><text:span text:style-name="Strong_20_Emphasis"><text:span text:style-name="T43">A causa delle leggi antisemite che <text:s/>vengono emanate in Austria i Freud, che erano ebrei, sono però costretti a fuggire a Londra </text:span></text:span><text:span text:style-name="Strong_20_Emphasis"><text:span text:style-name="T46">dove pochi anni dopo il padre morì.</text:span></text:span></text:p>
      <text:p text:style-name="P27"><text:span text:style-name="Strong_20_Emphasis"><text:span text:style-name="T43">Qui nel 1941 Anna apre una struttura per accogliere </text:span></text:span><text:span text:style-name="Strong_20_Emphasis"><text:span text:style-name="T44">neonati, </text:span></text:span><text:span text:style-name="Strong_20_Emphasis"><text:span text:style-name="T43">bambini e adolescenti rimasti soli a causa della guerra. </text:span></text:span><text:span text:style-name="Strong_20_Emphasis"><text:span text:style-name="T45">Con la fine della guerra l’istituto si trasforma nell’ Hampstead Child Therapy Course of Clinic, un istituto di diagnosi, ricovero e cura infantile con corsi di formazione per operatori e psicoanalisti dell’età infantile </text:span></text:span></text:p>
      <text:p text:style-name="P27"><text:span text:style-name="Strong_20_Emphasis"><text:span text:style-name="T43">A partire dagli anni Cinquanta viaggiò molto negli Stati Uniti dove insegnò e tenne conferenze. Negli anni successivi studiò i ritardi dell’età evolutiva e la violenza </text:span></text:span><text:soft-page-break/><text:span text:style-name="Strong_20_Emphasis"><text:span text:style-name="T43">domestica sui minori. Nel 1973 pubblicò il libro “Problemi di tecnica e terapia psicoanalitica”. Non era laureata, ma ricevette molti riconoscimenti honoris causa l’ultimo dei quali nel 1980 ad Harvard. Nel 1973 divenne anche presidente onorario della Società Psicoanalitica Internazionale. Anna Freud morì a 86 anni, nel 1982: era da tempo inferma e costretta su una sedia a rotelle. </text:span></text:span></text:p>
      <text:p text:style-name="P27"><text:span text:style-name="Strong_20_Emphasis"><text:span text:style-name="T45"/></text:span></text:p>
      <text:p text:style-name="P28"><text:span text:style-name="Strong_20_Emphasis"><text:span text:style-name="T14"/></text:span></text:p>
      <text:p text:style-name="P25"><text:span text:style-name="T14">Con la creazione del corso e della clinica terapeutica per bambini nel 1959, </text:span><text:span text:style-name="Strong_20_Emphasis"><text:span text:style-name="T14">Anna Freud perseguì un triplice obiettivo.</text:span></text:span><text:span text:style-name="T14"> Fornire formazione nel contesto della psicoanalisi infantile, creare una clinica per bambini e adolescenti e sviluppare un settore di ricerca.</text:span></text:p>
      <text:p text:style-name="P28">Questo favorì un vivace luogo di apprendimento, ulteriormente rafforzato dallo sviluppo di collaborazioni con la Univerisity College di Londra.</text:p>
      <text:p text:style-name="P25"><text:span text:style-name="Strong_20_Emphasis"><text:span text:style-name="T14">La clinica di Hampstead è stata ribattezzata Anna Freud Center dopo la sua morte. </text:span></text:span></text:p>
      <text:p text:style-name="P24"><text:span text:style-name="Strong_20_Emphasis"><text:span text:style-name="T40">Pubblicità</text:span></text:span><text:span text:style-name="T34"> </text:span><text:bookmark text:name="aswift_1_expand"/><text:bookmark text:name="aswift_1_anchor"/></text:p>
      <text:p text:style-name="P25"><text:span text:style-name="T14">Nella sua pubblicazione “</text:span><text:span text:style-name="T38">Normalità e patologia nell'infanzia”</text:span><text:span text:style-name="T14"> del 1965, </text:span><text:span text:style-name="Strong_20_Emphasis"><text:span text:style-name="T14">descrisse una teoria coerente che diede il giusto peso a tutte le fasi e le aree dello sviluppo di un bambino dall'infanzia all'adolescenza.</text:span></text:span></text:p>
      <text:p text:style-name="P25"><text:span text:style-name="Strong_20_Emphasis"><text:span text:style-name="T14">La sua teoria ha permesso allo psicoanalista infantile di distinguere il materiale da diverse aree e livelli di sviluppo, e visualizzare la psicopatologia sullo sfondo del normale sviluppo, ottenendo così una comprensione equilibrata dei disturbi dell'infanzia.</text:span></text:span></text:p>
      <text:p text:style-name="P25"><text:span text:style-name="T14">Attraverso una serie di pubblicazioni, colloqui e seminari specifici, A</text:span><text:span text:style-name="Strong_20_Emphasis"><text:span text:style-name="T14">nna Freud ha dimostrato una profonda dedizione a condividere la sua comprensione analitica con tutti coloro che lavoravano con bambini, in particolare insegnanti, genitori, infermieri, pediatri e avvocati.</text:span></text:span></text:p>
      <text:p text:style-name="P28"><text:soft-page-break/>Era una voce forte accanto a James e Joyce Robertson, John Bowlby e Isabel Menzies Lyth nello studio dell'impatto dell'ospedalizzazione e della separazione sui bambini piccoli.</text:p>
      <text:p text:style-name="P25"><text:span text:style-name="T14">Pertanto, </text:span><text:span text:style-name="Strong_20_Emphasis"><text:span text:style-name="T14">il lavoro di Anna Freud, nonostante la sua coerente e incrollabile identificazione con il lavoro di suo padre, è chiaro che ha apportato contributi sostanziali e originali ad un mondo che, a quell'epoca, era ancora ai suoi albori.</text:span></text:span></text:p>
      <text:p text:style-name="P19"/>
      <text:p text:style-name="P5"><text:span text:style-name="T49">Nel 1923 Anna inizia ad occuparsi della psicologia infantile e nel 1927 pubblicò il suo libro “Introduzione alla tecnica di psicoanalisi infantile” e nel 1935 diventa direttore dell’Istituto di formazione psicoanalitica di Vienna. Con lo scoppio della Seconda Guerra Mondiale è costretta a fuggire con il padre a Londra, dove si impegna per costituire un’istituzione per i bambini abba</text:span><text:span text:style-name="T50">n</text:span><text:span text:style-name="T49">donati e bisognosi di assistenza. Dopo la guerra dà </text:span><text:span text:style-name="T20">vita alla Hamstead Child-Therapy-Clinic, un’istituzione ancora esistente che offre servizi di diagnosi e cura psicoanalitica per bambini e genitori, offre corsi per la formazione di terapeuti infantili e di aggiornamento per educatori.</text:span></text:p>
      <text:p text:style-name="P9"><text:span text:style-name="T20"/></text:p>
      <text:p text:style-name="P8"/>
      <text:p text:style-name="P5"><text:span text:style-name="T20"/></text:p>
      <text:p text:style-name="P5"><text:span text:style-name="T20"/></text:p>
      <text:p text:style-name="P10"><text:span text:style-name="T20">PENSIERO</text:span></text:p>
      <text:p text:style-name="P6"><text:span text:style-name="T20">Cenni freudiani Nell’ambito della personalità, Freud formula 2 teorie. La prima teoria psicodinamica afferma che esistono 3 istanze psichiche: </text:span></text:p>
      <text:p text:style-name="P6"><text:span text:style-name="T20">- conscio, composto da tutto ciò che è nella consapevolezza, nella superficie della mente;</text:span></text:p>
      <text:p text:style-name="P6"><text:span text:style-name="T20">- preconscio, maggiormente nascosto, contiene tutto ciò a cui si può accedere mediante tecniche specifiche, come la verbalizzazione;</text:span></text:p>
      <text:p text:style-name="P6"><text:span text:style-name="T20">- inconscio, comprende tutto ciò che è inaccessibile se non grazie ad una particolare relazione d’aiuto ed è centrale nei processi di personalità.</text:span></text:p>
      <text:p text:style-name="P6"><text:span text:style-name="T20"><text:s/>La seconda teoria psicodinamica freudiana afferma che le 3 istanze sono:</text:span></text:p>
      <text:p text:style-name="P6"><text:soft-page-break/><text:span text:style-name="T20">- Es, l’istanza più primitiva, composta da tutte le pulsioni istintuali atte a raggiungere una meta, cioè alla soddisfazione di un piacere biologico;</text:span></text:p>
      <text:p text:style-name="P6"><text:span text:style-name="T20">- Io, svolge il ruolo di bilancia tra Es e Super-Io e rappresenta l’istanza razionale e realistica che cerca di mediare le pulsioni inaccettabili rendendole accettabili.</text:span></text:p>
      <text:p text:style-name="P6"><text:span text:style-name="T20"><text:s/>- Super-Io, l’istanza composta dalle leggi morali ed etiche, si basa sul concetto di bene e male. </text:span></text:p>
      <text:p text:style-name="P5"><text:span text:style-name="T20"><text:s/>Anna non deve la sua fama al padre, infatti pur vivendo al suo fianco come allieva fedele e </text:span><text:span text:style-name="T13">figlia adorata, dimostra precocemente rigore intellettuale e autonomia di pensiero. Numerosi sono gli scritti e le pubblicazioni che dimostrano la sua preparazione e validità da un punto di vista pedagogico come:</text:span></text:p>
      <text:list xml:id="list8478511337470016511" text:style-name="L1">
        <text:list-item>
          <text:p text:style-name="P13"><text:span text:style-name="T15">L’io e i meccanismi di difesa (1936);</text:span></text:p>
        </text:list-item>
        <text:list-item>
          <text:p text:style-name="P17"><text:span text:style-name="T14">Il trattamento psicoanalitico dei bambini (1946);</text:span></text:p>
        </text:list-item>
        <text:list-item>
          <text:p text:style-name="P17"><text:span text:style-name="T14">Normalità e patologia dell’infanzia (1965).</text:span></text:p>
        </text:list-item>
      </text:list>
      <text:p text:style-name="P18"><text:span text:style-name="T14">Dai suoi scritti si evince che Anna fosse una donna pragmatica e pratica, che non amava solo teorizzare sui concetti ma alla quale anzi piaceva trattare casi clinici specifici e importanti che usava per spiegare le sue idee e per descrivere le sue tecniche. Anna Freud voleva che il suo lavoro e le tecniche che aveva elaborato arrivassero ad avere un’utilità pratica per la vita di tutti i giorni delle persone e soprattutto dei bambini; </text:span><text:span text:style-name="T16">era dunque molto più</text:span><text:span text:style-name="T14"> interessa</text:span><text:span text:style-name="T16">ta</text:span><text:span text:style-name="T14"> all’IO che all’ES (come invece era stato per il padre). </text:span></text:p>
      <text:p text:style-name="P14"><text:span text:style-name="T16">Il libro più caro alla Freud, ed anche probabilmente il più famoso, risulta essere senz’altro “L’io e i meccanismi di difesa” in cui Anna descrive i meccanismi di difesa insiti nell’essere umano, dedicando una buona parte del suo studio ai bambini e agli adolescenti. </text:span><text:span text:style-name="T17">Fu anche la prima che spiegò che tutti noi usiamo questi meccanismi di difesa </text:span><text:span text:style-name="T19">per proteggerci dalla sofferenza e dall’angoscia provocate dall’ES e dal SUPER-IO </text:span><text:span text:style-name="T17">e che in questo non c’e assolutamente niente di patologico, </text:span><text:span text:style-name="T19">ma</text:span><text:span text:style-name="T17"> </text:span><text:span text:style-name="T17">anzi </text:span><text:span text:style-name="T19">questi risultano essere</text:span><text:span text:style-name="T17"> necessari per garantire l’ordine mentale, un ordine che, come insegna la psicoanalisi, non viene mai raggiunto una volta per tutte.</text:span><text:span text:style-name="T17">Il padre di Anna si era sempre occupato di analizzare dei sintomi per arrivare a </text:span><text:span text:style-name="T22">scoprire ed analizzare le anomalie nelle persone, mentre la figlia aveva sempre puntato a coniugare teoria e pratica in modo che i suoi studi arrivassero ad avere un’utilità per chiunque, sia per i bambini che per gli adulti. </text:span><text:span text:style-name="T19">Tra i più famosi </text:span><text:soft-page-break/><text:span text:style-name="T19">meccanismi di difesa che Anna individua, e che erano già stati trovati dal padre troviamo: la repressione, lo spostamento, la regressione e la proiezione.</text:span></text:p>
      <text:p text:style-name="P20"><text:span text:style-name="T19">L</text:span><text:span text:style-name="T14">A REPRESSIONE è quel meccanismo che ci porta a reprimere per l’appunto le nostre emozioni, facendo in modo che queste non riescano a provocare ansia;</text:span></text:p>
      <text:p text:style-name="P21"><text:bookmark text:name="pf2"/><text:span text:style-name="T14">LA PROIEZIONE è la capacità di spostare i nostri difetti vedendoli sugli altri;</text:span></text:p>
      <text:p text:style-name="P21"><text:span text:style-name="T14">LO SPOSTAMENTO è l’attribuzione di sentimenti negativi ad altre persone;</text:span></text:p>
      <text:p text:style-name="P21"><text:span text:style-name="T14">LA REGRESSIONE <text:s/>è un meccanismo che ci porta a un’età evolutiva più precoce e che ci fa comportare nelle modalità tipiche di quell’età.</text:span></text:p>
      <text:p text:style-name="P21"><text:span text:style-name="T14">Anna in questa come in altre opere si occupa di mettere in rapporto psicoanalisi e pedagogia. La psicologia non si limita a criticare delle modalità di educazione sbagliate o </text:span><text:span text:style-name="T25">a</text:span><text:span text:style-name="T14"> formazione degli educatori </text:span><text:span text:style-name="T25">ma deve trovare il</text:span><text:span text:style-name="T14"> modo per riparare agli eventuali errori avvenuti durante la formazione. </text:span><text:span text:style-name="T25">Lo </text:span><text:span text:style-name="T32">sviluppo</text:span><text:span text:style-name="T25"> dei bambini secondo </text:span><text:span text:style-name="T32">Anna</text:span><text:span text:style-name="T25"> </text:span><text:span text:style-name="T32">Freud</text:span><text:span text:style-name="T25"> è profondamente </text:span><text:span text:style-name="T32">influenzato</text:span><text:span text:style-name="T25"> non solo dalle dinamiche famigliari ma anche da quelle sociali. La psicoanalisi ha il compito di riportare l’equilibrio nella psiche del bambino che è entrato in crisi a causa di un educazione sbagliata ma deve anche agire nei confronti di genitori, famigliari ed educatori in modo che trovino i mezzi per comunicare positivamente con i bambini stessi. </text:span><text:span text:style-name="T26">Secondo Anna il terapeuta deve usare una serie di accorgimenti che devono servire da una parte a comprendere il linguaggio del bambino ma anche a capire una serie di comportamenti a contenuto simbolico, come l’analisi dei sogni, dei disegni o del gioco e tutte quelle attività espressive attraverso le quali il bambino esprime dei sentimenti, delle emozioni e delle emozioni che non sono ancora spiegabili, da parte dei bambini, a parole. </text:span><text:span text:style-name="T27">Lo psicanalista non deve solo avere un ruolo passivo con il suo paziente, ma deve </text:span><text:span text:style-name="T31">esserci</text:span><text:span text:style-name="T27"> anche una componete attiva, come a d esempio quella del gioco. Anna Freud è </text:span><text:span text:style-name="T28">la</text:span><text:span text:style-name="T27"> prim</text:span><text:span text:style-name="T28">a</text:span><text:span text:style-name="T27"> psicoterapeut</text:span><text:span text:style-name="T28">a</text:span><text:span text:style-name="T27"> a </text:span><text:span text:style-name="T28">usare</text:span><text:span text:style-name="T27"> la ludoterapia </text:span><text:span text:style-name="T28">per entrare nel loro mondo e per avvicinarsi a loro, cancellando la distanza tipica fino ad allora tra psicoterapeuta e paziente e diventando una figura che ricorre al linguaggio dei bambini per avvicinarsi sempre di più ad essi. </text:span></text:p>
      <text:p text:style-name="P23"><text:span text:style-name="T28">Altra cosa molto importante per Anna Freud fu mettere in risalto le relazioni primarie del bambino in quanto fondamentali per un corretto e sano sviluppo. Infatti Anna concentrò buona parte del suo lavoro su bambini abbandonati, maltrattati o traumatizzati e cresciuti in situazioni di profonda negligenza. </text:span><text:span text:style-name="T29">Secondo la Freud </text:span><text:soft-page-break/><text:span text:style-name="T29">questi bambini avevano bisogno di trovare una situazione di normalità nel più breve tempo possibile, rendendo necessario ridurre il più possibile i tempi di degenza in ospedale o di permanenza negli orfanotrofi. La presenza della famiglia, in particolare della figura materna, era fondamentale; l'assenza della madre portava ai bambini un forte stress ed aveva un impatto molto negativo sullo sviluppo della loro mente. </text:span></text:p>
      <text:p text:style-name="P23"><text:span text:style-name="T29"/></text:p>
      <text:p text:style-name="P23"><text:span text:style-name="T47">A</text:span><text:span text:style-name="T48">CCOGLIENZA</text:span><text:span text:style-name="T14">Le iniziative socioeducative La Freud insieme alla sua amica e collega Dorothy Burlingham fonda nel 1938 la Hampstead War Nurseries per l'assistenza ai bambini abbandonati. Con una serie di studi, individuò la principale causa del ritardo dello sviluppo psico-fisico infantile nella mancanza di una relazione stabile tra madre e bambino. Ciò avveniva, nel secondo dopoguerra, a causa del fatto che le donne venivano impiegate in vari lavori, grazie al massiccio processo di industrializzazione che richiedeva un'intensa manodopera. Ed è proprio nel secondo dopoguerra che il centro fondato fu trasformato nel Hampstead Child-Therapy Training Course and Clinic, istituto dove si tenevano corsi di addestramento per terapeuti infantili e attività diagnostiche per bambini. La Freud, dopo anni di studi all'interno del suo centro, si convinse che l'usuale classificazione delle patologie psichiche degli adulti non fosse applicabile al bambino, introducendo un nuovo metodo di valutazione dello sviluppo psicofisico infantile, il cosiddetto "profilo psicodiagnostico", basato sull'uso di questionari, inventari di personalità, colloqui clinici, esami neuropsicologici e valutazioni osservative. La controversia con la Klein sull'analisi infantile Anna Freud afferma che il bambino non è ancora pronto ad effettuare il transfert (una rielaborazione dei suoi rapporti affettivi) a differenza dell'adulto, poiché è ancora coinvolto nel complesso di Edipo o questo è ancora in corso. Il complesso di Edipo è, secondo Freud, un insieme di desideri sessuali ambivalenti che il bambino prova nei confronti dei genitori. Più in particolare, prova desiderio di possesso nei confronti del genitore del sesso opposto e desiderio di morte e sostituzione verso il genitore dello stesso sesso. Si verifica verso i 3 anni e il suo superamento determina nel bambino un processo di maturazione, grazie alla sua identificazione con il genitore del suo stesso sesso. Secondo la Freud, nel bambino mancano quegli aspetti fondamentali per un </text:span><text:soft-page-break/><text:span text:style-name="T14">rapporto terapeutico quali: la comprensione della malattia, il desiderio di guarire e la volontà di curarsi. Per questo motivo il bambino in casi di psicodisturbi non potrà mai chiedere di essere curato ma saranno i genitori a provvedere all'intervento terapeutico. Quindi la psicoanalista, per l'analisi infantile, ritiene fondamentali sia le fantasie e i sogni dei bambini, sia i disegni con cui il bambino esprime i propri conflitti. Inoltre, però, ella ritiene che l'analisi infantile debba essere utilizzata soltanto in casi di nevrosi di una certa gravità e che sia necessario anche l'analisi ai genitori per permettere un intervento terapeutico efficace e definitivo. Melanie Klein, invece, sosteneva che il bambino di 3 anni abbia già elaborato gli aspetti fondamentali del complesso di Edipo, potendo quindi realizzare il transfert insieme all'analista. In questo modo è sufficiente intervenire soltanto sul bambino, senza l'aiuto dei genitori o della famiglia. Il contributo di Anna Freud fu fondamentale per la psicoanalisi infantile poiché, opponendosi a Melanie Klein, spaccò il movimento psicoanalitico in 2 opposte sezioni. anna freud,sviluppò opportuni approcci x realizzare l analisi infantile.bisogna cmq osservare che la diffusione della psicanalisi infantile ha prodotto e produce un grande sforzo divulgativo attraverso trasmissioni sui mass media </text:span></text:p>
      <text:p text:style-name="P23"><text:span text:style-name="T29"/></text:p>
      <text:p text:style-name="P23"><text:span text:style-name="T29">In questo contesto, </text:span><text:span text:style-name="Strong_20_Emphasis"><text:span text:style-name="T29">la Freud richiedeva al personale di scrivere osservazioni dettagliate sul comportamento quotidiano dei bambini. </text:span></text:span></text:p>
      <text:p text:style-name="P25"><text:span text:style-name="T14">Queste osservazioni venivano discusse ogni sera insieme alla collega Burlingham e </text:span><text:span text:style-name="Strong_20_Emphasis"><text:span text:style-name="T14">la loro comprensione divenne fondamentale per aiutare a perfezionare l'intuizione nello sviluppo normale e patologico del bambino.</text:span></text:span></text:p>
      <text:p text:style-name="P23"><text:span text:style-name="T29">Queste osservazioni gettarono le basi per due affascinanti pubblicazioni intitolate “</text:span><text:span text:style-name="T41">Bambini in tempo di guerra”</text:span><text:span text:style-name="T29"> (1942) e “</text:span><text:span text:style-name="T41">Bambini senza famiglia”</text:span><text:span text:style-name="T29"> (1944).Anna fondo diversi centri di accoglienza </text:span><text:span text:style-name="T30">e lavorò </text:span><text:span text:style-name="T31">perché</text:span><text:span text:style-name="T30"> all’interno di questi </text:span><text:span text:style-name="T29">si </text:span><text:span text:style-name="T30">creasse una sorta di</text:span><text:span text:style-name="T29"> unità famigliare, fondamentale per i bambini che erano stati traumatizzati dalla guerra e che avevano perso i genitori o l’intera famiglia e che potevano trovare dei fratelli e delle ma</text:span><text:span text:style-name="T30">mme</text:span><text:span text:style-name="T29"> supplenti che potessero prendersi cura di lui, </text:span><text:span text:style-name="T30">come le </text:span><text:span text:style-name="T31">psicoterapeute</text:span><text:span text:style-name="T30"> che potevano fare un lavoro di accoglienza e maternage e al contempo occuparsi di lavorare sulla loro sfera psichica. Il centro più famoso, che Anna fondò con la sua collega e compagna Dorot</text:span><text:span text:style-name="T32">h</text:span><text:span text:style-name="T30">y Burling</text:span><text:span text:style-name="T32">h</text:span><text:span text:style-name="T30">am, fu </text:span><text:soft-page-break/><text:span text:style-name="T30">l’</text:span><text:span text:style-name="T39">Hampstead War Nurseries</text:span><text:span text:style-name="T30"> un rifugio per bambini rimasti senza casa per i bombardamenti, negli anni della guerra. </text:span></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22"><text:span text:style-name="T14"/></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oft-page-break/><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text:p text:style-name="P16"><text:span text:style-name="T30"/></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StarSymbol" svg:font-family="StarSymbol" style:font-charset="x-symbol"/>
    <style:font-face style:name="Lucida Sans1" svg:font-family="'Lucida Sans'" style:font-family-generic="swiss"/>
    <style:font-face style:name="Liberation Serif" svg:font-family="'Liberation Serif'"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it" fo:country="IT" style:letter-kerning="true" style:font-name-asian="SimSun" style:font-size-asian="10.5pt" style:language-asian="zh" style:country-asian="CN" style:font-name-complex="Lucida 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it" fo:country="IT" style:letter-kerning="true" style:font-name-asian="SimSun" style:font-size-asian="10.5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Strong_20_Emphasis" style:display-name="Strong Emphasis" style:family="text">
      <style:text-properties fo:font-weight="bold" style:font-weight-asian="bold" style:font-weight-complex="bold"/>
    </style:style>
    <style:style style:name="ins"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1-05-11T15:43:29.359000000</meta:creation-date>
    <dc:date>2021-05-16T14:41:16.676000000</dc:date>
    <meta:editing-duration>PT2H11M31S</meta:editing-duration>
    <meta:editing-cycles>7</meta:editing-cycles>
    <meta:generator>LibreOffice/5.2.3.3$Windows_x86 LibreOffice_project/d54a8868f08a7b39642414cf2c8ef2f228f780cf</meta:generator>
    <meta:document-statistic meta:table-count="0" meta:image-count="3" meta:object-count="2" meta:page-count="11" meta:paragraph-count="48" meta:word-count="2834" meta:character-count="18470" meta:non-whitespace-character-count="15662"/>
  </office:meta>
</office:document-meta>
</file>