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officeooo:rsid="000e6b0e" officeooo:paragraph-rsid="000e6b0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George Orwell's “Animal farm” was written in 1945, and despite being present as a children's fairy tale, it actually has a modern political and satirical metaphor (in particular it is a parody of Russian Revolution and an important reflection on the theme of power).</text:p>
      <text:p text:style-name="P1">When “Animal Farm” was published has raised clamor and has had issues of censorship.</text:p>
      <text:p text:style-name="P1">The story is set in an English farm and the farmer <text:s/>is Mr Jones.</text:p>
      <text:p text:style-name="P1">One day the older pig called Older Major gathered all the animals to express his reflection; he affirmed that the animals had to rebel immediately against the man because of the exploitation and the injustice.</text:p>
      <text:p text:style-name="P1">In fact, as time passed, the animals convinced that the revolution was the only way to escape from that situation, so they acted.</text:p>
      <text:p text:style-name="P1">After the rebellion, the animals began to create their own society, divided their tasks based on the principles of equality. Initially, everything went well, but as time went on, the pigs began to behave differently, trying to impose themselves.</text:p>
      <text:p text:style-name="P1">“Animal Farm” is also a metaphor of the Russian revolution and Stalin's totalitarianism.</text:p>
      <text:p text:style-name="P1">Every animal represents a character or a social class in reality (for example: dogs represent the policemen; Napoleon represents Stalin; Snowball symbolizes Trotsky).</text:p>
      <text:p text:style-name="P1"/>
      <text:p text:style-name="P1"/>
      <text:p text:style-name="P1"/>
      <text:p text:style-name="P1">La “Fattoria degli animali” di George Orwell è stata scritta nel 1945, e nonostante sia presentata come una fiaba per bambini, è in realtà una moderna metafora politica e satirica (in particolare è una parodia della rivoluzione russa e un'importante riflessione sul tema del potere) .<text:line-break/>Quando è stato pubblicato “La Fattoria degli Animali” ha sollevato clamore e ha avuto problemi di censura.<text:line-break/>La storia è ambientata in una fattoria inglese e l’agricoltore è il signor Jones.<text:line-break/>Un giorno il maiale più anziano chiamato Older Major radunò tutti gli animali per esprimere le sue riflessioni; affermava che gli animali dovevano ribellarsi immediatamente all'uomo a causa dello sfruttamento e dell'ingiustizia.<text:line-break/>Infatti, con il passare del tempo, gli animali si convinsero che la rivoluzione fosse l'unico modo per uscire da quella situazione, così agirono.<text:line-break/>Dopo la ribellione, gli animali iniziarono a creare la propria società, suddividendo i propri compiti in base ai principi di uguaglianza. Inizialmente è andato tutto bene, ma con il passare del tempo i maiali hanno iniziato a comportarsi in modo diverso, cercando di imporsi.<text:line-break/>“La fattoria degli animali” è anche una metafora della rivoluzione russa e del totalitarismo staliniano.<text:line-break/>Ogni animale rappresenta un personaggio o una classe sociale nella realtà (ad esempio: i cani rappresentano i poliziotti; Napoleone rappresenta Stalin; Snowball simboleggia Trotsk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it" fo:country="IT" style:letter-kerning="true" style:font-name-asia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1-06-27T09:29:54.651000000</meta:creation-date>
    <dc:date>2021-06-27T09:42:37.374000000</dc:date>
    <meta:editing-duration>PT2M30S</meta:editing-duration>
    <meta:editing-cycles>1</meta:editing-cycles>
    <meta:document-statistic meta:table-count="0" meta:image-count="0" meta:object-count="0" meta:page-count="1" meta:paragraph-count="9" meta:word-count="420" meta:character-count="2663" meta:non-whitespace-character-count="2251"/>
    <meta:generator>LibreOffice/5.2.3.3$Windows_x86 LibreOffice_project/d54a8868f08a7b39642414cf2c8ef2f228f780cf</meta:generator>
  </office:meta>
</office:document-meta>
</file>