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20T14:54:50.571000000</meta:creation-date>
    <dc:date>2021-05-22T14:05:21.598000000</dc:date>
    <meta:editing-duration>P1DT22H57M59S</meta:editing-duration>
    <meta:editing-cycles>1</meta:editing-cycles>
    <meta:document-statistic meta:table-count="0" meta:image-count="0" meta:object-count="0" meta:page-count="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