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530000034AC2CA60FD1CEA4137.png" manifest:media-type="image/png"/>
  <manifest:file-entry manifest:full-path="Pictures/10001B3100001E34000008CD3387E5693F3354A0.svg" manifest:media-type="image/svg+xml"/>
  <manifest:file-entry manifest:full-path="Pictures/10000201000001240000005538B8547EE4EC3E02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officeooo:rsid="000c243d" officeooo:paragraph-rsid="000c243d"/>
    </style:style>
    <style:style style:name="P2" style:family="paragraph" style:parent-style-name="Standard">
      <style:paragraph-properties fo:margin-left="0cm" fo:margin-right="0cm" fo:margin-top="0cm" fo:margin-bottom="0cm" loext:contextual-spacing="false" fo:text-indent="0cm" style:auto-text-indent="false"/>
      <style:text-properties loext:padding="0cm" loext:border="none"/>
    </style:style>
    <style:style style:name="P3" style:family="paragraph" style:parent-style-name="Standard">
      <style:paragraph-properties fo:margin-top="0cm" fo:margin-bottom="0cm" loext:contextual-spacing="false"/>
    </style:style>
    <style:style style:name="P4" style:family="paragraph" style:parent-style-name="Text_20_body">
      <style:paragraph-properties fo:margin-top="0cm" fo:margin-bottom="0cm" loext:contextual-spacing="false"/>
    </style:style>
    <style:style style:name="P5" style:family="paragraph" style:parent-style-name="Text_20_body">
      <style:paragraph-properties fo:margin-top="0cm" fo:margin-bottom="0cm" loext:contextual-spacing="false"/>
      <style:text-properties loext:padding="0cm" loext:border="none"/>
    </style:style>
    <style:style style:name="fr1" style:family="graphic" style:parent-style-name="Frame">
      <style:graphic-properties fo:margin-left="0cm" fo:margin-right="0cm" fo:margin-top="0cm" fo:margin-bottom="0cm" style:wrap="run-through" style:number-wrapped-paragraphs="no-limit" style:vertical-pos="top" style:vertical-rel="char" style:horizontal-pos="left" style:horizontal-rel="char" fo:padding="0cm" fo:border="none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Anna Freud</text:p>
      <text:p text:style-name="P1"/>
      <text:p text:style-name="P1">ANNA FREUD (1895 - 1982) </text:p>
      <text:section text:style-name="Sect1" text:name="pf1">
        <text:p text:style-name="Standard">Psicoanalista inglese di origine austriaca. </text:p>
        <text:p text:style-name="Standard">Studiò a Vienna dove incontrò la Mahler e nel 1922 entrò a far parte della Società </text:p>
        <text:p text:style-name="Standard">psicoanalitica viennese, ﬁnchè nel 1938 si trasferì con il padre a Londra dove fu accolta </text:p>
        <text:p text:style-name="Standard">nella Società britannica di psicoanalisi. </text:p>
        <text:p text:style-name="Standard">Due sono gli aspetti fondamentali del suo pensiero: </text:p>
        <text:p text:style-name="Standard">1. Il suo forte legame alle teorizzazioni del padre (Sandler ha parlato di identiﬁcazione col </text:p>
        <text:p text:style-name="Standard">padre) </text:p>
        <text:p text:style-name="Standard">2. L'interesse per lo studio dello sviluppo del bambino sia nei suoi aspetti normali che in </text:p>
        <text:p text:style-name="Standard">quelli patologici. </text:p>
        <text:p text:style-name="Standard">La coniugazione di questi due suoi interessi fondamentali (la condivisione delle teorie </text:p>
        <text:p text:style-name="Standard">paterne e l'interesse per il soggetto in età evolutiva) dà origine a quelli che vengono </text:p>
        <text:p text:style-name="Standard">considerati i contributi fondamentali di Anna Freud alla psicoanalisi: </text:p>
        <text:p text:style-name="Standard">- un modello di approccio evolutivo sia alla normalità che alla patologia del bambino e </text:p>
        <text:p text:style-name="Standard">dell'adolescente </text:p>
        <text:p text:style-name="Standard">- una serie di indicazioni e di proposte concrete sul trattamento psicoanalitico infantile </text:p>
        <text:p text:style-name="Standard">Infatti è a lei (e a Melanie Klein anche se con una teoria della tecnica psicoanalitica </text:p>
        <text:p text:style-name="Standard">diﬀerente) che si deve l'individuazione dei principi di psicoanalisi infantile nelle similarità e </text:p>
        <text:p text:style-name="Standard">nelle diﬀerenze rispetto alla psicoanalisi dell'adulto. </text:p>
        <text:p text:style-name="Standard">In questo senso il lavoro di Anna Freud è un ampliamento: </text:p>
        <text:p text:style-name="Standard">- della teoria freudiana tenendo sempre presenti i punti di vista dinamico, genetico, </text:p>
        <text:p text:style-name="Standard">economico e strutturale. </text:p>
        <text:p text:style-name="Standard">- dello scopo della psicoanalisi grazie all'inclusione dei principi di psicoanalisi infantile. </text:p>
        <text:p text:style-name="Standard">- della psicoanalisi in quanto teoria dello sviluppo normale. </text:p>
        <text:p text:style-name="Standard">Occupandosi di osservazione e psicoanalisi infantile pervenne a posizioni cliniche e teoriche </text:p>
        <text:p text:style-name="Standard">in contrasto con quelle elaborate da Melanie Klein. </text:p>
        <text:p text:style-name="Standard">La Klein auspicava l'estensione dell'analisi a tutti i bambini come complemento di </text:p>
        <text:p text:style-name="Standard">un'educazione moderna.</text:p>
        <text:p text:style-name="Standard">La Freud, al contrario, riteneva che l'analisi andasse utilizzata solo nei casi di vera e propria </text:p>
        <text:p text:style-name="Standard">nevrosi (distingueva chiaramente tra nevrosi infantile che doveva essere trattata col la </text:p>
        <text:p text:style-name="Standard">psicoanalisi, e disturbi evolutivi in una scala che va dalla normalità alla psicopatologia grave </text:p>
        <text:p text:style-name="Standard">che non trovano soluzione nel trattamento psicoianalitico) </text:p>
        <text:p text:style-name="Standard">Inoltre le divergenze riguardavano la tecnica analitica e le modalità con cui nei bambini si </text:p>
        <text:p text:style-name="Standard">manifesta il transfert. </text:p>
        <text:p text:style-name="Standard">In L'IO E I MECCANISMI DI DIFESA, 1936 Anna Freud illustra le funzioni dell'Io, considerate </text:p>
        <text:p text:style-name="Standard">centrali nella formazione della personalità e nell'adattamento all'ambiente, e descrive i </text:p>
        <text:p text:style-name="Standard">meccanismi e il funzionamento di questa struttura psichica, argomento che considera sia </text:p>
        <text:p text:style-name="Standard">stata trascurato dalla ricerca psicoanalitica precedente.. </text:p>
        <text:p text:style-name="Standard">In particolare descrive in modo sistematico i nove meccanismi di difesa che suo padre aveva </text:p>
        <text:p text:style-name="Standard">già descritto in modo non sistematico nei suoi lavori a partire dal 1894 con la pubblicazione </text:p>
        <text:p text:style-name="Standard">di Neuropsicosi da difesa ﬁno a Inibizione, sintomo e angoscia, aggiungendo alcuni altri </text:p>
        <text:p text:style-name="Standard">meccanismi di difesa che aveva potuto osservare nella sua esperienza clinica e con </text:p>
        <text:p text:style-name="Standard">l'osservazione infantile. </text:p>
        <text:p text:style-name="Standard">Innanzitutto i "meccanismi di difesa" sono tutte le speciﬁche operazioni difensive che l'Io </text:p>
        <text:p text:style-name="Standard">può compiere per proteggere la sua integrità e il suo equilibrio davanti a pericoli che </text:p>
        <text:p text:style-name="Standard">sorgono sia dall'interno che dall'esterno dell'individuo. </text:p>
      </text:section>
      <text:section text:style-name="Sect1" text:name="pf2">
        <text:p text:style-name="Standard">Anna Freud sottolinea che i meccanismi di difesa non vengono messi in atto solo contro gli </text:p>
        <text:p text:style-name="Standard">istinti, ma anche contro tutto ciò che può suscitare lo sviluppo dell'angoscia: aﬀetti, </text:p>
        <text:p text:style-name="Standard">emozioni, esigenze del Super-io, pericoli e situazioni reali.. </text:p>
        <text:p text:style-name="Standard">A questo proposito evidenzia quali sono le categorie di pericoli da cui l'Io si difende: </text:p>
        <text:p text:style-name="Standard"><text:soft-page-break/>a) dalla paura della forza degli istinti e delle richieste provenienti dall'Es </text:p>
        <text:p text:style-name="Standard">(angoscia dovuta all'aumento della tensione istintuale) </text:p>
        <text:p text:style-name="Standard">b) dall'angoscia dovuta alla pressione morale o alle minacce da parte del super-io </text:p>
        <text:p text:style-name="Standard">c) dall'angoscia dovuta a pericoli reali </text:p>
        <text:p text:style-name="Standard">d) dall'angoscia provocata dai conﬂitti tra tendenze opposte (x es. tra omosessualità e </text:p>
        <text:p text:style-name="Standard">eterosessualità) </text:p>
        <text:p text:style-name="Standard">I nove meccanismi di difesa (più la rimozione) che Freud aveva già preso in considerazione </text:p>
        <text:p text:style-name="Standard">e che Anna Freud riprende per descriverli in modo sistematico sono: </text:p>
        <text:p text:style-name="Standard">- regressione </text:p>
        <text:p text:style-name="Standard">- formazione reattiva Descritti in Inibizione, sintomo e angoscia come i </text:p>
        <text:p text:style-name="Standard">meccanismi </text:p>
        <text:p text:style-name="Standard">- isolamento di difesa utilizzati nella nevrosi ossessiva </text:p>
        <text:p text:style-name="Standard">- annullamento retroattivo </text:p>
        <text:p text:style-name="Standard">- introiezione </text:p>
        <text:p text:style-name="Standard">- proiezione </text:p>
        <text:p text:style-name="Standard">- identiﬁcazione </text:p>
        <text:p text:style-name="Standard">- rivolgimento contro se stessi </text:p>
        <text:p text:style-name="Standard">- trasformazione nel contrario </text:p>
        <text:p text:style-name="Standard">Accanto a questi nove ne aggiunge un decimo che appartiene più allo studio della </text:p>
        <text:p text:style-name="Standard">normalità che a quello della patologia: la sublimazione. </text:p>
        <text:p text:style-name="Standard">A questi dieci meccanismi di difesa, Anna Freud ne aggiunge di nuovi sulla base della sua </text:p>
        <text:p text:style-name="Standard">esperienza clinica: </text:p>
        <text:p text:style-name="Standard">- identiﬁcazione con l'aggressore </text:p>
        <text:p text:style-name="Standard">- una forma di altruismo </text:p>
        <text:p text:style-name="Standard">- intellettualizzazione </text:p>
        <text:p text:style-name="Standard">- ascetismo </text:p>
        <text:p text:style-name="Standard">- negazione in fantasia o mediante parole e atti </text:p>
        <text:p text:style-name="Standard">Inoltre Anna Freud trova importante distinguere tra "difese primitive" e "difese più evolute" </text:p>
        <text:p text:style-name="Standard">sottolineando così il suo interesse nel costruire un modello di approccio evolutivo </text:p>
        <text:p text:style-name="Standard">sistematico alla psicopatologia. </text:p>
        <text:p text:style-name="Standard">• Rimozione </text:p>
        <text:p text:style-name="Standard">Processo difensivo inconscio che opera mantenendo fuori dalla coscienza desideri, </text:p>
        <text:p text:style-name="Standard">fantasie e sentimenti inaccettabili e percepiti come pericolosi. </text:p>
        <text:p text:style-name="Standard">Esclude ciò che è già stato sperimentato a livello conscio, e esercita anche un controllo </text:p>
        <text:p text:style-name="Standard">su fantasie e desideri inaccettabili prima che questi possano raggiungere la coscienza; </text:p>
        <text:p text:style-name="Standard">così questi aﬀetti non diventeranno mai consci se non attraverso il lavoro analitico. </text:p>
        <text:p text:style-name="Standard">La rimozione è considerata il meccanismo di difesa basilare delle nevrosi perché dal suo </text:p>
        <text:p text:style-name="Standard">fallimento e dalla sostituzione parziale con altre difese si formano le varie malattie </text:p>
        <text:p text:style-name="Standard">nevrotiche. </text:p>
        <text:p text:style-name="Standard">• Regressione </text:p>
        <text:p text:style-name="Standard">Processo difensivo inconscio che permette di evitare l'angoscia attuale mediante </text:p>
        <text:p text:style-name="Standard">tecniche di gratiﬁcazione che appartengono a uno stadio psichico precedente o infantile. </text:p>
        <text:p text:style-name="Standard">La regressione può avere forma normale ed essere breve e temporanea come accade </text:p>
        <text:p text:style-name="Standard">nell'adulto sano nei momenti di diﬃcoltà, o a causa di disillusioni, malattie, sentimenti </text:p>
      </text:section>
      <text:p text:style-name="Standard">Questa pagina non è visibile nell’anteprima</text:p>
      <text:p text:style-name="Standard">Non perderti parti importanti!</text:p>
      <text:p text:style-name="Standard">Questa pagina non è visibile nell’anteprima</text:p>
      <text:p text:style-name="Standard">Non perderti parti importanti!</text:p>
      <text:section text:style-name="Sect1" text:name="pf5">
        <text:p text:style-name="Standard">Processo difensivo mediante il quale la meta della pulsione si trasforma nel suo opposto, </text:p>
        <text:p text:style-name="Standard">passando dall'attività alla passività. </text:p>
        <text:p text:style-name="Standard">La trasformazione nel contrari riguarda la meta così come il rivolgimento contro il Sé </text:p>
        <text:p text:style-name="Standard">riguarda l'oggetto. </text:p>
        <text:p text:style-name="Standard"><text:soft-page-break/>• Sublimazione </text:p>
        <text:p text:style-name="Standard">Processo psicologico mediante il quale l'energia pulsionale libidica e aggressiva viene </text:p>
        <text:p text:style-name="Standard">neutralizzata (desessualizzata e deaggressivizzata) e soddisfatta deviandola verso nuovi </text:p>
        <text:p text:style-name="Standard">scopi o oggetti socialmente e culturalmente più accettabili all'Io e al Super-io. </text:p>
        <text:p text:style-name="Standard">E' un processo normale e non patologico, che arricchisce l'Io creando tratti di personalità </text:p>
        <text:p text:style-name="Standard">assolutamente sani e integrati. </text:p>
        <text:p text:style-name="Standard">Oltre a questi meccanismi di difesa già individuati da suo padre, Anna Freud ne individua e </text:p>
        <text:p text:style-name="Standard">ne descrive altri sulla base della sua esperienza clinica e dell'osservazione: </text:p>
        <text:p text:style-name="Standard">• Identiﬁcazione con l'aggressore </text:p>
        <text:p text:style-name="Standard">Processo che consente di gestire l'angoscia generata da un oggetto esterno assumendo </text:p>
        <text:p text:style-name="Standard">tratti e caratteristiche proprie di quell'oggetto. </text:p>
        <text:p text:style-name="Standard">Questo meccanismo può andare dalla semplice inversione dei ruoli all'introiezione </text:p>
        <text:p text:style-name="Standard">dell'oggetto pericoloso. </text:p>
        <text:p text:style-name="Standard">• "Una forma di altruismo" </text:p>
        <text:p text:style-name="Standard">Processo che porta ad abbandonare i propri desideri e i propri impulsi in favore di quelli </text:p>
        <text:p text:style-name="Standard">degli altri. </text:p>
        <text:p text:style-name="Standard">E' il caso di chi realizza i propri desideri attraverso gli altri, di chi ottiene soddisfazione </text:p>
        <text:p text:style-name="Standard">per prossimità. </text:p>
        <text:p text:style-name="Standard">Sostiene che questo meccanismo di difesa sia una combinazione di identiﬁcazione e </text:p>
        <text:p text:style-name="Standard">proiezione, e lo considera un modo di consolidare la propria relazione con gli altri. </text:p>
        <text:p text:style-name="Standard">• Intellettualizzazione </text:p>
        <text:p text:style-name="Standard">Processo che consiste nel rifugiarsi in attività intellettuali per esercitare un controllo sui </text:p>
        <text:p text:style-name="Standard">contenuti aﬀettivi e istintuali e ridurre così l'ansia e la tensione. </text:p>
        <text:p text:style-name="Standard">Si manifesta nella tendenza a sistemare in termini di formulazione teorica i propri </text:p>
        <text:p text:style-name="Standard">conﬂitti nel tentativo di padroneggiarli. </text:p>
        <text:p text:style-name="Standard">L'intellettualizzazione è stata interpretata da Abraham insieme ad Anna Freud come un </text:p>
        <text:p text:style-name="Standard">meccanismo di difesa nel trattamento analitico quando, all'emergenza di contenuti </text:p>
        <text:p text:style-name="Standard">aﬀettivi o istintuali, si preferisce l'astrazione e la concettualizzazione. </text:p>
        <text:p text:style-name="Standard">• Negazione in fantasia o mediante parole e atti </text:p>
        <text:p text:style-name="Standard">Processo per cui si negano gli aspetti spiacevol o indesiderati della realtà esterna sia </text:p>
        <text:p text:style-name="Standard">attraverso una fantasia sia attraverso il comportamento. </text:p>
        <text:p text:style-name="Standard">Gli aspetti spiacevoli ma reali vengono respinti e sostituiti con una fantasia o un </text:p>
        <text:p text:style-name="Standard">comportamento che gratiﬁcano. </text:p>
        <text:p text:style-name="Standard">Anna Freud inizia la sua carriera come insegnante applicando i principi della psicoanalisi </text:p>
        <text:p text:style-name="Standard">all'educazione, partendo dall'idea che un'educazione a stampo psicoanalitico potesse </text:p>
        <text:p text:style-name="Standard">prevenire nello sviluppo del bambino l'insorgere delle nevrosi. </text:p>
        <text:p text:style-name="Standard">Ed è questo a cui si dedica durante il suo lavoro prima alla Jackson Nursery a Vienna e poi </text:p>
        <text:p text:style-name="Standard">alle War Nurseries e all'Hampstead Clinic a Londra da lei fondata nel 1952 e di cui rimase </text:p>
        <text:p text:style-name="Standard">direttrice di ricerca ﬁno alla morte nel 1982. </text:p>
        <text:p text:style-name="Standard">In particolare, alll'Hampstead Clinic il lavoro di ricerca compiuto insieme ai suoi collaboratori </text:p>
        <text:p text:style-name="Standard">era rivolto, oltre al trattamento analitico dei bambini, anche alla sistemazione del materiale </text:p>
        <text:p text:style-name="Standard">derivato dall'osservazione e dal trattamento dei bambini all'interno del corpus teorico </text:p>
        <text:p text:style-name="Standard">psicoanalitico classico. </text:p>
      </text:section>
      <text:section text:style-name="Sect1" text:name="Sezione1">
        <text:p text:style-name="Standard"><text:bookmark text:name="pf5"/>Processo difensivo mediante il quale la meta della pulsione si trasforma nel suo opposto, </text:p>
        <text:p text:style-name="Standard">passando dall'attività alla passività. </text:p>
        <text:p text:style-name="Standard">La trasformazione nel contrari riguarda la meta così come il rivolgimento contro il Sé </text:p>
        <text:p text:style-name="Standard">riguarda l'oggetto. </text:p>
        <text:p text:style-name="Standard">• Sublimazione </text:p>
        <text:p text:style-name="Standard">Processo psicologico mediante il quale l'energia pulsionale libidica e aggressiva viene </text:p>
        <text:p text:style-name="Standard">neutralizzata (desessualizzata e deaggressivizzata) e soddisfatta deviandola verso nuovi </text:p>
        <text:p text:style-name="Standard">scopi o oggetti socialmente e culturalmente più accettabili all'Io e al Super-io. </text:p>
        <text:p text:style-name="Standard">E' un processo normale e non patologico, che arricchisce l'Io creando tratti di personalità </text:p>
        <text:p text:style-name="Standard"><text:soft-page-break/>assolutamente sani e integrati. </text:p>
        <text:p text:style-name="Standard">Oltre a questi meccanismi di difesa già individuati da suo padre, Anna Freud ne individua e </text:p>
        <text:p text:style-name="Standard">ne descrive altri sulla base della sua esperienza clinica e dell'osservazione: </text:p>
        <text:p text:style-name="Standard">• Identiﬁcazione con l'aggressore </text:p>
        <text:p text:style-name="Standard">Processo che consente di gestire l'angoscia generata da un oggetto esterno assumendo </text:p>
        <text:p text:style-name="Standard">tratti e caratteristiche proprie di quell'oggetto. </text:p>
        <text:p text:style-name="Standard">Questo meccanismo può andare dalla semplice inversione dei ruoli all'introiezione </text:p>
        <text:p text:style-name="Standard">dell'oggetto pericoloso. </text:p>
        <text:p text:style-name="Standard">• "Una forma di altruismo" </text:p>
        <text:p text:style-name="Standard">Processo che porta ad abbandonare i propri desideri e i propri impulsi in favore di quelli </text:p>
        <text:p text:style-name="Standard">degli altri. </text:p>
        <text:p text:style-name="Standard">E' il caso di chi realizza i propri desideri attraverso gli altri, di chi ottiene soddisfazione </text:p>
        <text:p text:style-name="Standard">per prossimità. </text:p>
        <text:p text:style-name="Standard">Sostiene che questo meccanismo di difesa sia una combinazione di identiﬁcazione e </text:p>
        <text:p text:style-name="Standard">proiezione, e lo considera un modo di consolidare la propria relazione con gli altri. </text:p>
        <text:p text:style-name="Standard">• Intellettualizzazione </text:p>
        <text:p text:style-name="Standard">Processo che consiste nel rifugiarsi in attività intellettuali per esercitare un controllo sui </text:p>
        <text:p text:style-name="Standard">contenuti aﬀettivi e istintuali e ridurre così l'ansia e la tensione. </text:p>
        <text:p text:style-name="Standard">Si manifesta nella tendenza a sistemare in termini di formulazione teorica i propri </text:p>
        <text:p text:style-name="Standard">conﬂitti nel tentativo di padroneggiarli. </text:p>
        <text:p text:style-name="Standard">L'intellettualizzazione è stata interpretata da Abraham insieme ad Anna Freud come un </text:p>
        <text:p text:style-name="Standard">meccanismo di difesa nel trattamento analitico quando, all'emergenza di contenuti </text:p>
        <text:p text:style-name="Standard">aﬀettivi o istintuali, si preferisce l'astrazione e la concettualizzazione. </text:p>
        <text:p text:style-name="Standard">• Negazione in fantasia o mediante parole e atti </text:p>
        <text:p text:style-name="Standard">Processo per cui si negano gli aspetti spiacevol o indesiderati della realtà esterna sia </text:p>
        <text:p text:style-name="Standard">attraverso una fantasia sia attraverso il comportamento. </text:p>
        <text:p text:style-name="Standard">Gli aspetti spiacevoli ma reali vengono respinti e sostituiti con una fantasia o un </text:p>
        <text:p text:style-name="Standard">comportamento che gratiﬁcano. </text:p>
        <text:p text:style-name="Standard">Anna Freud inizia la sua carriera come insegnante applicando i principi della psicoanalisi </text:p>
        <text:p text:style-name="Standard">all'educazione, partendo dall'idea che un'educazione a stampo psicoanalitico potesse </text:p>
        <text:p text:style-name="Standard">prevenire nello sviluppo del bambino l'insorgere delle nevrosi. </text:p>
        <text:p text:style-name="Standard">Ed è questo a cui si dedica durante il suo lavoro prima alla Jackson Nursery a Vienna e poi </text:p>
        <text:p text:style-name="Standard">alle War Nurseries e all'Hampstead Clinic a Londra da lei fondata nel 1952 e di cui rimase </text:p>
        <text:p text:style-name="Standard">direttrice di ricerca ﬁno alla morte nel 1982. </text:p>
        <text:p text:style-name="Standard">In particolare, alll'Hampstead Clinic il lavoro di ricerca compiuto insieme ai suoi collaboratori </text:p>
        <text:p text:style-name="Standard">era rivolto, oltre al trattamento analitico dei bambini, anche alla sistemazione del materiale </text:p>
        <text:p text:style-name="Standard">derivato dall'osservazione e dal trattamento dei bambini all'interno del corpus teorico </text:p>
        <text:p text:style-name="Standard">psicoanalitico classico. </text:p>
      </text:section>
      <text:p text:style-name="Standard">Questa pagina non è visibile nell’anteprima</text:p>
      <text:p text:style-name="Standard">Non perderti parti importanti!</text:p>
      <text:section text:style-name="Sect1" text:name="pf6">
        <text:p text:style-name="Standard"/>
      </text:section>
      <text:section text:style-name="Sect1" text:name="Sezione2">
        <text:p text:style-name="Standard"><text:bookmark text:name="pf6"/>E' nell'ambito della ricerca condotta all'Hampstead Clinic (oggi Anna Freud Centre), che </text:p>
        <text:p text:style-name="Standard">Anna Freud ha sviluppato e messo a punto quello che è considerato il suo contributo </text:p>
        <text:p text:style-name="Standard">fondamentale alla psicoanalisi: un modello di approccio evolutivo sia alla normalità che alla </text:p>
        <text:p text:style-name="Standard">psicopatologia del bambino e dell'adolescente. </text:p>
        <text:p text:style-name="Standard">E proprio questo interesse rivolto all'approfondimento sia degli aspetti di normalità che di </text:p>
        <text:p text:style-name="Standard">patologia del bambino, l'ha portata a individuare i principi della psicoanalisi infantile nelle </text:p>
        <text:p text:style-name="Standard">sue somiglianze e nelle diﬀerenze con la psicoanalisi dell'adulto. </text:p>
        <text:p text:style-name="Standard">Innanzitutto prende in considerazione il problema del criterio diagnostico da seguire nel </text:p>
        <text:p text:style-name="Standard">trattamento terapeutico del bambino. </text:p>
        <text:p text:style-name="Standard">Una prima diﬃcoltà che l'analista incontra, è che nell'accertamento dei disturbi mentali di </text:p>
        <text:p text:style-name="Standard">un bambino, deve valutare la situazione mentale di un individuo in evoluzione, trovandosi </text:p>
        <text:p text:style-name="Standard"><text:soft-page-break/>così di fronte a delle diﬃcoltà speciﬁche che non si incontrano invece nel trattamento </text:p>
        <text:p text:style-name="Standard">psicoanalitico dell'adulto la cui mente è già formata. </text:p>
        <text:p text:style-name="Standard">Infatti le ansie, le paure, i disturbi e le inibizioni che si riscontrano in un bambino, possono </text:p>
        <text:p text:style-name="Standard">non essere tutte durature, ma al contrario possono essere solo transitorie e attribuibili allo </text:p>
        <text:p text:style-name="Standard">stress causato dalle richieste che una certa fase evolutiva sottopone alla personalità del </text:p>
        <text:p text:style-name="Standard">bambino; superata la fase evolutiva, quei disturbi possono facilmente sparire senza lasciare </text:p>
        <text:p text:style-name="Standard">traccia. </text:p>
        <text:p text:style-name="Standard">Una seconda diﬃcoltà che chi eﬀettua una diagnosi in un bambino può incontrare, riguarda </text:p>
        <text:p text:style-name="Standard">il criterio di adattamento ai compiti vitali appropriati all'età. </text:p>
        <text:p text:style-name="Standard">Per l'adulto, come criterio di normalità viene considerata la capacità di gestire con successo </text:p>
        <text:p text:style-name="Standard">compiti vitali come il lavoro e i compiti sessuali-aﬀettivi; è chiaro che nel bambino il </text:p>
        <text:p text:style-name="Standard">successo o il fallimento in quei compiti vitali assumono un altro signiﬁcato visto che compiti </text:p>
        <text:p text:style-name="Standard">vitali appropriati alla sua età sono altri rispetto a quelli dell'adulto. </text:p>
        <text:p text:style-name="Standard">Non potendo quindi aﬃdarsi né alla sintomatologia né all'adattamento ai compiti vitali come </text:p>
        <text:p text:style-name="Standard">criteri guida, secondo Anna Freud, nei bambini il criterio diagnostico da seguire è la capacità </text:p>
        <text:p text:style-name="Standard">del bambino di progredire lungo determinate sequenze evolutive e eventualmente il danno </text:p>
        <text:p text:style-name="Standard">relativo a tale capacità. </text:p>
        <text:p text:style-name="Standard">Per l'analista diventa fondamentale e prioritario valutare la capacità del bambino di </text:p>
        <text:p text:style-name="Standard">progredire lungo la scala evolutiva. </text:p>
        <text:p text:style-name="Standard">Deve prima di tutto accertarsi della posizione di un determinato bambino lungo la scala </text:p>
        <text:p text:style-name="Standard">evolutiva, se la sua posizione è adeguata rispetto all'età, e come e quanto le circostanze e </text:p>
        <text:p text:style-name="Standard">interne osservabili interferiscono con la crescita futura. </text:p>
        <text:p text:style-name="Standard">Questo lavoro è essenziale per poter distinguere correttamente tra i segni di patologia </text:p>
        <text:p text:style-name="Standard">transitori e permanenti e per fare una corretta valutazione dello stato mentale del bambino </text:p>
        <text:p text:style-name="Standard">sulla base della quale si decide se il bambino ha bisogno di un intervento e di quale tipo di </text:p>
        <text:p text:style-name="Standard">intervento. </text:p>
        <text:p text:style-name="Standard">Anna Freud infatti distingue chiaramente tra nevrosi infantile e disturbi evolutivi, ritenendo </text:p>
        <text:p text:style-name="Standard">che per entrambi i due disturbi non sia adatto lo stesso tipo di trattamento. L'intervento per </text:p>
        <text:p text:style-name="Standard">le nevrosi è la psicoanalisi, mentre per i disturbi evolutivi, che variano dalla normalità ﬁno </text:p>
        <text:p text:style-name="Standard">alla patologia grave, il terapeuta decide se c'è bisogno di intervento e di quale tipo di </text:p>
        <text:p text:style-name="Standard">intervento grazie all'utilizzo di due strumenti che gli permettono di districarsi tra gli aspetti </text:p>
        <text:p text:style-name="Standard">di normalità e di patologia e che sono: </text:p>
        <text:p text:style-name="Standard">le linee evolutive e il proﬁlo metapsicologico. </text:p>
        <text:p text:style-name="Standard">Le linee evolutive </text:p>
        <text:p text:style-name="Standard">Anna Freud diventa via via sempre più consapevole che le sole fasi dello sviluppo libidico </text:p>
        <text:p text:style-name="Standard">sono inadeguate come quadro di riferimento nello studio di tutti gli aspetti dello sviluppo e </text:p>
        <text:p text:style-name="Standard">della patologia infantile; capisce che le classiche fasi libidiche non si adattano in modo </text:p>
        <text:p text:style-name="Standard">adeguato allo sviluppo dell'aggressività del bambino, né costituiscono una base suﬃciente </text:p>
        <text:p text:style-name="Standard">per comprendere la complessità dello sviluppo dell'Io e del Super-io. </text:p>
      </text:section>
      <text:section text:style-name="Sect1" text:name="pf7">
        <text:p text:style-name="Standard">Soprattutto, dal punto di vista psicopatologico, emergeva sempre di più la presenza di </text:p>
        <text:p text:style-name="Standard">disturbi diversi da quelli nevrotici e quindi non spiegabili in termini di regressione e </text:p>
        <text:p text:style-name="Standard">ﬁssazione. </text:p>
        <text:p text:style-name="Standard">Così risolve il problema del limite nell'uso delle sole fasi libidiche come riferimento </text:p>
        <text:p text:style-name="Standard">introducendo il concetto di "linee evolutive", che non contraddice l'idea dello sviluppo </text:p>
        <text:p text:style-name="Standard">secondo le fasi libidiche ma permette di integrarla riuscendo così a superare le restrizioni </text:p>
        <text:p text:style-name="Standard">esistenti nella teoria classica. </text:p>
        <text:p text:style-name="Standard">Le linee evolutive non fanno riferimento a una speciﬁca struttura dell'apparato psichico ma </text:p>
        <text:p text:style-name="Standard">si propongono di individuare le interazioni tra Es, Io e Super-io e i vari livelli di evoluzione, e </text:p>
        <text:p text:style-name="Standard">sono basate sull'idea centrale che un'osservazione accurata del comportamento del </text:p>
        <text:p text:style-name="Standard">bambino permette ad un professionista di poter trarre inferenze sul funzionamento della vita </text:p>
        <text:p text:style-name="Standard">interna del bambino. </text:p>
        <text:p text:style-name="Standard">Come prototipo di linea evolutiva, Anna Freud descrive una sequenza che va dalla </text:p>
        <text:p text:style-name="Standard"><text:soft-page-break/>dipendenza del neonato alle cure materne ﬁno al raggiungimento della propria autonomia. </text:p>
        <text:p text:style-name="Standard">Le altre principali linee evolutive riguardano: </text:p>
        <text:p text:style-name="Standard">il passaggio graduale dall'egocentrismo alla socievolezza </text:p>
        <text:p text:style-name="Standard">lo sviluppo dal gioco autoerotico alla capacità di giocare con gli oggetti </text:p>
        <text:p text:style-name="Standard">il passaggio dall'attività di gioco all'impegno sul lavoro </text:p>
        <text:p text:style-name="Standard">il raggiungimento dell'indipendenza ﬁsica </text:p>
        <text:p text:style-name="Standard">Il proﬁlo metapsicologico </text:p>
        <text:p text:style-name="Standard">Il proﬁlo metapsicologico elaborato per la prima volta da Anna Freud nel 1962, viene steso </text:p>
        <text:p text:style-name="Standard">avendo come riferimento un bambino in latenza con patologia di tipo nevrotico.</text:p>
        <text:p text:style-name="Standard">Successivamente è stato rimaneggiato ed esteso ad altre età (il baby-proﬁle e il proﬁlo per i </text:p>
        <text:p text:style-name="Standard">bambini dai 2 ai 5 anni proposto da Furman) e a comprendere i quadri psicologici di bambini </text:p>
        <text:p text:style-name="Standard">con disturbi non-nevrotici (disturbi evolutivi o psicosi), con malattie ﬁsiche (diabete) e con </text:p>
        <text:p text:style-name="Standard">deﬁcit sensoriali (cecità o sordità). </text:p>
        <text:p text:style-name="Standard">Nel proﬁlo sono considerati i punti di vista della teoria psicoanalitica classica, e quindi il </text:p>
        <text:p text:style-name="Standard">proﬁlo fornisce una diagnosi psicoanalitica del bambino. </text:p>
        <text:p text:style-name="Standard">Il proﬁlo si può dividere in 2 parti: la prima parte si occupa degli elementi esterni, la seconda </text:p>
        <text:p text:style-name="Standard">parte degli elementi interni e riguarda per lo più la valutazione dello stato mentale del </text:p>
        <text:p text:style-name="Standard">bambino. </text:p>
        <text:p text:style-name="Standard">In particolare nella seconda parte che riguarda la valutazione del mondo interno viene </text:p>
        <text:p text:style-name="Standard">valutato: </text:p>
        <text:p text:style-name="Standard">lo sviluppo della libido e dell'aggressività </text:p>
        <text:p text:style-name="Standard">la distribuzione economica della libido </text:p>
        <text:p text:style-name="Standard">lo sviluppo della libido oggettuale </text:p>
        <text:p text:style-name="Standard">lo sviluppo dell'Io (delle sue funzioni e dei meccanismi di difesa) </text:p>
        <text:p text:style-name="Standard">lo sviluppo del Super-io </text:p>
        <text:p text:style-name="Standard">valutazione genetica (ﬁssazioni e regressioni) </text:p>
        <text:p text:style-name="Standard">valutazione dinamica (conﬂitti tra le istanze e con la realtà esterna) </text:p>
        <text:p text:style-name="Standard">valutazione di alcune caratteristiche generali (potenziale di sublimazione;capacità di gestire </text:p>
        <text:p text:style-name="Standard">l'angoscia) </text:p>
        <text:p text:style-name="Standard">Dando spazio sia agli elementi di funzionamento mentale sano che a quelli </text:p>
        <text:p text:style-name="Standard">psicopatologici, lo scopo del proﬁlo è quello di distinguere le diﬃcoltà e i disturbi </text:p>
        <text:p text:style-name="Standard">temporanei causati dalle richieste che una certa fase evolutiva sottopone alla personalità </text:p>
        <text:p text:style-name="Standard">del bambino, dall'esistenza di una psicopatologia per riuscire a stabilire se il soggetto ha </text:p>
        <text:p text:style-name="Standard">bisogno di intervento e di quale tipo di intervento.</text:p>
      </text:section>
      <text:section text:style-name="Sect1" text:name="Sezione3">
        <text:p text:style-name="Standard"><text:bookmark text:name="pf7"/>Soprattutto, dal punto di vista psicopatologico, emergeva sempre di più la presenza di </text:p>
        <text:p text:style-name="Standard">disturbi diversi da quelli nevrotici e quindi non spiegabili in termini di regressione e </text:p>
        <text:p text:style-name="Standard">ﬁssazione. </text:p>
        <text:p text:style-name="Standard">Così risolve il problema del limite nell'uso delle sole fasi libidiche come riferimento </text:p>
        <text:p text:style-name="Standard">introducendo il concetto di "linee evolutive", che non contraddice l'idea dello sviluppo </text:p>
        <text:p text:style-name="Standard">secondo le fasi libidiche ma permette di integrarla riuscendo così a superare le restrizioni </text:p>
        <text:p text:style-name="Standard">esistenti nella teoria classica. </text:p>
        <text:p text:style-name="Standard">Le linee evolutive non fanno riferimento a una speciﬁca struttura dell'apparato psichico ma </text:p>
        <text:p text:style-name="Standard">si propongono di individuare le interazioni tra Es, Io e Super-io e i vari livelli di evoluzione, e </text:p>
        <text:p text:style-name="Standard">sono basate sull'idea centrale che un'osservazione accurata del comportamento del </text:p>
        <text:p text:style-name="Standard">bambino permette ad un professionista di poter trarre inferenze sul funzionamento della vita </text:p>
        <text:p text:style-name="Standard">interna del bambino. </text:p>
        <text:p text:style-name="Standard">Come prototipo di linea evolutiva, Anna Freud descrive una sequenza che va dalla </text:p>
        <text:p text:style-name="Standard">dipendenza del neonato alle cure materne ﬁno al raggiungimento della propria autonomia. </text:p>
        <text:p text:style-name="Standard">Le altre principali linee evolutive riguardano: </text:p>
        <text:p text:style-name="Standard">il passaggio graduale dall'egocentrismo alla socievolezza </text:p>
        <text:p text:style-name="Standard">lo sviluppo dal gioco autoerotico alla capacità di giocare con gli oggetti </text:p>
        <text:p text:style-name="Standard">il passaggio dall'attività di gioco all'impegno sul lavoro </text:p>
        <text:p text:style-name="Standard"><text:soft-page-break/>il raggiungimento dell'indipendenza ﬁsica </text:p>
        <text:p text:style-name="Standard">Il proﬁlo metapsicologico </text:p>
        <text:p text:style-name="Standard">Il proﬁlo metapsicologico elaborato per la prima volta da Anna Freud nel 1962, viene steso </text:p>
        <text:p text:style-name="Standard">avendo come riferimento un bambino in latenza con patologia di tipo nevrotico.</text:p>
        <text:p text:style-name="Standard">Successivamente è stato rimaneggiato ed esteso ad altre età (il baby-proﬁle e il proﬁlo per i </text:p>
        <text:p text:style-name="Standard">bambini dai 2 ai 5 anni proposto da Furman) e a comprendere i quadri psicologici di bambini </text:p>
        <text:p text:style-name="Standard">con disturbi non-nevrotici (disturbi evolutivi o psicosi), con malattie ﬁsiche (diabete) e con </text:p>
        <text:p text:style-name="Standard">deﬁcit sensoriali (cecità o sordità). </text:p>
        <text:p text:style-name="Standard">Nel proﬁlo sono considerati i punti di vista della teoria psicoanalitica classica, e quindi il </text:p>
        <text:p text:style-name="Standard">proﬁlo fornisce una diagnosi psicoanalitica del bambino. </text:p>
        <text:p text:style-name="Standard">Il proﬁlo si può dividere in 2 parti: la prima parte si occupa degli elementi esterni, la seconda </text:p>
        <text:p text:style-name="Standard">parte degli elementi interni e riguarda per lo più la valutazione dello stato mentale del </text:p>
        <text:p text:style-name="Standard">bambino. </text:p>
        <text:p text:style-name="Standard">In particolare nella seconda parte che riguarda la valutazione del mondo interno viene </text:p>
        <text:p text:style-name="Standard">valutato: </text:p>
        <text:p text:style-name="Standard">lo sviluppo della libido e dell'aggressività </text:p>
        <text:p text:style-name="Standard">la distribuzione economica della libido </text:p>
        <text:p text:style-name="Standard">lo sviluppo della libido oggettuale </text:p>
        <text:p text:style-name="Standard">lo sviluppo dell'Io (delle sue funzioni e dei meccanismi di difesa) </text:p>
        <text:p text:style-name="Standard">lo sviluppo del Super-io </text:p>
        <text:p text:style-name="Standard">valutazione genetica (ﬁssazioni e regressioni) </text:p>
        <text:p text:style-name="Standard">valutazione dinamica (conﬂitti tra le istanze e con la realtà esterna) </text:p>
        <text:p text:style-name="Standard">valutazione di alcune caratteristiche generali (potenziale di sublimazione;capacità di gestire </text:p>
        <text:p text:style-name="Standard">l'angoscia) </text:p>
        <text:p text:style-name="Standard">Dando spazio sia agli elementi di funzionamento mentale sano che a quelli </text:p>
        <text:p text:style-name="Standard">psicopatologici, lo scopo del proﬁlo è quello di distinguere le diﬃcoltà e i disturbi </text:p>
        <text:p text:style-name="Standard">temporanei causati dalle richieste che una certa fase evolutiva sottopone alla personalità </text:p>
        <text:p text:style-name="Standard">del bambino, dall'esistenza di una psicopatologia per riuscire a stabilire se il soggetto ha </text:p>
        <text:p text:style-name="Standard">bisogno di intervento e di quale tipo di intervento.</text:p>
      </text:section>
      <text:p text:style-name="Standard"/>
      <text:p text:style-name="P1"/>
      <text:p text:style-name="P1"><text:bookmark text:name="pf1"/>Anna Freud → Prende in mano la teoria del padre sviluppando concetti che </text:p>
      <text:section text:style-name="Sect1" text:name="Sezione4">
        <text:p text:style-name="Standard">aveva lasciato in sospeso, come per esempio i meccanismi di difesa e la </text:p>
        <text:p text:style-name="Standard">psicoanalisi infantile. Sviluppa anche il profilo Metapsicologico, ovvero la prima </text:p>
        <text:p text:style-name="Standard">sistematizzazione operativa per produrre una diagnosi psicoanalitica in età </text:p>
        <text:p text:style-name="Standard">evolutiva.</text:p>
        <text:p text:style-name="Standard">Meccanismi di difesa – L’io e i meccanismi di difesa, sua opera.</text:p>
        <text:p text:style-name="Standard">Anna riprende il meccanismo di difesa come associato all’Io, come si può </text:p>
        <text:p text:style-name="Standard">vedere dal titolo della sua opera. Lo definisce come una funzione dell’Io della </text:p>
        <text:p text:style-name="Standard">parte inconscia. </text:p>
        <text:p text:style-name="Standard">Sono dei processi psicologici automatici ed inconsci, cioè messi in atto </text:p>
        <text:p text:style-name="Standard">involontariamente.</text:p>
        <text:p text:style-name="Standard">La loro funzione principale è quella di evitare che l’individuo arrivi a provare </text:p>
        <text:p text:style-name="Standard">l’angoscia primaria; serve per proteggere la parte consapevole dell’Io dalle </text:p>
        <text:p text:style-name="Standard">richieste continue dell’Es, dall’angoscia e dalle pulsioni che richiederebbero </text:p>
        <text:p text:style-name="Standard">una scarica immediata. </text:p>
        <text:p text:style-name="Standard">NON sono un elemento patologico, ma tutti noi usiamo i meccanismi di difesa, </text:p>
        <text:p text:style-name="Standard">per questo hanno una funzione adattiva, per adattarci all’ambiente esterno ed </text:p>
        <text:p text:style-name="Standard">interno e per gestire le richieste pressanti che arriverebbero da più fonti </text:p>
        <text:p text:style-name="Standard">contemporaneamente e mandando in sofferenza l’Io</text:p>
        <text:p text:style-name="Standard">I meccanismi di difesa classici sono: </text:p>
        <text:p text:style-name="Standard">- Proiezione: ci permette di attribuire al mondo esterno tutti quei desideri e </text:p>
        <text:p text:style-name="Standard"><text:soft-page-break/>impulsi che per noi sarebbero inaccettabili. Tipico dei pazienti paranoidi.</text:p>
        <text:p text:style-name="Standard">- Acting Out: meccanismo primitivo, cioè utilizzato dai soggetti più gravi o in </text:p>
        <text:p text:style-name="Standard">età evolutiva (adolescenti che ancora non hanno uno sviluppo della mente </text:p>
        <text:p text:style-name="Standard">ancora cosi sviluppato). </text:p>
        <text:p text:style-name="Standard">Produce un corto circuito del pensiero, una delle funzioni dell’Io. E’ il contrario </text:p>
        <text:p text:style-name="Standard">del pensiero, è un’azione concreta, immediata che noi mettiamo in atto senza </text:p>
        <text:p text:style-name="Standard">pensare all’azione stessa, infatti sono azioni impulsive, a volte anche molto </text:p>
        <text:p text:style-name="Standard">dannose per se stessi e per gli altri. E’ un meccanismo che porta il soggetto a </text:p>
        <text:p text:style-name="Standard">funzionare ancora secondo il processo di pensiero primario, cioè metto subito </text:p>
        <text:p text:style-name="Standard">in atto il mio impulso.</text:p>
        <text:p text:style-name="Standard">Esempio: litigare con qualcuno e dire cose che in realtà non si pensano (Acting </text:p>
        <text:p text:style-name="Standard">out a livello verbale). A livello patologico possono essere i suicidi o il self-</text:p>
        <text:p text:style-name="Standard">cutting. </text:p>
        <text:p text:style-name="Standard">Protezione che garantisce alla mente è quella di non accedere alla fatica di </text:p>
        <text:p text:style-name="Standard">tollerare la frustrazione ma c’è una scarica immediata della pulsione</text:p>
        <text:p text:style-name="Standard">- Fantasia schizoide: utilizzo accentuato del mondo fantastico che costituisca </text:p>
        <text:p text:style-name="Standard">quasi la realtà, dove il paziente cerca di soddisfare tutti i propri desideri </text:p>
        <text:p text:style-name="Standard">inconsci a livello fantasmatico.</text:p>
        <text:p text:style-name="Standard">Si chiama così perché il disturbo di personalità schizoide è il paziente tipico che</text:p>
        <text:p text:style-name="Standard">usa la fantasia schizoide. </text:p>
        <text:p text:style-name="Standard">E’ patologica quando il paziente sostituisce completamente la realtà vivendo in</text:p>
        <text:p text:style-name="Standard">questo mondo fantastico e ritirandosi da qualunque relazione sociale. La </text:p>
        <text:p text:style-name="Standard">versione non patologica sono i sogni ad occhi aperti. </text:p>
        <text:p text:style-name="Standard">Non è da confondere con la fantasia dei bambini, elemento fondamentale del </text:p>
        <text:p text:style-name="Standard">pensiero.</text:p>
        <text:p text:style-name="Standard">- Isolamento (dell’affetto): ha la funzione di separare la parte affettiva dalla </text:p>
        <text:p text:style-name="Standard">rappresentazione.</text:p>
        <text:p text:style-name="Standard">A livello patologico, i pazienti con grossi traumi sono capaci di raccontare ciò </text:p>
        <text:p text:style-name="Standard">che è successo a loro con lucidità, come se non avessero provato dolore, </text:p>
      </text:section>
      <text:section text:style-name="Sect1" text:name="Sezione5">
        <text:p text:style-name="Standard"><text:bookmark text:name="pf2"/>proprio perché sarebbe intollerabile stare ancora a contatto con quell’affetto </text:p>
        <text:p text:style-name="Standard">estremamente doloroso con cui ha dovuto convivere durante il trauma. </text:p>
        <text:p text:style-name="Standard">A livello non patologico, invece, pensiamo ai giornalisti che raccontano le </text:p>
        <text:p text:style-name="Standard">notizie traumatiche con lucidità e con professionalità.</text:p>
        <text:p text:style-name="Standard">- Annullamento retroattivo: meccanismo che annulla retroattivamente un </text:p>
        <text:p text:style-name="Standard">pensiero o un desiderio inaccettabile; è un meccanismo che consiste nel </text:p>
        <text:p text:style-name="Standard">compiere i famosi rituali con lo scopo di cancellare magicamente pensieri non </text:p>
        <text:p text:style-name="Standard">accettabili in quanto connessi con rappresentazioni che disturbano </text:p>
        <text:p text:style-name="Standard">cognitivamente l’individuo. Per esempio i pazienti compulsivi mettono in atto </text:p>
        <text:p text:style-name="Standard">questi rituali con lo scopo di annullare l’affetto e le parole che la mente si è </text:p>
        <text:p text:style-name="Standard">permessa di esprimere e retroattivamente cercano di annullarne l’effetto con </text:p>
        <text:p text:style-name="Standard">questi rituali.</text:p>
        <text:p text:style-name="Standard">- Spostamento: per esempio nel transfert soggiace il meccanismo di </text:p>
        <text:p text:style-name="Standard">spostamento, ovvero il paziente sposta delle proiezioni relazioni che derivano </text:p>
        <text:p text:style-name="Standard">da un’altra relazioni importante sull’analista. Lo spostamento permette di </text:p>
        <text:p text:style-name="Standard">esprimere lo stesso affetto negativo su un oggetto meno significativo per il </text:p>
        <text:p text:style-name="Standard">bambino.</text:p>
        <text:p text:style-name="Standard">- Negazione: processo difensivo con la funzione di portare alla consapevolezza </text:p>
        <text:p text:style-name="Standard">degli elementi disturbanti attraverso la negazione degli elementi disturbanti </text:p>
        <text:p text:style-name="Standard">stessi. E’ un meccanismo evoluto, spesso lo utilizziamo senza rendercene </text:p>
        <text:p text:style-name="Standard">conto.</text:p>
        <text:p text:style-name="Standard">- Razionalizzazione: meccanismo che ha lo scopo di ricorrere a spiegazioni </text:p>
        <text:p text:style-name="Standard">logiche e razionali per giustificare proprie azioni e comportamenti non del tutto </text:p>
        <text:p text:style-name="Standard"><text:soft-page-break/>accettati dal soggetto stesso.</text:p>
        <text:p text:style-name="Standard">- Idealizzazione (Del sé e dell’altro): l’Io vive come totalmente positivi il sé o gli </text:p>
        <text:p text:style-name="Standard">altri. Per esempio i pazienti narcisisti i quali hanno una profonda idealizzazione </text:p>
        <text:p text:style-name="Standard">del sé; al contrario, i pazienti depressi idealizzano l’altro; questo protegge </text:p>
        <text:p text:style-name="Standard">dall’aggressività perché, idealizzando l’altro il paziente si priva la possibilità di </text:p>
        <text:p text:style-name="Standard">esprimere aggressività vero l’altro e quindi l’aggressività va verso il sé.</text:p>
        <text:p text:style-name="Standard">I meccanismi di difesa si distinguono in </text:p>
        <text:p text:style-name="Standard">- Evolutivi: proteggono il soggetto dall’angoscia segnale. Sono più tipici </text:p>
        <text:p text:style-name="Standard">dell’organizzazione nevrotica di personalità. </text:p>
        <text:p text:style-name="Standard">- Primitivi: l’individuo mette in atto per gestire e per non sentire l’angoscia </text:p>
        <text:p text:style-name="Standard">primaria: Sono più tipici dell’organizzazione di personalità borderline e psicotica</text:p>
        <text:p text:style-name="Standard">e si attaccano all’esame di realtà, ovvero la proiezione attribuisce all’altro un </text:p>
        <text:p text:style-name="Standard">affetto, un’idea che non appartiene realmente all’altro ma appartiene a sé e il </text:p>
        <text:p text:style-name="Standard">soggetto inconsapevolmente la proietta</text:p>
        <text:p text:style-name="Standard">Si collocano lungo un continuum rispetto a quanto sofisticati sono i meccanismi</text:p>
        <text:p text:style-name="Standard">di difesa e quanto sono arcaici quelli primitivi.</text:p>
        <text:p text:style-name="Standard">Anna Freud mette a punto altri 4 nuovi meccanismi di difesi: </text:p>
        <text:p text:style-name="Standard">- Identificazione con l’aggressore: è un processo psichico primitivo grazie al </text:p>
        <text:p text:style-name="Standard">quale si gestisce la paura e l’angoscia nei confronti di un aspetto della realtà </text:p>
        <text:p text:style-name="Standard">identificandosi con esso, ovvero assumendo caratteristiche psichiche o fisiche </text:p>
        <text:p text:style-name="Standard">dell’oggetto temuto. Per esempio quando i bambini giocano al dottore o a fare </text:p>
        <text:p text:style-name="Standard">la maestra, è un esemplificazione di sviluppo normale che ha a che fare con </text:p>
        <text:p text:style-name="Standard">questo meccanismo. Serve per passare dal versante dalla “vittima” a quello </text:p>
      </text:section>
      <text:p text:style-name="Standard">Questa pagina non è visibile nell’anteprima</text:p>
      <text:p text:style-name="Standard">Non perderti parti importanti!</text:p>
      <text:p text:style-name="Standard">Questa pagina non è visibile nell’anteprima</text:p>
      <text:p text:style-name="Standard">Non perderti parti importanti!</text:p>
      <text:section text:style-name="Sect1" text:name="Sezione6">
        <text:p text:style-name="Standard"><text:bookmark text:name="pf51"/>Patologia: si articola in 3 aspetti </text:p>
        <text:p text:style-name="Standard">- Disarmonia evolutiva</text:p>
        <text:p text:style-name="Standard">- Fissazioni</text:p>
        <text:p text:style-name="Standard"/>
        <text:p text:style-name="Standard"/>
        <text:p text:style-name="Standard"/>
        <text:p text:style-name="Standard">- Regressioni</text:p>
      </text:section>
      <text:section text:style-name="Sect1" text:name="Sezione7">
        <text:p text:style-name="Standard"><text:bookmark text:name="pf52"/>Patologia: si articola in 3 aspetti </text:p>
        <text:p text:style-name="Standard">- Disarmonia evolutiva</text:p>
        <text:p text:style-name="Standard">- Fissazioni</text:p>
        <text:p text:style-name="Standard">- Regressioni</text:p>
      </text:section>
      <text:p text:style-name="Standard"><draw:frame draw:style-name="fr1" draw:name="Cornice1" text:anchor-type="char" svg:width="0.041cm" draw:z-index="0"><draw:text-box fo:min-height="0.041cm"><text:p text:style-name="Text_20_body"/></draw:text-box></draw:frame><draw:frame draw:style-name="fr1" draw:name="Cornice2" text:anchor-type="char" svg:width="0.041cm" draw:z-index="1"><draw:text-box fo:min-height="0.041cm"><text:p text:style-name="Text_20_body"/></draw:text-box></draw:frame><draw:frame draw:style-name="fr1" draw:name="Cornice3" text:anchor-type="char" svg:width="0.041cm" draw:z-index="2"><draw:text-box fo:min-height="0.041cm"><text:p text:style-name="Text_20_body"/></draw:text-box></draw:frame><text:bookmark text:name="document-reviews"/></text:p>
      <text:h text:style-name="Heading_20_1" text:outline-level="1">ANNA FREUD E IL DISEGNO, Appunti di Psicologia</text:h>
      <text:p text:style-name="P4"><text:a xlink:type="simple" xlink:href="https://www.docsity.com/it/materie/psicologia-liceo/" text:style-name="Internet_20_link" text:visited-style-name="Visited_20_Internet_20_Link">Psicologia</text:a></text:p>
      <text:section text:style-name="Sect1" text:name="Sezione9">
        <text:p text:style-name="P4"><text:bookmark text:name="pf11"/></text:p>
      </text:section>
      <text:section text:style-name="Sect1" text:name="Sezione10">
        <text:p text:style-name="P4"><text:bookmark text:name="pf12"/>L’IMPORTANZA DEL DISEGNO PER ANNA FREUD:</text:p>
        <text:p text:style-name="P4">Secondo le teorie di Anna Freud, la principale causa del ritardo dello sviluppo psichico e </text:p>
        <text:p text:style-name="P4">fisico dei bambini è la mancanza di una relazione stabile tra mamma e bambino. Per </text:p>
        <text:p text:style-name="P4">questo, introduce un nuovo metodo per valutare lo sviluppo psicofisico infantile.</text:p>
        <text:p text:style-name="P4">Anna mette in risalto l’importanza dell’Io, che era stato trascurato dal padre favorendo </text:p>
        <text:p text:style-name="P4"><text:soft-page-break/>l’inconscio, e approfondisce i meccanismi di difesa. Evidenzia infatti come nei bambini </text:p>
        <text:p text:style-name="P4">questi meccanismi possano portare ad eventuali disagi che altrimenti passerebbero </text:p>
        <text:p text:style-name="P4">inosservati.</text:p>
        <text:p text:style-name="P4">Il padre Sigmund aveva studiato gli stadi dello sviluppo infantile, ma (in realtà) in relazione </text:p>
        <text:p text:style-name="P4">alla vita adulta. Si era infatti focalizzato su come quello che il soggetto vive durante </text:p>
        <text:p text:style-name="P4">l’infanzia porti a determinare la sua vita futura. La figlia indaga invece metodi per entrare in</text:p>
        <text:p text:style-name="P4">contatto con i bambini senza l’utilizzo delle parole: attraverso il disegno riesce infatti a </text:p>
        <text:p text:style-name="P4">raggiungere il loro inconscio.</text:p>
        <text:p text:style-name="P4">Il disegno diventa per Anna il più importante mezzo di comunicazione che il bambino ha a </text:p>
        <text:p text:style-name="P4">disposizione: afferma che alcune capacità, come l’uso dei colori o le proporzioni tra figure, </text:p>
        <text:p text:style-name="P4">derivano direttamente dal loro inconscio.</text:p>
        <text:p text:style-name="P4">Da questa conclusione, inizia a porre le basi per l’analisi del disegno infantile, che è </text:p>
        <text:p text:style-name="P4">ancora oggi utilizzato sia negli asili sia nelle scuole elementari.</text:p>
        <text:p text:style-name="P4">Il loro posto nel mondo:</text:p>
        <text:p text:style-name="P4">Anna Freud ha per questo dato un contributo enorme agli studi sullo sviluppo infantile e </text:p>
        <text:p text:style-name="P4">sulla psiche dei bambini, spesso definita misteriosa ed inarrivabile. A tal proposito, diceva:</text:p>
        <text:p text:style-name="P4">“Quando i sentimenti dei genitori sono inefficaci o troppo ambivalenti o quando le </text:p>
        <text:p text:style-name="P4">emozioni della madre sono temporaneamente impegnate altrove, i bambini si sentono </text:p>
        <text:p text:style-name="P4">persi.”</text:p>
        <text:p text:style-name="P4">Se i bambini non hanno un posto nel cuore dei genitori, dunque, non hanno nemmeno un </text:p>
        <text:p text:style-name="P4">posto nel mondo.</text:p>
      </text:section>
      <text:section text:style-name="Sect1" text:name="Sezione11">
        <text:p text:style-name="P4"><text:bookmark text:name="pf13"/></text:p>
      </text:section>
      <text:section text:style-name="Sect1" text:name="Sezione12">
        <text:p text:style-name="P4"><text:bookmark text:name="pf14"/>L’IMPORTANZA DEL DISEGNO PER ANNA FREUD:</text:p>
        <text:p text:style-name="P4">Secondo le teorie di Anna Freud, la principale causa del ritardo dello sviluppo psichico e </text:p>
        <text:p text:style-name="P4">fisico dei bambini è la mancanza di una relazione stabile tra mamma e bambino. Per </text:p>
        <text:p text:style-name="P4">questo, introduce un nuovo metodo per valutare lo sviluppo psicofisico infantile.</text:p>
        <text:p text:style-name="P4">Anna mette in risalto l’importanza dell’Io, che era stato trascurato dal padre favorendo </text:p>
        <text:p text:style-name="P4">l’inconscio, e approfondisce i meccanismi di difesa. Evidenzia infatti come nei bambini </text:p>
        <text:p text:style-name="P4">questi meccanismi possano portare ad eventuali disagi che altrimenti passerebbero </text:p>
        <text:p text:style-name="P4">inosservati.</text:p>
        <text:p text:style-name="P4">Il padre Sigmund aveva studiato gli stadi dello sviluppo infantile, ma (in realtà) in relazione </text:p>
        <text:p text:style-name="P4">alla vita adulta. Si era infatti focalizzato su come quello che il soggetto vive durante </text:p>
        <text:p text:style-name="P4">l’infanzia porti a determinare la sua vita futura. La figlia indaga invece metodi per entrare in</text:p>
        <text:p text:style-name="P4">contatto con i bambini senza l’utilizzo delle parole: attraverso il disegno riesce infatti a </text:p>
        <text:p text:style-name="P4">raggiungere il loro inconscio.</text:p>
        <text:p text:style-name="P4">Il disegno diventa per Anna il più importante mezzo di comunicazione che il bambino ha a </text:p>
        <text:p text:style-name="P4">disposizione: afferma che alcune capacità, come l’uso dei colori o le proporzioni tra figure, </text:p>
        <text:p text:style-name="P4">derivano direttamente dal loro inconscio.</text:p>
        <text:p text:style-name="P4">Da questa conclusione, inizia a porre le basi per l’analisi del disegno infantile, che è </text:p>
        <text:p text:style-name="P4">ancora oggi utilizzato sia negli asili sia nelle scuole elementari.</text:p>
        <text:p text:style-name="P4">Il loro posto nel mondo:</text:p>
        <text:p text:style-name="P4">Anna Freud ha per questo dato un contributo enorme agli studi sullo sviluppo infantile e </text:p>
        <text:p text:style-name="P4">sulla psiche dei bambini, spesso definita misteriosa ed inarrivabile. A tal proposito, diceva:</text:p>
        <text:p text:style-name="P4">“Quando i sentimenti dei genitori sono inefficaci o troppo ambivalenti o quando le </text:p>
        <text:p text:style-name="P4"><text:soft-page-break/>emozioni della madre sono temporaneamente impegnate altrove, i bambini si sentono </text:p>
        <text:p text:style-name="P4">persi.”</text:p>
        <text:p text:style-name="P4">Se i bambini non hanno un posto nel cuore dei genitori, dunque, non hanno nemmeno un </text:p>
        <text:p text:style-name="P4">posto nel mondo.<draw:frame draw:style-name="fr1" draw:name="Cornice4" text:anchor-type="char" svg:width="0.041cm" draw:z-index="3"><draw:text-box fo:min-height="0.041cm"><text:p text:style-name="Text_20_body"/></draw:text-box></draw:frame><draw:frame draw:style-name="fr1" draw:name="Cornice5" text:anchor-type="char" svg:width="0.041cm" draw:z-index="4"><draw:text-box fo:min-height="0.041cm"><text:p text:style-name="Text_20_body"/></draw:text-box></draw:frame><draw:frame draw:style-name="fr1" draw:name="Cornice6" text:anchor-type="char" svg:width="0.041cm" draw:z-index="5"><draw:text-box fo:min-height="0.041cm"><text:p text:style-name="Text_20_body"/></draw:text-box></draw:frame></text:p>
      </text:section>
      <text:section text:style-name="Sect1" text:name="div-gpt-ad-1442475116280-2">
        <text:section text:style-name="Sect1" text:name="google_ads_iframe_/114437322/RettangoloLaterale_0__container__">
          <text:p text:style-name="P5"/>
        </text:section>
      </text:section>
      <text:h text:style-name="Heading_20_1" text:outline-level="1">La psicologia di Anna Freud., Appunti di Psicologia</text:h>
      <text:p text:style-name="P4"><text:a xlink:type="simple" xlink:href="https://www.docsity.com/it/materie/psicologia-liceo/" text:style-name="Internet_20_link" text:visited-style-name="Visited_20_Internet_20_Link">Psicologia</text:a></text:p>
      <text:section text:style-name="Sect1" text:name="Sezione8">
        <text:p text:style-name="P4"><text:bookmark text:name="pf15"/></text:p>
      </text:section>
      <text:section text:style-name="Sect1" text:name="Sezione13">
        <text:p text:style-name="P4"><text:bookmark text:name="pf16"/>Anna Freud e la psicologia dell'Io</text:p>
        <text:p text:style-name="P4">Vita ed opere</text:p>
        <text:p text:style-name="P4">Anna Freud, figlia del fondatore della psicoanalisi Sigmund Freud, nacque a Vienna nel 1895 e morì a</text:p>
        <text:p text:style-name="P4">Londra nel 1982. Nel 1922 entra a far parte della Società psicoanalitica di Vienna e, per il suo interesse</text:p>
        <text:p text:style-name="P4">rivolto all'analisi infantile, nel 1937 organizzò a Vienna il primo asilo per bambini poveri con intenti</text:p>
        <text:p text:style-name="P4">psicoanalitici. Trasferitasi con il padre in Inghilterra, fu direttrice dell'Hampstead Child Therapy Clinic di</text:p>
        <text:p text:style-name="P4">Londra, grande istituto terapeutico, ma anche laboratorio di osservazione e verifica della coerenza della</text:p>
        <text:p text:style-name="P4">teoria psicoanalitica classica. Allo scoppio della Seconda Guerra Mondiale, Anna Freud aprì la</text:p>
        <text:p text:style-name="P4">Hampstead War Nursery per i bambini che avevano perso la casa e spesso erano anche rimasti orfani a</text:p>
        <text:p text:style-name="P4">causa del conflitto. A lei è attribuita l’idea di allungare la durata delle visite ai giovani pazienti, oltre che</text:p>
        <text:p text:style-name="P4">l’utilizzo di schermi e telecamere nella aule dei tribunali per rendere l’ambiente più accomodante per i</text:p>
        <text:p text:style-name="P4">bambini chiamati a intervenire in un processo. La sua opera più nota è senza dubbio "L'Io e i meccanismi</text:p>
        <text:p text:style-name="P4">di difesa" (1936) che ha svolto un'influenza profonda sulla psicoanalisi post-freudiana. </text:p>
        <text:p text:style-name="P4">Spostamento dell'interesse dall'Es all'Io</text:p>
        <text:p text:style-name="P4">Anna Freud sposta il suo interesse dall'Es all'Io, dall'analisi delle pulsioni a quella delle difese</text:p>
        <text:p text:style-name="P4">Secondo A. Freud all’inizio la psicoanalisi ha attribuito troppa importanza all’Es. La sua attenzione si</text:p>
        <text:p text:style-name="P4">focalizza dunque sull’Io e sulle misure difensive che esso pone in essere per contrastare idee o affetti</text:p>
        <text:p text:style-name="P4">dolorosi o insopportabili.</text:p>
        <text:p text:style-name="P4">I punti principali che interessano Anna sono:</text:p>
        <text:p text:style-name="P4">1) L’Io</text:p>
        <text:p text:style-name="P4">2) I meccanismi di difesa dell’io</text:p>
        <text:p text:style-name="P4">3) L’osservazione dell’infanzia</text:p>
        <text:p text:style-name="P4"><text:soft-page-break/>Così, negli anni Trenta, con Anna Freud cade la Psicologia del profondo sostenuta dal padre, e si ha la</text:p>
        <text:p text:style-name="P4">nascita della Psicologia dell'Io. Ella stessa dice: "L'accresciuta attenzione prestata all'Io durante il</text:p>
        <text:p text:style-name="P4">processo terapeutico pose fine al periodo in cui l'analisi veniva considerata esclusivamente come</text:p>
        <text:p text:style-name="P4">psicologia del profondo e l'analisi diventa analisi della personalità totale nel vero senso del termine".</text:p>
        <text:p text:style-name="P4">La Freud dà un'altra impronta alle istanze della personalità, assegnando all'Io un ruolo più centrale. Infatti</text:p>
        <text:p text:style-name="P4">esso è l'organo centrale nel processo di adattamento e svolge la funzione di armonizzare le esigenze</text:p>
        <text:p text:style-name="P4">dell'Es e del Super-Io in modo da permettere uno sviluppo corretto della personalità. Per meccanismi di</text:p>
        <text:p text:style-name="P4">difesa dell'Io, quindi, si intendono quelle funzioni proprie dell'Io attraverso le quali questo si protegge da</text:p>
        <text:p text:style-name="P4">eccessive richieste libidiche o da esperienze di pulsioni troppo intense, che non è in grado di fronteggiare</text:p>
        <text:p text:style-name="P4">direttamente. Secondo la Freud, un meccanismo di difesa dell'Io non è indice di una patologia. essendo</text:p>
        <text:p text:style-name="P4">sintomo di una personalità equilibrata e in salute. Questo diventa patologico quando dura nel tempo e</text:p>
        <text:p text:style-name="P4">aumenta di gravità, senza lasciare spazio ad una visione vera della realtà. Prende quindi il nome di</text:p>
        <text:p text:style-name="P4">nevrosi. Quindi lo sviluppo infantile è profondamente legato, per la Freud, al mondo familiare e sociale e</text:p>
        <text:p text:style-name="P4">il compito della psicoanalisi infantile è quello di riequilibrare le condizioni psicologiche del bambino in</text:p>
        <text:p text:style-name="P4">crisi, causate da un'educazione sbagliata o dall'abbandono, ma anche di operare sui genitori per far in</text:p>
        <text:p text:style-name="P4">modo che siano capaci di comunicare efficacemente ai figli prevenendo altri disturbi mentali.</text:p>
        <text:p text:style-name="P4">La psicoanalisi infantile</text:p>
        <text:p text:style-name="P4">Anna Freud è stata una delle principali studiose di psicoanalisi infantile sia dal punto di vista terapeutico,</text:p>
        <text:p text:style-name="P4">sia teorico. I temi specifici del suo lavoro sono in sintesi:</text:p>
        <text:p text:style-name="P4">a) i processi tra l'inconscio e il conscio (come la fantasia, il gioco, la creatività);</text:p>
        <text:p text:style-name="P4">b) il passaggio dal principio del piacere a quello di realtà;</text:p>
      </text:section>
      <text:section text:style-name="Sect1" text:name="Sezione14">
        <text:p text:style-name="P4"><text:bookmark text:name="pf21"/></text:p>
      </text:section>
      <text:section text:style-name="Sect1" text:name="Sezione15">
        <text:p text:style-name="P4"><text:bookmark text:name="pf22"/>c) l'aprirsi progressivo alle esigenze del mondo esterno.</text:p>
        <text:p text:style-name="P4">La terapia di Anna Freud, rivolta ai soggetti in età evolutiva, si scontra immediatamente con l'esperienza</text:p>
        <text:p text:style-name="P4">analoga di Melanie Klein, un'altra studiosa di psicoanalisi infantile. Infatti, la Klein aveva sostenuto che</text:p>
        <text:p text:style-name="P4">l'analisi può eliminare o ridurre tutti i disturbi psichici del bambino. Invece Anna Freud, molto più critica</text:p>
        <text:p text:style-name="P4">e prudente, si interroga sui vantaggi e gli svantaggi di un'analisi precoce e ritiene necessario limitare la</text:p>
        <text:p text:style-name="P4">terapia analitica solo ai casi di vera e propria nevrosi infantile. </text:p>
        <text:p text:style-name="P4"><text:soft-page-break/>Il rapporto psicoanalisi infantile-pedagogia è individuato nei seguenti punti fondamentali:</text:p>
        <text:p text:style-name="P4">a) critica dei metodi educativi in atto;</text:p>
        <text:p text:style-name="P4">b) ampliamento della conoscenza dell'uomo;</text:p>
        <text:p text:style-name="P4">c) approfondimento dei rapporti intercorrenti tra bambini ed adulti, educati e educatori.</text:p>
        <text:p text:style-name="P4">In altre parole l'aspetto pedagogico ha una finalità riparativa perché tende a riparare i danni inflitti al</text:p>
        <text:p text:style-name="P4">bambino nel corso del processo educativo. </text:p>
        <text:p text:style-name="P4">Il contributo di A. Freud assunse l’aspetto di un intervento per riparare i danni causati da un educazione</text:p>
        <text:p text:style-name="P4">sbagliata. Per la Freud lo sviluppo infantile è profondamente legato al mondo familiare e sociale e il ruolo</text:p>
        <text:p text:style-name="P4">della psicanalisi è quello di riequilibrare le condizioni psicologiche del bambino in crisi e nell’operare nei</text:p>
        <text:p text:style-name="P4">confronti dei genitori e degli educatori per fare in modo che a loro volta siano capaci di comunicare</text:p>
        <text:p text:style-name="P4">efficacemente e positivamente con il bambino, prevenendo quindi ulteriori disturbi. Quella di A. Freud è</text:p>
        <text:p text:style-name="P4">un’immagine dell’infanzia più sviluppata e complessa di quella ideata dal padre. Lei osserva nel bambino</text:p>
        <text:p text:style-name="P4">la presenza di un es, un ego e un super-ego, più precoci e complessi, la cui cattiva integrazione è fonte di</text:p>
        <text:p text:style-name="P4">disturbo. Già nell’infanzia, secondo lei, il terapeuta doveva accostarsi al bambino mediante il linguaggio e</text:p>
        <text:p text:style-name="P4">l’analisi dei comportamenti fortemente simbolici, quali i giochi, il disegno e le attività espressive in</text:p>
        <text:p text:style-name="P4">generale, che permettono al bambino di manifestare sentimenti emozioni e pulsioni che non riesce ad</text:p>
        <text:p text:style-name="P4">tradurre in parola. Lo psicanalista ha anche un ruolo attivo che si realizza in una comunicazione educativa</text:p>
        <text:p text:style-name="P4">con il suo giovane paziente.</text:p>
        <text:p text:style-name="P4">Spostamento della terapia dall'adulto al bambino e differenze tra la psicoanalisi infantile e quelle</text:p>
        <text:p text:style-name="P4">adulta</text:p>
        <text:p text:style-name="P4">Anna Freud mette in evidenza la differenza tra la terapia analitica degli adulti e quella infantile</text:p>
        <text:p text:style-name="P4">scontrandosi di nuovo con Melanie Klein. Anna Freud contrariamente alla Klein, che ritiene superfluo un</text:p>
        <text:p text:style-name="P4">periodo preliminare di preparazione all'analisi, ritiene che sia necessario un periodo preliminare all'analisi</text:p>
        <text:p text:style-name="P4">vera e propria volto a rendere il bambino "analizzabile". Tutto ciò perché le differenze tra l'analisi</text:p>
        <text:p text:style-name="P4">infantile e quella adulta coincidono con la particolare modalità con cui il bambino entra nel rapporto</text:p>
        <text:p text:style-name="P4">terapeutico. La Freud, dopo anni di studi all'interno del suo centro, si convinse che l'usuale classificazione</text:p>
        <text:p text:style-name="P4">delle patologie psichiche degli adulti non fosse applicabile al bambino, introducendo un nuovo metodo di</text:p>
        <text:p text:style-name="P4">valutazione dello sviluppo psicofisico infantile, il cosiddetto "profilo psicodiagnostico", basato sull'uso di</text:p>
        <text:p text:style-name="P4"><text:soft-page-break/>questionari, inventari di personalità, colloqui clinici, esami neuropsicologici e valutazioni osservative.</text:p>
        <text:p text:style-name="P4">Nella controversia con la Klein sull'analisi infantile Anna Freud afferma che il bambino non è ancora</text:p>
        <text:p text:style-name="P4">pronto ad effettuare il transfert (una rielaborazione dei suoi rapporti affettivi) a differenza dell'adulto,</text:p>
        <text:p text:style-name="P4">poiché è ancora coinvolto nel complesso di Edipo o questo è ancora in corso. Il complesso di Edipo è,</text:p>
        <text:p text:style-name="P4">secondo Freud, un insieme di desideri sessuali ambivalenti che il bambino prova nei confronti dei</text:p>
        <text:p text:style-name="P4">genitori. Più in particolare, prova desiderio di possesso nei confronti del genitore del sesso opposto e</text:p>
        <text:p text:style-name="P4">desiderio di morte e sostituzione verso il genitore dello stesso sesso. Si verifica verso i 3 anni e il suo</text:p>
        <text:p text:style-name="P4">superamento determina nel bambino un processo di maturazione, grazie alla sua identificazione con il</text:p>
        <text:p text:style-name="P4">genitore del suo stesso sesso. Secondo la Freud, nel bambino mancano quegli aspetti fondamentali per un</text:p>
        <text:p text:style-name="P4">rapporto terapeutico quali: la comprensione della malattia, il desiderio di guarire e la volontà di curarsi.</text:p>
        <text:p text:style-name="P4">Per questo motivo il bambino in casi di psico-disturbi non potrà mai chiedere di essere curato ma saranno</text:p>
        <text:p text:style-name="P4">i genitori a provvedere all'intervento terapeutico. Quindi la psicoanalista, per l'analisi infantile, ritiene</text:p>
        <text:p text:style-name="P4">fondamentali sia le fantasie e i sogni dei bambini, sia i disegni con cui il bambino esprime i propri</text:p>
      </text:section>
      <text:p text:style-name="P4">Questa pagina non è visibile nell’anteprima</text:p>
      <text:p text:style-name="P4">Non perderti parti importanti!</text:p>
      <text:p text:style-name="P4">Questa pagina non è visibile nell’anteprima</text:p>
      <text:p text:style-name="P4">Non perderti parti importanti!</text:p>
      <text:section text:style-name="Sect1" text:name="Sezione16">
        <text:p text:style-name="P4"><text:bookmark text:name="pf53"/></text:p>
      </text:section>
      <text:section text:style-name="Sect1" text:name="Sezione17">
        <text:p text:style-name="P4"><text:bookmark text:name="pf54"/>che è l'oggetto parziale che esiste nel momento del bisogno e scompare in quello della sazietà. Infine il</text:p>
        <text:p text:style-name="P4">rapporto con l'oggetto viene connotato della valenza pre-edipica, cioè amato e odiato al tempo stesso. I</text:p>
        <text:p text:style-name="P4">periodi successivi sono gli stessi descritti anche da Sigmund Freud: fase fallico-edipica, di latenza,</text:p>
        <text:p text:style-name="P4">preadolescenziale e adolescenziale. Nella descrizione delle fasi evolutive, Anna Freud è molto attenta alla</text:p>
        <text:p text:style-name="P4">dimensione relazionale in cui descrive anche il rapporto tra il bambino e il suo corpo, memore</text:p>
        <text:p text:style-name="P4">dell'affermazione di Freud padre che l'Io è innanzitutto Io corporeo.</text:p>
      </text:section>
      <text:section text:style-name="Sect1" text:name="Sezione18">
        <text:p text:style-name="P4"><text:bookmark text:name="pf55"/></text:p>
      </text:section>
      <text:section text:style-name="Sect1" text:name="Sezione19">
        <text:p text:style-name="P4"><text:bookmark text:name="pf56"/>che è l'oggetto parziale che esiste nel momento del bisogno e scompare in quello della sazietà. Infine il</text:p>
        <text:p text:style-name="P4">rapporto con l'oggetto viene connotato della valenza pre-edipica, cioè amato e odiato al tempo stesso. I</text:p>
        <text:p text:style-name="P4">periodi successivi sono gli stessi descritti anche da Sigmund Freud: fase fallico-edipica, di latenza,</text:p>
        <text:p text:style-name="P4"><text:soft-page-break/>preadolescenziale e adolescenziale. Nella descrizione delle fasi evolutive, Anna Freud è molto attenta alla</text:p>
        <text:p text:style-name="P4">dimensione relazionale in cui descrive anche il rapporto tra il bambino e il suo corpo, memore</text:p>
        <text:p text:style-name="P4">dell'affermazione di Freud padre che l'Io è innanzitutto Io corporeo.</text:p>
      </text:section>
      <text:p text:style-name="P4"/>
      <text:p text:style-name="P4"/>
      <text:p text:style-name="P4"/>
      <text:p text:style-name="P3"><text:bookmark text:name="pf17"/>ANNA FREUD </text:p>
      <text:section text:style-name="Sect1" text:name="Sezione20">
        <text:p text:style-name="Standard">Nata a Vienna il 3 dicembre 1895 da Sigmund e Martha Freud, Anna Freud divenne </text:p>
        <text:p text:style-name="Standard">psicoanalista e iniziò a occuparsi in particolare della psicoanalisi infantile. Fu </text:p>
        <text:p text:style-name="Standard">caposcuola della scuola psicoanalitica detta di “Psicologia dell’io”, che ebbe molta </text:p>
        <text:p text:style-name="Standard">fortuna negli Stati Uniti. Anna Freud contribuì in particolare a concettualizzare e </text:p>
        <text:p text:style-name="Standard">sistematizzare il funzionamento dei meccanismi di difesa dell’io, inizialmente intuiti </text:p>
        <text:p text:style-name="Standard">da Sigmund ed aggiungendone altri alla teorizzazione paterna. Molti studiosi, nel </text:p>
        <text:p text:style-name="Standard">corso degli anni, si scontrarono direttamente con lei e in generale con il suo </text:p>
        <text:p text:style-name="Standard">pensiero; in particolare in Europa questo orientamento teorico ebbe in Jacques </text:p>
        <text:p text:style-name="Standard">Lacan il suo più tenace oppositore, poiché in essa egli vedeva un "accentramento" </text:p>
        <text:p text:style-name="Standard">dello psichismo sull’io, mentre riteneva che il "senso sovversivo" della psicoanalisi </text:p>
        <text:p text:style-name="Standard">fosse proprio nel "decentramento" dello psichismo: il linguaggio dell’inconscio quale </text:p>
        <text:p text:style-name="Standard">verità, di cui l'Io sarebbe solo un “sintomo". Inoltre sono molto conosciuti i suoi </text:p>
        <text:p text:style-name="Standard">scontri teorici con l'altrettanto nota psicoanalista austriaca Melanie Klein che </text:p>
        <text:p text:style-name="Standard">perdurarono dalla metà degli anni venti fino a dopo le "Controversial discussions" </text:p>
        <text:p text:style-name="Standard">che si tennero fra il 1942 e il 1944 a Londra. Nella medesima città, negli anni ’40 </text:p>
        <text:p text:style-name="Standard">Anna Freud e la compagna Dorothy Tiffany Burlingham (figlia del celebre gioielliere </text:p>
        <text:p text:style-name="Standard">newyorkese Tiffany) aprirono a Londra l'Hampstead War Nursery ed altri asili per </text:p>
        <text:p text:style-name="Standard">orfani di guerra e bambini poveri. Morì poi a Londra il 9 ottobre 1982. </text:p>
        <text:p text:style-name="Standard">L'importanza di Anna Freud è legata soprattutto ai suoi studi sulla psicanalisi </text:p>
        <text:p text:style-name="Standard">infantile, iniziati fin dal 1927 con un importante articolo intitolato “La teoria </text:p>
        <text:p text:style-name="Standard">dell'analisi del bambino”, in cui affermò che la principale causa del ritardo dello </text:p>
        <text:p text:style-name="Standard">sviluppo psichico e fisico dei bambini era dovuta principalmente alla mancanza di </text:p>
        <text:p text:style-name="Standard">una relazione stabile tra la madre e il bambino, esperienza vissuta anche da lei. </text:p>
        <text:p text:style-name="Standard">La Psicoanalisi infantile è la terapia psicoanalitica applicata ai bambini e agli </text:p>
        <text:p text:style-name="Standard">adolescenti, ma dato che, a differenza degli adulti, i bambini non si esprimono con </text:p>
        <text:p text:style-name="Standard">le parole, non si accorgono dei loro disagi psicologici e quindi non chiedono aiuto, </text:p>
        <text:p text:style-name="Standard">sono i genitori ad avvertire un problema (talvolta per un suggerimento degli </text:p>
        <text:p text:style-name="Standard">insegnanti o del pediatra) e chiedono di essere aiutati a capire che cosa sta </text:p>
        <text:p text:style-name="Standard">succedendo nel loro bambino. Il lavoro psicoanalitico infantile consiste nel ritrovare </text:p>
        <text:p text:style-name="Standard">emotivamente un bambino, della cui eventuale sofferenza lo psicanalista possa </text:p>
        <text:p text:style-name="Standard">cogliere il significato della sua problematica, con cui ognuno possa relazionarsi di </text:p>
        <text:p text:style-name="Standard">nuovo in maniera più completa e soprattutto ha come scopo principale aiutare il </text:p>
        <text:p text:style-name="Standard">bambino a ricollocarsi adeguatamente nel percorso di crescita appropriato alla sua </text:p>
        <text:p text:style-name="Standard">età. </text:p>
        <text:p text:style-name="Standard">A differenza di Klein, Anna Freud non riteneva potessero svolgersi trattamenti </text:p>
        <text:p text:style-name="Standard">psicoanalitici di bambini e bambine in età troppo precoce, a causa della loro </text:p>
        <text:p text:style-name="Standard">presunta non analizzabilità per via della mancanza di un transfert. </text:p>
        <text:p text:style-name="Standard">Secondo la Freud, inoltre, non si poteva applicare ai bambini lo stesso metodo </text:p>
        <text:p text:style-name="Standard">degli adulti e pertanto fu la prima a introdurne uno nuovo per valutare lo sviluppo </text:p>
        <text:p text:style-name="Standard">psicofisico infantile. Sigmund Freud aveva studiato le fasi di sviluppo infantili ma </text:p>
        <text:p text:style-name="Standard">sempre in funzione della vita adulta; non si dedicava ai bambini e sosteneva che </text:p>
        <text:p text:style-name="Standard">una buona analisi psicoanalitica fosse possibile solo in età adulta, quando l’uso </text:p>
        <text:p text:style-name="Standard">della parola è ben sviluppato ed è possibile ripercorrere il proprio passato. La figlia </text:p>
        <text:p text:style-name="Standard"><text:soft-page-break/>Anna cerca metodi per entrare in contatto con i bambini senza usare la parola e </text:p>
        <text:p text:style-name="Standard">trova nel disegno una via per giungere all’inconscio dei suoi piccoli pazienti. </text:p>
      </text:section>
      <text:section text:style-name="Sect1" text:name="Sezione21">
        <text:p text:style-name="Standard"><text:bookmark text:name="pf23"/></text:p>
      </text:section>
      <text:section text:style-name="Sect1" text:name="Sezione22">
        <text:p text:style-name="Standard"><text:bookmark text:name="pf24"/>Comprende che il disegno è uno dei più importanti mezzi di comunicazione che il </text:p>
        <text:p text:style-name="Standard">bambino ha a disposizione e, poiché alcune scelte grafiche come l’uso dei colori o </text:p>
        <text:p text:style-name="Standard">le proporzioni tra figure non sembrano dettate da una scelta razionale, la loro </text:p>
        <text:p text:style-name="Standard">origine è probabilmente nell’es. Da questa deduzione pone le basi per l’analisi del </text:p>
        <text:p text:style-name="Standard">disegno infantile, ancora oggi utilizzato soprattutto negli asili e nei primi anni di </text:p>
        <text:p text:style-name="Standard">elementari. Inoltre, l’attenzione psicoanalitica, pur non ignorando il problema </text:p>
        <text:p text:style-name="Standard">specifico o il sintomo, guarda al bambino nel suo insieme, all’armonia o disarmonia </text:p>
        <text:p text:style-name="Standard">del suo sviluppo affettivo e cognitivo, dei suoi processi maturativi, delle varie aree in </text:p>
        <text:p text:style-name="Standard">cui si esprime la sua persona. </text:p>
        <text:p text:style-name="Standard">Anna Freud è importante anche per aver ipotizzato teoricamente che la psiche ha </text:p>
        <text:p text:style-name="Standard">una capacità di adattamento dell'Io basata su un sistema di meccanismi di </text:p>
        <text:p text:style-name="Standard">difesa. Oltre a quelli già individuati dal padre Sigmund ne teorizzò di nuovi. </text:p>
        <text:p text:style-name="Standard">I meccanismi di difesa, sia secondo Sigmund che Anna Freud, sono le strategie </text:p>
        <text:p text:style-name="Standard">che l’Io adotta per proteggersi dall’angoscia (angoscia di fronte alle pulsioni, </text:p>
        <text:p text:style-name="Standard">angoscia reale, angoscia morale) e dal dolore, da pericoli esterni ed interni e fanno </text:p>
        <text:p text:style-name="Standard">parte della struttura psichica di tutti gli individui. Diventano patologici solo quando </text:p>
        <text:p text:style-name="Standard">funzionano come reazioni automatiche non adattive. </text:p>
        <text:p text:style-name="Standard">L’analisi dei meccanismi di difesa assume un’importanza fondamentale nella analisi </text:p>
        <text:p text:style-name="Standard">di Anna Freud. Di seguito i meccanismi di difesa più importanti descritti da Anna </text:p>
        <text:p text:style-name="Standard">Freud, la maggior parte dei quali erano già stati illustrati dal padre: </text:p>
        <text:p text:style-name="Standard">1) RIMOZIONE: esclusione dall’io cosciente di una rappresentazione o di un affetto </text:p>
        <text:p text:style-name="Standard">ed è più efficace degli altri meccanismi di difesa; </text:p>
        <text:p text:style-name="Standard">2) SUBLIMAZIONE: spostamento degli scopi dell’istinto verso valori sociali più </text:p>
        <text:p text:style-name="Standard">accettabili. Certe forme esagerate di sublimazione assumono un carattere </text:p>
        <text:p text:style-name="Standard">nevrotico; </text:p>
        <text:p text:style-name="Standard">3) NEGAZIONE: capacità dell’io di liberarsi di fatti spiacevoli semplicemente </text:p>
        <text:p text:style-name="Standard">negando la loro esistenza; questo meccanismo può considerarsi normale in una </text:p>
        <text:p text:style-name="Standard">fase dello sviluppo infantile, mentre è dannoso se si presenta in forma massiccia </text:p>
        <text:p text:style-name="Standard">nell’età adulta. </text:p>
        <text:p text:style-name="Standard">4) FORMAZIONE REATTIVA: negazione della realtà e ribaltamento dei fatti reali </text:p>
        <text:p text:style-name="Standard">nel loro contrario attraverso le fantasie dell’io allo scopo di allontanare gli impulsi </text:p>
        <text:p text:style-name="Standard">istintuali. </text:p>
        <text:p text:style-name="Standard">5) LIMITAZIONE DELL’IO: meccanismo che permette di allontanare le sensazioni </text:p>
        <text:p text:style-name="Standard">spiacevoli provenienti dall’esterno poiché potrebbero rievocare situazioni dolorose </text:p>
        <text:p text:style-name="Standard">passate. </text:p>
        <text:p text:style-name="Standard">6) INTROIEZIONE: introduzione dentro di sé di alcuni caratteri di un oggetto </text:p>
        <text:p text:style-name="Standard">ansiogeno per ridurre lo stato di ansia; </text:p>
        <text:p text:style-name="Standard">7) PROIEZIONE: meccanismo che permette di attribuire a persone o oggetti esterni </text:p>
        <text:p text:style-name="Standard">i propri impulsi e desideri proibiti </text:p>
        <text:p text:style-name="Standard">8) IDENTIFICAZIONE CON L’AGGRESSORE: assunzione del ruolo </text:p>
        <text:p text:style-name="Standard">dell’aggressore o imitazione della sua aggressività, quindi l’Io si trasforma da </text:p>
        <text:p text:style-name="Standard">minacciato a minacciante (da ruolo passivo ad attivo). </text:p>
        <text:p text:style-name="Standard">9) RINUNCIA ALTRUISTICA: interesse amichevole per il soddisfacimento degli </text:p>
        <text:p text:style-name="Standard">istinti altrui per soddisfare indirettamente i propri; libera l’aggressività inibita, </text:p>
        <text:p text:style-name="Standard">originariamente designata al soddisfacimento dei propri desideri istintuali; permette </text:p>
        <text:p text:style-name="Standard">di stabilire legami positivi validi e nasce quando la proiezione è meno forte. </text:p>
      </text:section>
      <text:section text:style-name="Sect1" text:name="Sezione23">
        <text:p text:style-name="Standard"><text:bookmark text:name="pf25"/></text:p>
      </text:section>
      <text:section text:style-name="Sect1" text:name="Sezione24">
        <text:p text:style-name="Standard"><text:bookmark text:name="pf26"/>Comprende che il disegno è uno dei più importanti mezzi di comunicazione che il </text:p>
        <text:p text:style-name="Standard">bambino ha a disposizione e, poiché alcune scelte grafiche come l’uso dei colori o </text:p>
        <text:p text:style-name="Standard"><text:soft-page-break/>le proporzioni tra figure non sembrano dettate da una scelta razionale, la loro </text:p>
        <text:p text:style-name="Standard">origine è probabilmente nell’es. Da questa deduzione pone le basi per l’analisi del </text:p>
        <text:p text:style-name="Standard">disegno infantile, ancora oggi utilizzato soprattutto negli asili e nei primi anni di </text:p>
        <text:p text:style-name="Standard">elementari. Inoltre, l’attenzione psicoanalitica, pur non ignorando il problema </text:p>
        <text:p text:style-name="Standard">specifico o il sintomo, guarda al bambino nel suo insieme, all’armonia o disarmonia </text:p>
        <text:p text:style-name="Standard">del suo sviluppo affettivo e cognitivo, dei suoi processi maturativi, delle varie aree in </text:p>
        <text:p text:style-name="Standard">cui si esprime la sua persona. </text:p>
        <text:p text:style-name="Standard">Anna Freud è importante anche per aver ipotizzato teoricamente che la psiche ha </text:p>
        <text:p text:style-name="Standard">una capacità di adattamento dell'Io basata su un sistema di meccanismi di </text:p>
        <text:p text:style-name="Standard">difesa. Oltre a quelli già individuati dal padre Sigmund ne teorizzò di nuovi. </text:p>
        <text:p text:style-name="Standard">I meccanismi di difesa, sia secondo Sigmund che Anna Freud, sono le strategie </text:p>
        <text:p text:style-name="Standard">che l’Io adotta per proteggersi dall’angoscia (angoscia di fronte alle pulsioni, </text:p>
        <text:p text:style-name="Standard">angoscia reale, angoscia morale) e dal dolore, da pericoli esterni ed interni e fanno </text:p>
        <text:p text:style-name="Standard">parte della struttura psichica di tutti gli individui. Diventano patologici solo quando </text:p>
        <text:p text:style-name="Standard">funzionano come reazioni automatiche non adattive. </text:p>
        <text:p text:style-name="Standard">L’analisi dei meccanismi di difesa assume un’importanza fondamentale nella analisi </text:p>
        <text:p text:style-name="Standard">di Anna Freud. Di seguito i meccanismi di difesa più importanti descritti da Anna </text:p>
        <text:p text:style-name="Standard">Freud, la maggior parte dei quali erano già stati illustrati dal padre: </text:p>
        <text:p text:style-name="Standard">1) RIMOZIONE: esclusione dall’io cosciente di una rappresentazione o di un affetto </text:p>
        <text:p text:style-name="Standard">ed è più efficace degli altri meccanismi di difesa; </text:p>
        <text:p text:style-name="Standard">2) SUBLIMAZIONE: spostamento degli scopi dell’istinto verso valori sociali più </text:p>
        <text:p text:style-name="Standard">accettabili. Certe forme esagerate di sublimazione assumono un carattere </text:p>
        <text:p text:style-name="Standard">nevrotico; </text:p>
        <text:p text:style-name="Standard">3) NEGAZIONE: capacità dell’io di liberarsi di fatti spiacevoli semplicemente </text:p>
        <text:p text:style-name="Standard">negando la loro esistenza; questo meccanismo può considerarsi normale in una </text:p>
        <text:p text:style-name="Standard">fase dello sviluppo infantile, mentre è dannoso se si presenta in forma massiccia </text:p>
        <text:p text:style-name="Standard">nell’età adulta. </text:p>
        <text:p text:style-name="Standard">4) FORMAZIONE REATTIVA: negazione della realtà e ribaltamento dei fatti reali </text:p>
        <text:p text:style-name="Standard">nel loro contrario attraverso le fantasie dell’io allo scopo di allontanare gli impulsi </text:p>
        <text:p text:style-name="Standard">istintuali. </text:p>
        <text:p text:style-name="Standard">5) LIMITAZIONE DELL’IO: meccanismo che permette di allontanare le sensazioni </text:p>
        <text:p text:style-name="Standard">spiacevoli provenienti dall’esterno poiché potrebbero rievocare situazioni dolorose </text:p>
        <text:p text:style-name="Standard">passate. </text:p>
        <text:p text:style-name="Standard">6) INTROIEZIONE: introduzione dentro di sé di alcuni caratteri di un oggetto </text:p>
        <text:p text:style-name="Standard">ansiogeno per ridurre lo stato di ansia; </text:p>
        <text:p text:style-name="Standard">7) PROIEZIONE: meccanismo che permette di attribuire a persone o oggetti esterni </text:p>
        <text:p text:style-name="Standard">i propri impulsi e desideri proibiti </text:p>
        <text:p text:style-name="Standard">8) IDENTIFICAZIONE CON L’AGGRESSORE: assunzione del ruolo </text:p>
        <text:p text:style-name="Standard">dell’aggressore o imitazione della sua aggressività, quindi l’Io si trasforma da </text:p>
        <text:p text:style-name="Standard">minacciato a minacciante (da ruolo passivo ad attivo). </text:p>
        <text:p text:style-name="Standard">9) RINUNCIA ALTRUISTICA: interesse amichevole per il soddisfacimento degli </text:p>
        <text:p text:style-name="Standard">istinti altrui per soddisfare indirettamente i propri; libera l’aggressività inibita, </text:p>
        <text:p text:style-name="Standard">originariamente designata al soddisfacimento dei propri desideri istintuali; permette </text:p>
        <text:p text:style-name="Standard">di stabilire legami positivi validi e nasce quando la proiezione è meno forte. </text:p>
      </text:section>
      <text:p text:style-name="Standard">Questa pagina non è visibile nell’anteprima</text:p>
      <text:p text:style-name="Standard">Non perderti parti importanti!</text:p>
      <text:p text:style-name="Standard"><text:soft-page-break/><draw:frame draw:style-name="fr2" draw:name="Immagine1" text:anchor-type="as-char" svg:width="15.743cm" svg:height="22.278cm" draw:z-index="6"><draw:image xlink:href="Pictures/10000000000002530000034AC2CA60FD1CEA4137.png" xlink:type="simple" xlink:show="embed" xlink:actuate="onLoad"/></draw:frame> </text:p>
      <text:p text:style-name="Standard">Scarica il documento completo</text:p>
      <text:p text:style-name="Standard">Potrai riscaricarlo gratuitamente da qualsiasi dispositivo</text:p>
      <text:p text:style-name="P2">)}</text:p>
      <text:p text:style-name="Standard">3 / 3</text:p>
      <text:p text:style-name="Standard">Con premium non hai più bisogno di caricare i tuoi documenti</text:p>
      <text:p text:style-name="Standard">Scegli l’abbonamento Premium e salta le 48h di attesa per ottenere i tuoi punti</text:p>
      <text:section text:style-name="Sect1" text:name="document-reviews">
        <text:p text:style-name="Standard"><text:soft-page-break/>Recensisci per primo questo documento</text:p>
      </text:section>
      <text:p text:style-name="Standard">Documenti</text:p>
      <text:p text:style-name="Standard"><text:a xlink:type="simple" xlink:href="https://www.docsity.com/it/riassunti/" text:style-name="Internet_20_link" text:visited-style-name="Visited_20_Internet_20_Link">Supporto tesi</text:a></text:p>
      <text:p text:style-name="Standard"><text:a xlink:type="simple" xlink:href="https://www.docsity.com/it/esercitazioni-e-esercizi/" text:style-name="Internet_20_link" text:visited-style-name="Visited_20_Internet_20_Link">Esercizi</text:a></text:p>
      <text:p text:style-name="Standard"><text:a xlink:type="simple" xlink:href="https://www.docsity.com/it/domande-di-esame/" text:style-name="Internet_20_link" text:visited-style-name="Visited_20_Internet_20_Link">Prove d'esame</text:a></text:p>
      <text:p text:style-name="Standard"><text:a xlink:type="simple" xlink:href="https://www.docsity.com/it/dispense/" text:style-name="Internet_20_link" text:visited-style-name="Visited_20_Internet_20_Link">Dispense</text:a></text:p>
      <text:p text:style-name="Standard"><text:a xlink:type="simple" xlink:href="https://www.docsity.com/it/tesi-di-laurea/" text:style-name="Internet_20_link" text:visited-style-name="Visited_20_Internet_20_Link">Tesi di laurea</text:a></text:p>
      <text:p text:style-name="Standard"><text:a xlink:type="simple" xlink:href="https://www.docsity.com/it/appunti/" text:style-name="Internet_20_link" text:visited-style-name="Visited_20_Internet_20_Link">Appunti</text:a></text:p>
      <text:p text:style-name="Standard"><text:a xlink:type="simple" xlink:href="https://www.docsity.com/it/schemi-riassuntivi/" text:style-name="Internet_20_link" text:visited-style-name="Visited_20_Internet_20_Link">Schemi</text:a></text:p>
      <text:p text:style-name="Standard"><text:a xlink:type="simple" xlink:href="https://www.docsity.com/it/documenti/" text:style-name="Internet_20_link" text:visited-style-name="Visited_20_Internet_20_Link">Vedi tutte</text:a></text:p>
      <text:p text:style-name="Standard">Domande</text:p>
      <text:p text:style-name="Standard"><text:a xlink:type="simple" xlink:href="https://www.docsity.com/it/domande/" text:style-name="Internet_20_link" text:visited-style-name="Visited_20_Internet_20_Link">Ultime domande</text:a></text:p>
      <text:p text:style-name="Standard"><text:a xlink:type="simple" xlink:href="https://www.docsity.com/it/domande/giurisprudenza/" text:style-name="Internet_20_link" text:visited-style-name="Visited_20_Internet_20_Link">Giurisprudenza</text:a></text:p>
      <text:p text:style-name="Standard"><text:a xlink:type="simple" xlink:href="https://www.docsity.com/it/domande/economia/" text:style-name="Internet_20_link" text:visited-style-name="Visited_20_Internet_20_Link">Economia</text:a></text:p>
      <text:p text:style-name="Standard"><text:a xlink:type="simple" xlink:href="https://www.docsity.com/it/domande/ingegneria/" text:style-name="Internet_20_link" text:visited-style-name="Visited_20_Internet_20_Link">Ingegneria</text:a></text:p>
      <text:p text:style-name="Standard"><text:a xlink:type="simple" xlink:href="https://www.docsity.com/it/domande/biologia-e-chimica/" text:style-name="Internet_20_link" text:visited-style-name="Visited_20_Internet_20_Link">Biologia e Chimica</text:a></text:p>
      <text:p text:style-name="Standard">Università</text:p>
      <text:p text:style-name="Standard"><text:a xlink:type="simple" xlink:href="https://www.docsity.com/it/universita/it/universita-alma-mater-di-bologna/" text:style-name="Internet_20_link" text:visited-style-name="Visited_20_Internet_20_Link">Alma Mater Studiorum – Università di Bologna</text:a></text:p>
      <text:p text:style-name="Standard"><text:a xlink:type="simple" xlink:href="https://www.docsity.com/it/universita/it/universita-di-roma-la-sapienza/" text:style-name="Internet_20_link" text:visited-style-name="Visited_20_Internet_20_Link">Università degli Studi di Roma La Sapienza</text:a></text:p>
      <text:p text:style-name="Standard"><text:a xlink:type="simple" xlink:href="https://www.docsity.com/it/universita/it/universita-di-milano/" text:style-name="Internet_20_link" text:visited-style-name="Visited_20_Internet_20_Link">Università degli Studi di Milano</text:a></text:p>
      <text:p text:style-name="Standard"><text:a xlink:type="simple" xlink:href="https://www.docsity.com/it/universita/it/universita-di-torino/" text:style-name="Internet_20_link" text:visited-style-name="Visited_20_Internet_20_Link">Università di Torino</text:a></text:p>
      <text:p text:style-name="Standard"><text:a xlink:type="simple" xlink:href="https://www.docsity.com/it/universita/it/universita-cattolica-del-sacro-cuore/" text:style-name="Internet_20_link" text:visited-style-name="Visited_20_Internet_20_Link">Università Cattolica del Sacro Cuore - Milano</text:a></text:p>
      <text:p text:style-name="Standard"><text:a xlink:type="simple" xlink:href="https://www.docsity.com/it/universita/it/" text:style-name="Internet_20_link" text:visited-style-name="Visited_20_Internet_20_Link">Vedi tutte</text:a></text:p>
      <text:p text:style-name="Standard">Maturità</text:p>
      <text:p text:style-name="Standard"><text:a xlink:type="simple" xlink:href="https://www.docsity.com/it/prove-svolte-di-maturita/" text:style-name="Internet_20_link" text:visited-style-name="Visited_20_Internet_20_Link">Tracce svolte anni passati</text:a></text:p>
      <text:p text:style-name="Standard"><text:a xlink:type="simple" xlink:href="https://www.docsity.com/it/tesine-di-maturita/" text:style-name="Internet_20_link" text:visited-style-name="Visited_20_Internet_20_Link">Tesine di Maturità</text:a></text:p>
      <text:p text:style-name="Standard"><text:a xlink:type="simple" xlink:href="https://www.docsity.com/it/search/tutors/?lessonId=11" text:style-name="Internet_20_link" text:visited-style-name="Visited_20_Internet_20_Link">Supporto personalizzato</text:a></text:p>
      <text:p text:style-name="Standard"><draw:frame draw:style-name="fr2" draw:name="Immagine2" text:anchor-type="as-char" svg:width="2.17cm" svg:height="0.609cm" draw:z-index="7"><draw:image xlink:href="Pictures/10001B3100001E34000008CD3387E5693F3354A0.svg" xlink:type="simple" xlink:show="embed" xlink:actuate="onLoad"/><draw:image xlink:href="Pictures/10000201000001240000005538B8547EE4EC3E02.png" xlink:type="simple" xlink:show="embed" xlink:actuate="onLoad"/><svg:title>docsity</svg:title></draw:frame></text:p>
      <text:p text:style-name="Standard"><text:a xlink:type="simple" xlink:href="https://www.docsity.com/it/pag/chi-siamo/" text:style-name="Internet_20_link" text:visited-style-name="Visited_20_Internet_20_Link">Chi siamo</text:a></text:p>
      <text:p text:style-name="Standard"><text:a xlink:type="simple" xlink:href="https://www.linkedin.com/company/docsity-com/jobs/" office:target-frame-name="_blank" xlink:show="new" text:style-name="Internet_20_link" text:visited-style-name="Visited_20_Internet_20_Link">Lavora con noi</text:a></text:p>
      <text:p text:style-name="Standard"><text:a xlink:type="simple" xlink:href="https://support.docsity.com/hc/it" office:target-frame-name="_blank" xlink:show="new" text:style-name="Internet_20_link" text:visited-style-name="Visited_20_Internet_20_Link">Suppo</text:a>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loext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rame_20_contents" style:display-name="Frame contents" style:family="paragraph" style:parent-style-name="Standard" style:class="extra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as-char" svg:y="0cm" style:wrap="none" style:vertical-pos="middle" style:vertical-rel="li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5-11T07:42:37.447000000</meta:creation-date>
    <meta:editing-duration>PT9H34M37S</meta:editing-duration>
    <meta:editing-cycles>2</meta:editing-cycles>
    <meta:generator>LibreOffice/5.2.3.3$Windows_x86 LibreOffice_project/d54a8868f08a7b39642414cf2c8ef2f228f780cf</meta:generator>
    <dc:date>2021-05-11T17:22:39.245000000</dc:date>
    <meta:document-statistic meta:table-count="0" meta:image-count="2" meta:object-count="0" meta:page-count="19" meta:paragraph-count="787" meta:word-count="7891" meta:character-count="53173" meta:non-whitespace-character-count="45491"/>
  </office:meta>
</office:document-meta>
</file>