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Helvetica Neue" svg:font-family="'Helvetica Neue', Helvetica, Arial, sans-serif"/>
    <style:font-face style:name="Mangal1" svg:font-family="Mangal"/>
    <style:font-face style:name="Open Sans" svg:font-family="'Open Sans', sans-serif"/>
    <style:font-face style:name="OpenSymbol" svg:font-family="OpenSymbol"/>
    <style:font-face style:name="Source Sans Pro" svg:font-family="'Source Sans Pro', Helvetica, sans-serif"/>
    <style:font-face style:name="inherit" svg:font-family="inherit"/>
    <style:font-face style:name="AdvOT1ef757c0" svg:font-family="AdvOT1ef757c0" style:font-family-generic="roman"/>
    <style:font-face style:name="TimesNewRomanPSMT" svg:font-family="TimesNewRomanPSMT" style:font-family-generic="swiss"/>
    <style:font-face style:name="TimesNewRomanPSMT1" svg:font-family="TimesNewRomanPSMT, 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5cm" table:align="margins"/>
    </style:style>
    <style:style style:name="Tabella1.A" style:family="table-column">
      <style:table-column-properties style:column-width="3cm" style:rel-column-width="1701*"/>
    </style:style>
    <style:style style:name="Tabella1.B" style:family="table-column">
      <style:table-column-properties style:column-width="6.001cm" style:rel-column-width="3402*"/>
    </style:style>
    <style:style style:name="Tabella1.C" style:family="table-column">
      <style:table-column-properties style:column-width="5.999cm" style:rel-column-width="3401*"/>
    </style:style>
    <style:style style:name="Tabella1.A1" style:family="table-cell">
      <style:table-cell-properties fo:padding="0.097cm" fo:border-left="0.002cm solid #000000" fo:border-right="none" fo:border-top="0.002cm solid #000000" fo:border-bottom="0.002cm solid #000000"/>
    </style:style>
    <style:style style:name="Tabella1.C1" style:family="table-cell">
      <style:table-cell-properties fo:padding="0.097cm" fo:border="0.002cm solid #000000"/>
    </style:style>
    <style:style style:name="Tabella1.A2" style:family="table-cell">
      <style:table-cell-properties fo:padding="0.097cm" fo:border-left="0.002cm solid #000000" fo:border-right="none" fo:border-top="none" fo:border-bottom="0.002cm solid #000000"/>
    </style:style>
    <style:style style:name="Tabella1.C2" style:family="table-cell">
      <style:table-cell-properties fo:padding="0.097cm" fo:border-left="0.002cm solid #000000" fo:border-right="0.002cm solid #000000" fo:border-top="none" fo:border-bottom="0.002cm solid #000000"/>
    </style:style>
    <style:style style:name="Tabella3" style:family="table">
      <style:table-properties style:width="15cm" table:align="margins"/>
    </style:style>
    <style:style style:name="Tabella3.A" style:family="table-column">
      <style:table-column-properties style:column-width="2.499cm" style:rel-column-width="1417*"/>
    </style:style>
    <style:style style:name="Tabella3.B" style:family="table-column">
      <style:table-column-properties style:column-width="6.502cm" style:rel-column-width="3686*"/>
    </style:style>
    <style:style style:name="Tabella3.C" style:family="table-column">
      <style:table-column-properties style:column-width="5.999cm" style:rel-column-width="3401*"/>
    </style:style>
    <style:style style:name="Tabella3.A1" style:family="table-cell">
      <style:table-cell-properties fo:padding="0.097cm" fo:border-left="0.002cm solid #000000" fo:border-right="none" fo:border-top="0.002cm solid #000000" fo:border-bottom="0.002cm solid #000000"/>
    </style:style>
    <style:style style:name="Tabella3.C1" style:family="table-cell">
      <style:table-cell-properties fo:padding="0.097cm" fo:border="0.002cm solid #000000"/>
    </style:style>
    <style:style style:name="Tabella3.A2" style:family="table-cell">
      <style:table-cell-properties fo:padding="0.097cm" fo:border-left="0.002cm solid #000000" fo:border-right="none" fo:border-top="none" fo:border-bottom="0.002cm solid #000000"/>
    </style:style>
    <style:style style:name="Tabella3.C2" style:family="table-cell">
      <style:table-cell-properties fo:padding="0.097cm" fo:border-left="0.002cm solid #000000" fo:border-right="0.002cm solid #000000" fo:border-top="none" fo:border-bottom="0.002cm solid #000000"/>
    </style:style>
    <style:style style:name="Tabella4" style:family="table">
      <style:table-properties style:width="15cm" table:align="margins"/>
    </style:style>
    <style:style style:name="Tabella4.A" style:family="table-column">
      <style:table-column-properties style:column-width="3cm" style:rel-column-width="1701*"/>
    </style:style>
    <style:style style:name="Tabella4.B" style:family="table-column">
      <style:table-column-properties style:column-width="6.001cm" style:rel-column-width="3402*"/>
    </style:style>
    <style:style style:name="Tabella4.C" style:family="table-column">
      <style:table-column-properties style:column-width="5.999cm" style:rel-column-width="3401*"/>
    </style:style>
    <style:style style:name="Tabella4.A1" style:family="table-cell">
      <style:table-cell-properties fo:padding="0.097cm" fo:border-left="0.002cm solid #000000" fo:border-right="none" fo:border-top="0.002cm solid #000000" fo:border-bottom="0.002cm solid #000000"/>
    </style:style>
    <style:style style:name="Tabella4.C1" style:family="table-cell">
      <style:table-cell-properties fo:padding="0.097cm" fo:border="0.002cm solid #000000"/>
    </style:style>
    <style:style style:name="Tabella4.A2" style:family="table-cell">
      <style:table-cell-properties fo:padding="0.097cm" fo:border-left="0.002cm solid #000000" fo:border-right="none" fo:border-top="none" fo:border-bottom="0.002cm solid #000000"/>
    </style:style>
    <style:style style:name="Tabella4.C2" style:family="table-cell">
      <style:table-cell-properties fo:padding="0.097cm" fo:border-left="0.002cm solid #000000" fo:border-right="0.002cm solid #000000" fo:border-top="none" fo:border-bottom="0.002cm solid #000000"/>
    </style:style>
    <style:style style:name="Tabella2" style:family="table">
      <style:table-properties style:width="15cm" table:align="margins"/>
    </style:style>
    <style:style style:name="Tabella2.A" style:family="table-column">
      <style:table-column-properties style:column-width="5.001cm" style:rel-column-width="21845*"/>
    </style:style>
    <style:style style:name="Tabella2.A1" style:family="table-cell">
      <style:table-cell-properties fo:padding="0.097cm" fo:border-left="0.002cm solid #000000" fo:border-right="none" fo:border-top="0.002cm solid #000000" fo:border-bottom="0.002cm solid #000000"/>
    </style:style>
    <style:style style:name="Tabella2.C1" style:family="table-cell">
      <style:table-cell-properties fo:padding="0.097cm" fo:border="0.002cm solid #000000"/>
    </style:style>
    <style:style style:name="Tabella2.A2" style:family="table-cell">
      <style:table-cell-properties fo:padding="0.097cm" fo:border-left="0.002cm solid #000000" fo:border-right="none" fo:border-top="none" fo:border-bottom="0.002cm solid #000000"/>
    </style:style>
    <style:style style:name="Tabella2.C2" style:family="table-cell">
      <style:table-cell-properties fo:padding="0.097cm" fo:border-left="0.002cm solid #000000" fo:border-right="0.002cm solid #000000" fo:border-top="none" fo:border-bottom="0.002cm solid #000000"/>
    </style:style>
    <style:style style:name="P1" style:family="paragraph" style:parent-style-name="Text_20_body">
      <style:paragraph-properties fo:line-height="200%" fo:text-align="justify" style:justify-single-word="false"/>
      <style:text-properties style:font-name="Times New Roman" fo:font-size="14pt" fo:font-weight="normal" fo:background-color="transparent" style:font-size-asian="14pt" style:font-weight-asian="normal" style:font-name-complex="Times New Roman" style:font-size-complex="14pt" style:font-weight-complex="normal"/>
    </style:style>
    <style:style style:name="P2" style:family="paragraph" style:parent-style-name="Text_20_body">
      <style:paragraph-properties fo:line-height="200%" fo:text-align="justify" style:justify-single-word="false"/>
      <style:text-properties style:font-name="Times New Roman" fo:font-size="14pt" fo:font-style="italic" fo:font-weight="normal" fo:background-color="transparent" style:font-size-asian="14pt" style:font-style-asian="italic" style:font-weight-asian="normal" style:font-name-complex="Times New Roman" style:font-size-complex="14pt" style:font-style-complex="italic" style:font-weight-complex="normal"/>
    </style:style>
    <style:style style:name="P3" style:family="paragraph" style:parent-style-name="Text_20_body">
      <style:paragraph-properties fo:line-height="200%" fo:text-align="justify" style:justify-single-word="false"/>
    </style:style>
    <style:style style:name="P4" style:family="paragraph" style:parent-style-name="Default">
      <style:paragraph-properties fo:line-height="200%" fo:text-align="justify" style:justify-single-word="false"/>
      <style:text-properties style:font-name="Times New Roman" fo:font-size="14pt" fo:font-style="italic" fo:font-weight="normal" fo:background-color="transparent" style:font-size-asian="14pt" style:font-style-asian="italic" style:font-weight-asian="normal" style:font-name-complex="Times New Roman" style:font-size-complex="14pt" style:font-style-complex="italic" style:font-weight-complex="normal"/>
    </style:style>
    <style:style style:name="P5" style:family="paragraph" style:parent-style-name="Default">
      <style:paragraph-properties fo:line-height="200%" fo:text-align="justify" style:justify-single-word="false"/>
      <style:text-properties style:font-name="Times New Roman" fo:font-size="14pt" fo:font-weight="bold" fo:background-color="transparent" style:font-size-asian="14pt" style:font-weight-asian="bold" style:font-name-complex="Times New Roman" style:font-size-complex="14pt" style:font-weight-complex="bold"/>
    </style:style>
    <style:style style:name="P6" style:family="paragraph" style:parent-style-name="Default">
      <style:paragraph-properties fo:line-height="200%" fo:text-align="justify" style:justify-single-word="false"/>
      <style:text-properties style:font-name="Times New Roman" fo:font-size="14pt" fo:font-weight="bold" fo:background-color="transparent" style:font-name-asian="TimesNewRomanPSMT1" style:font-size-asian="14pt" style:font-weight-asian="bold" style:font-name-complex="Times New Roman" style:font-size-complex="14pt" style:font-weight-complex="bold"/>
    </style:style>
    <style:style style:name="P7" style:family="paragraph" style:parent-style-name="Default">
      <style:paragraph-properties fo:line-height="200%" fo:text-align="justify" style:justify-single-word="false"/>
      <style:text-properties style:font-name="Times New Roman" fo:font-size="14pt" fo:font-weight="normal" fo:background-color="transparent" style:font-size-asian="14pt" style:font-weight-asian="normal" style:font-name-complex="Times New Roman" style:font-size-complex="14pt" style:font-weight-complex="normal"/>
    </style:style>
    <style:style style:name="P8" style:family="paragraph" style:parent-style-name="Default">
      <style:paragraph-properties fo:line-height="200%" fo:text-align="justify" style:justify-single-word="false"/>
      <style:text-properties style:font-name="Times New Roman" fo:font-size="14pt" fo:background-color="transparent" style:font-name-asian="TimesNewRomanPSMT1" style:font-size-asian="14pt" style:font-name-complex="Times New Roman" style:font-size-complex="14pt"/>
    </style:style>
    <style:style style:name="P9" style:family="paragraph" style:parent-style-name="Default">
      <style:paragraph-properties fo:line-height="200%" fo:text-align="justify" style:justify-single-word="false"/>
      <style:text-properties fo:font-size="14pt" style:font-size-asian="14pt" style:font-size-complex="14pt"/>
    </style:style>
    <style:style style:name="P10" style:family="paragraph" style:parent-style-name="Default">
      <style:paragraph-properties fo:line-height="200%" fo:text-align="justify" style:justify-single-word="false"/>
    </style:style>
    <style:style style:name="P11" style:family="paragraph" style:parent-style-name="Default">
      <style:paragraph-properties fo:line-height="200%" fo:text-align="justify" style:justify-single-word="false"/>
      <style:text-properties style:font-name="Times New Roman" fo:font-size="14pt" fo:font-weight="bold" fo:background-color="transparent" style:font-name-asian="TimesNewRomanPSMT1" style:font-size-asian="14pt" style:font-weight-asian="bold" style:font-name-complex="Times New Roman" style:font-size-complex="14pt" style:font-weight-complex="bold"/>
    </style:style>
    <style:style style:name="P12" style:family="paragraph" style:parent-style-name="Default">
      <style:paragraph-properties fo:line-height="200%" fo:text-align="justify" style:justify-single-word="false"/>
      <style:text-properties style:font-name="Times New Roman" fo:font-size="14pt" fo:font-weight="bold" fo:background-color="transparent" style:font-size-asian="14pt" style:font-weight-asian="bold" style:font-name-complex="Times New Roman" style:font-size-complex="14pt" style:font-weight-complex="bold"/>
    </style:style>
    <style:style style:name="P13" style:family="paragraph" style:parent-style-name="Default">
      <style:paragraph-properties fo:line-height="200%" fo:text-align="justify" style:justify-single-word="false"/>
      <style:text-properties style:font-name="Times New Roman" fo:font-size="14pt" fo:font-weight="normal" fo:background-color="transparent" style:font-name-asian="TimesNewRomanPSMT1" style:font-size-asian="14pt" style:font-weight-asian="normal" style:font-name-complex="Times New Roman" style:font-size-complex="14pt" style:font-weight-complex="normal"/>
    </style:style>
    <style:style style:name="P14" style:family="paragraph" style:parent-style-name="Default">
      <style:paragraph-properties fo:line-height="200%" fo:text-align="justify" style:justify-single-word="false"/>
      <style:text-properties style:font-name="Times New Roman" fo:font-size="14pt" fo:font-weight="normal" fo:background-color="transparent" style:font-size-asian="14pt" style:font-weight-asian="normal" style:font-name-complex="Times New Roman" style:font-size-complex="14pt" style:font-weight-complex="normal"/>
    </style:style>
    <style:style style:name="P15" style:family="paragraph" style:parent-style-name="Default">
      <style:paragraph-properties fo:line-height="200%" fo:text-align="justify" style:justify-single-word="false"/>
      <style:text-properties style:font-name="Times New Roman" fo:font-size="14pt" fo:font-style="italic" fo:font-weight="normal" fo:background-color="transparent" style:font-name-asian="TimesNewRomanPSMT1" style:font-size-asian="14pt" style:font-style-asian="italic" style:font-weight-asian="normal" style:font-name-complex="Times New Roman" style:font-size-complex="14pt" style:font-style-complex="italic" style:font-weight-complex="normal"/>
    </style:style>
    <style:style style:name="P16" style:family="paragraph" style:parent-style-name="Default">
      <style:paragraph-properties fo:line-height="200%" fo:text-align="justify" style:justify-single-word="false"/>
      <style:text-properties style:font-name="Times New Roman" fo:font-size="14pt" fo:font-style="italic" fo:font-weight="normal" fo:background-color="transparent" style:font-size-asian="14pt" style:font-style-asian="italic" style:font-weight-asian="normal" style:font-name-complex="Times New Roman" style:font-size-complex="14pt" style:font-style-complex="italic" style:font-weight-complex="normal"/>
    </style:style>
    <style:style style:name="P17" style:family="paragraph" style:parent-style-name="Default">
      <style:paragraph-properties fo:line-height="200%" fo:text-align="justify" style:justify-single-word="false"/>
      <style:text-properties style:font-name="Times New Roman" fo:font-size="14pt"/>
    </style:style>
    <style:style style:name="P18" style:family="paragraph" style:parent-style-name="Default">
      <style:paragraph-properties fo:line-height="200%" fo:text-align="justify" style:justify-single-word="false"/>
      <style:text-properties fo:font-size="14pt" style:font-size-asian="14pt" style:font-size-complex="14pt"/>
    </style:style>
    <style:style style:name="P19" style:family="paragraph" style:parent-style-name="Default">
      <style:paragraph-properties fo:line-height="100%" fo:text-align="justify" style:justify-single-word="false"/>
      <style:text-properties fo:font-size="14pt" fo:font-weight="bold" style:font-size-asian="14pt" style:font-weight-asian="bold" style:font-size-complex="14pt" style:font-weight-complex="bold"/>
    </style:style>
    <style:style style:name="P20" style:family="paragraph" style:parent-style-name="Default" style:list-style-name="L2">
      <style:paragraph-properties fo:line-height="200%" fo:text-align="justify" style:justify-single-word="false"/>
    </style:style>
    <style:style style:name="P21" style:family="paragraph" style:parent-style-name="Table_20_Contents">
      <style:paragraph-properties fo:text-align="justify" style:justify-single-word="false"/>
      <style:text-properties style:font-name="Times New Roman" fo:font-size="14pt" style:font-name-asian="Calibri" style:font-size-asian="14pt" style:font-name-complex="Times New Roman" style:font-size-complex="14pt"/>
    </style:style>
    <style:style style:name="P22" style:family="paragraph" style:parent-style-name="Table_20_Contents">
      <style:paragraph-properties fo:text-align="start" style:justify-single-word="false"/>
      <style:text-properties style:font-name="Times New Roman" fo:font-size="14pt" style:font-name-asian="Calibri" style:font-size-asian="14pt" style:font-name-complex="Times New Roman" style:font-size-complex="14pt"/>
    </style:style>
    <style:style style:name="P23" style:family="paragraph" style:parent-style-name="Table_20_Contents">
      <style:paragraph-properties fo:text-align="justify" style:justify-single-word="false"/>
      <style:text-properties style:font-name="Times New Roman" fo:font-size="14pt" style:font-name-asian="Calibri" style:font-size-asian="12pt" style:font-name-complex="Calibri" style:font-size-complex="12pt"/>
    </style:style>
    <style:style style:name="P24" style:family="paragraph" style:parent-style-name="Table_20_Contents">
      <style:paragraph-properties fo:text-align="justify" style:justify-single-word="false"/>
      <style:text-properties style:font-name="Times New Roman" fo:font-size="14pt" fo:font-weight="bold" style:font-name-asian="Calibri" style:font-size-asian="12pt" style:font-weight-asian="bold" style:font-name-complex="Calibri" style:font-size-complex="12pt" style:font-weight-complex="bold"/>
    </style:style>
    <style:style style:name="P25" style:family="paragraph" style:parent-style-name="Table_20_Contents">
      <style:paragraph-properties fo:text-align="justify" style:justify-single-word="false"/>
      <style:text-properties style:font-name="Times New Roman" fo:font-size="14pt" fo:font-weight="bold" style:font-name-asian="Calibri" style:font-size-asian="14pt" style:font-weight-asian="bold" style:font-name-complex="Times New Roman" style:font-size-complex="14pt" style:font-weight-complex="bold"/>
    </style:style>
    <style:style style:name="P26" style:family="paragraph" style:parent-style-name="Table_20_Contents">
      <style:paragraph-properties fo:text-align="start" style:justify-single-word="false"/>
      <style:text-properties style:font-name="Times New Roman" fo:font-size="14pt" fo:font-weight="bold" style:font-name-asian="Calibri" style:font-size-asian="14pt" style:font-weight-asian="bold" style:font-name-complex="Times New Roman" style:font-size-complex="14pt" style:font-weight-complex="bold"/>
    </style:style>
    <style:style style:name="P27" style:family="paragraph" style:parent-style-name="Table_20_Contents">
      <style:paragraph-properties fo:text-align="justify" style:justify-single-word="false"/>
      <style:text-properties style:font-name="Times New Roman" fo:font-size="14pt" fo:font-weight="bold" style:font-name-asian="TimesNewRomanPSMT1" style:font-size-asian="14pt" style:font-weight-asian="bold" style:font-name-complex="Times New Roman" style:font-size-complex="14pt" style:font-weight-complex="bold"/>
    </style:style>
    <style:style style:name="P28" style:family="paragraph" style:parent-style-name="Table_20_Contents">
      <style:paragraph-properties fo:text-align="justify" style:justify-single-word="false"/>
      <style:text-properties style:font-name="Times New Roman" fo:font-size="14pt" style:font-name-asian="TimesNewRomanPSMT1" style:font-size-asian="14pt" style:font-name-complex="Times New Roman" style:font-size-complex="14pt"/>
    </style:style>
    <style:style style:name="P29" style:family="paragraph" style:parent-style-name="Table_20_Contents">
      <style:paragraph-properties fo:text-align="start" style:justify-single-word="false"/>
      <style:text-properties style:font-name="Times New Roman" fo:font-size="12pt" style:font-name-asian="TimesNewRomanPSMT1" style:font-size-asian="12pt" style:font-name-complex="Times New Roman" style:font-size-complex="12pt"/>
    </style:style>
    <style:style style:name="P30" style:family="paragraph" style:parent-style-name="Table_20_Contents">
      <style:paragraph-properties fo:line-height="100%" fo:text-align="justify" style:justify-single-word="false"/>
      <style:text-properties style:font-name="Times New Roman" fo:font-size="12pt" style:font-name-asian="TimesNewRomanPSMT1" style:font-size-asian="12pt" style:font-name-complex="Times New Roman" style:font-size-complex="12pt"/>
    </style:style>
    <style:style style:name="P31" style:family="paragraph" style:parent-style-name="Table_20_Contents">
      <style:paragraph-properties fo:text-align="start" style:justify-single-word="false"/>
      <style:text-properties style:font-name="Times New Roman" fo:font-size="12pt" style:font-name-asian="Calibri" style:font-size-asian="12pt" style:font-name-complex="Times New Roman" style:font-size-complex="12pt"/>
    </style:style>
    <style:style style:name="P32" style:family="paragraph" style:parent-style-name="Table_20_Contents">
      <style:paragraph-properties fo:text-align="justify" style:justify-single-word="false"/>
      <style:text-properties style:font-name="Times New Roman" fo:font-size="12pt" style:font-name-asian="Calibri" style:font-size-asian="12pt" style:font-name-complex="Calibri" style:font-size-complex="12pt"/>
    </style:style>
    <style:style style:name="P33" style:family="paragraph" style:parent-style-name="Table_20_Contents">
      <style:paragraph-properties fo:text-align="start" style:justify-single-word="false"/>
      <style:text-properties style:font-name="Times New Roman" fo:font-size="12pt" fo:font-weight="bold" style:font-name-asian="Calibri" style:font-size-asian="12pt" style:font-weight-asian="bold" style:font-name-complex="Times New Roman" style:font-size-complex="12pt" style:font-weight-complex="bold"/>
    </style:style>
    <style:style style:name="P34" style:family="paragraph" style:parent-style-name="Table_20_Contents">
      <style:paragraph-properties fo:text-align="justify" style:justify-single-word="false"/>
      <style:text-properties style:font-name="Times New Roman" fo:font-size="12pt" fo:font-weight="bold" style:font-name-asian="Calibri" style:font-size-asian="12pt" style:font-weight-asian="bold" style:font-name-complex="Calibri" style:font-size-complex="12pt" style:font-weight-complex="bold"/>
    </style:style>
    <style:style style:name="P35" style:family="paragraph" style:parent-style-name="Table_20_Contents">
      <style:paragraph-properties fo:text-align="start" style:justify-single-word="false"/>
      <style:text-properties style:font-name="Times New Roman" fo:font-size="12pt" fo:font-weight="bold" style:font-name-asian="Calibri" style:font-size-asian="12pt" style:font-weight-asian="bold" style:font-name-complex="Calibri" style:font-size-complex="12pt" style:font-weight-complex="bold"/>
    </style:style>
    <style:style style:name="P36" style:family="paragraph" style:parent-style-name="Table_20_Contents">
      <style:paragraph-properties fo:text-align="start" style:justify-single-word="false"/>
      <style:text-properties style:font-name="Times New Roman" fo:font-size="12pt" fo:font-weight="bold" style:font-name-asian="TimesNewRomanPSMT1" style:font-size-asian="12pt" style:font-weight-asian="bold" style:font-name-complex="Times New Roman" style:font-size-complex="12pt" style:font-weight-complex="bold"/>
    </style:style>
    <style:style style:name="P37" style:family="paragraph" style:parent-style-name="Table_20_Contents">
      <style:paragraph-properties fo:text-align="start" style:justify-single-word="false"/>
      <style:text-properties style:font-name="Times New Roman" fo:font-size="12pt" fo:font-style="normal" fo:font-weight="bold" style:font-name-asian="TimesNewRomanPSMT1" style:font-size-asian="12pt" style:font-style-asian="normal" style:font-weight-asian="bold" style:font-name-complex="Times New Roman" style:font-size-complex="12pt" style:font-style-complex="normal" style:font-weight-complex="bold"/>
    </style:style>
    <style:style style:name="P38" style:family="paragraph" style:parent-style-name="Table_20_Contents">
      <style:paragraph-properties fo:text-align="start" style:justify-single-word="false"/>
      <style:text-properties style:font-name="Times New Roman" fo:font-size="12pt" fo:font-style="normal" fo:font-weight="bold"/>
    </style:style>
    <style:style style:name="P39" style:family="paragraph" style:parent-style-name="Table_20_Contents">
      <style:paragraph-properties fo:text-align="start" style:justify-single-word="false"/>
      <style:text-properties style:font-name="Times New Roman" fo:font-size="12pt" fo:font-weight="normal" style:font-name-asian="TimesNewRomanPSMT1" style:font-size-asian="12pt" style:font-weight-asian="normal" style:font-name-complex="Times New Roman" style:font-size-complex="12pt" style:font-weight-complex="normal"/>
    </style:style>
    <style:style style:name="P40" style:family="paragraph" style:parent-style-name="Table_20_Contents">
      <style:paragraph-properties fo:text-align="start" style:justify-single-word="false"/>
      <style:text-properties style:font-name="Times New Roman" fo:font-size="12pt" fo:font-weight="normal" style:font-name-asian="Calibri" style:font-size-asian="12pt" style:font-weight-asian="normal" style:font-name-complex="Calibri" style:font-size-complex="12pt" style:font-weight-complex="normal"/>
    </style:style>
    <style:style style:name="P41" style:family="paragraph" style:parent-style-name="Table_20_Contents">
      <style:paragraph-properties fo:text-align="start" style:justify-single-word="false"/>
      <style:text-properties style:font-name="Times New Roman" fo:font-size="13pt" fo:font-weight="bold" style:font-name-asian="TimesNewRomanPSMT1" style:font-size-asian="13pt" style:font-weight-asian="bold" style:font-name-complex="Times New Roman" style:font-size-complex="13pt" style:font-weight-complex="bold"/>
    </style:style>
    <style:style style:name="P42" style:family="paragraph" style:parent-style-name="Table_20_Contents">
      <style:paragraph-properties fo:text-align="justify" style:justify-single-word="false"/>
      <style:text-properties style:font-name="Times New Roman" fo:font-size="13pt" fo:font-weight="bold" style:font-name-asian="TimesNewRomanPSMT1" style:font-size-asian="13pt" style:font-weight-asian="bold" style:font-name-complex="Times New Roman" style:font-size-complex="13pt" style:font-weight-complex="bold"/>
    </style:style>
    <style:style style:name="P43" style:family="paragraph" style:parent-style-name="Table_20_Contents">
      <style:paragraph-properties fo:text-align="start" style:justify-single-word="false"/>
    </style:style>
    <style:style style:name="P44" style:family="paragraph" style:parent-style-name="Text_20_body" style:list-style-name="L1">
      <style:paragraph-properties fo:line-height="200%" fo:text-align="justify" style:justify-single-word="false"/>
      <style:text-properties fo:font-style="normal" style:font-style-asian="normal" style:font-style-complex="normal"/>
    </style:style>
    <style:style style:name="P45" style:family="paragraph" style:parent-style-name="Text_20_body">
      <style:paragraph-properties fo:line-height="100%"/>
    </style:style>
    <style:style style:name="P46" style:family="paragraph" style:parent-style-name="Text_20_body">
      <style:paragraph-properties fo:text-align="start" style:justify-single-word="false"/>
    </style:style>
    <style:style style:name="P47" style:family="paragraph" style:parent-style-name="Text_20_body">
      <style:paragraph-properties fo:text-align="justify" style:justify-single-word="false"/>
      <style:text-properties style:font-name="Times New Roman" fo:font-size="14pt" fo:font-weight="bold" style:font-name-asian="Calibri" style:font-size-asian="14pt" style:font-weight-asian="bold" style:font-name-complex="Times New Roman" style:font-size-complex="14pt" style:font-weight-complex="bold"/>
    </style:style>
    <style:style style:name="P48" style:family="paragraph" style:parent-style-name="Text_20_body">
      <style:paragraph-properties fo:text-align="start" style:justify-single-word="false"/>
      <style:text-properties fo:font-size="12pt" style:font-size-asian="12pt" style:font-size-complex="12pt"/>
    </style:style>
    <style:style style:name="P49" style:family="paragraph" style:parent-style-name="Text_20_body">
      <style:paragraph-properties fo:margin-top="0cm" fo:margin-bottom="0cm" fo:line-height="100%"/>
    </style:style>
    <style:style style:name="P50" style:family="paragraph" style:parent-style-name="Text_20_body">
      <style:paragraph-properties fo:margin-top="0cm" fo:margin-bottom="0cm" fo:line-height="100%"/>
      <style:text-properties fo:font-weight="bold" style:font-weight-asian="bold" style:font-weight-complex="bold"/>
    </style:style>
    <style:style style:name="P51" style:family="paragraph" style:parent-style-name="Text_20_body">
      <style:paragraph-properties fo:margin-top="0cm" fo:margin-bottom="0cm" fo:text-align="start" style:justify-single-word="false"/>
      <style:text-properties fo:font-weight="bold" style:font-weight-asian="bold" style:font-weight-complex="bold"/>
    </style:style>
    <style:style style:name="P52" style:family="paragraph" style:parent-style-name="Text_20_body">
      <style:paragraph-properties fo:margin-top="0cm" fo:margin-bottom="0cm" fo:text-align="start" style:justify-single-word="false"/>
    </style:style>
    <style:style style:name="P53" style:family="paragraph" style:parent-style-name="Heading_20_3">
      <style:paragraph-properties fo:line-height="100%"/>
      <style:text-properties fo:font-size="12pt" style:font-size-asian="12pt" style:font-size-complex="12pt"/>
    </style:style>
    <style:style style:name="P54" style:family="paragraph" style:parent-style-name="Heading_20_3">
      <style:paragraph-properties fo:text-align="start" style:justify-single-word="false"/>
      <style:text-properties fo:font-size="12pt" style:font-size-asian="12pt" style:font-size-complex="12pt"/>
    </style:style>
    <style:style style:name="T1" style:family="text">
      <style:text-properties style:font-name="Times New Roman"/>
    </style:style>
    <style:style style:name="T2" style:family="text">
      <style:text-properties style:font-name="Times New Roman" fo:font-size="14pt" fo:font-weight="normal" fo:background-color="transparent" style:font-size-asian="14pt" style:font-weight-asian="normal" style:font-name-complex="Times New Roman" style:font-size-complex="14pt" style:font-weight-complex="normal"/>
    </style:style>
    <style:style style:name="T3" style:family="text">
      <style:text-properties style:font-name="Times New Roman" fo:font-size="14pt" fo:font-weight="normal" fo:background-color="transparent" style:font-name-asian="TimesNewRomanPSMT1" style:font-size-asian="14pt" style:font-weight-asian="normal" style:font-name-complex="Times New Roman" style:font-size-complex="14pt" style:font-weight-complex="normal"/>
    </style:style>
    <style:style style:name="T4" style:family="text">
      <style:text-properties style:font-name="Times New Roman" fo:font-size="12pt" style:font-name-asian="TimesNewRomanPSMT1" style:font-size-asian="12pt" style:font-name-complex="Times New Roman" style:font-size-complex="12pt"/>
    </style:style>
    <style:style style:name="T5" style:family="text">
      <style:text-properties style:font-name="Times New Roman" fo:font-size="12pt" fo:font-weight="bold" style:font-name-asian="Calibri" style:font-size-asian="12pt" style:font-weight-asian="bold" style:font-name-complex="Times New Roman" style:font-size-complex="12pt" style:font-weight-complex="bold"/>
    </style:style>
    <style:style style:name="T6" style:family="text">
      <style:text-properties style:font-name="Times New Roman" fo:font-size="12pt" style:font-name-asian="Calibri" style:font-size-asian="12pt" style:font-name-complex="Times New Roman" style:font-size-complex="12pt"/>
    </style:style>
    <style:style style:name="T7" style:family="text">
      <style:text-properties style:font-name="Times New Roman" fo:font-size="12pt" fo:font-weight="normal" style:font-name-asian="Calibri" style:font-size-asian="12pt" style:font-weight-asian="normal" style:font-name-complex="Calibri" style:font-size-complex="12pt" style:font-weight-complex="normal"/>
    </style:style>
    <style:style style:name="T8" style:family="text">
      <style:text-properties style:font-name="Times New Roman" style:font-name-asian="Calibri" style:font-name-complex="Times New Roman"/>
    </style:style>
    <style:style style:name="T9" style:family="text">
      <style:text-properties fo:font-variant="normal" fo:text-transform="none" fo:color="#000000" style:font-name="Times New Roman" fo:letter-spacing="normal" fo:font-style="normal" fo:font-weight="normal" fo:background-color="transparent" style:font-name-asian="TimesNewRomanPSMT1" style:font-weight-asian="normal" style:font-name-complex="Times New Roman" style:font-weight-complex="normal"/>
    </style:style>
    <style:style style:name="T10" style:family="text">
      <style:text-properties fo:font-variant="normal" fo:text-transform="none" fo:color="#000000" style:font-name="Times New Roman" fo:letter-spacing="normal" fo:font-style="normal" fo:font-weight="normal" fo:background-color="transparent" style:font-style-asian="normal" style:font-weight-asian="normal" style:font-name-complex="Times New Roman" style:font-style-complex="normal" style:font-weight-complex="normal"/>
    </style:style>
    <style:style style:name="T11" style:family="text">
      <style:text-properties fo:font-variant="normal" fo:text-transform="none" fo:color="#000000" style:font-name="Times New Roman" fo:letter-spacing="normal" fo:font-weight="normal" style:font-size-asian="12pt" style:font-weight-asian="normal" style:font-size-complex="12pt" style:font-weight-complex="normal"/>
    </style:style>
    <style:style style:name="T12" style:family="text">
      <style:text-properties fo:font-variant="normal" fo:text-transform="none" fo:color="#222222" style:font-name="Times New Roman" fo:letter-spacing="normal" fo:font-style="normal" fo:font-weight="normal"/>
    </style:style>
    <style:style style:name="T13" style:family="text">
      <style:text-properties fo:font-variant="normal" fo:text-transform="none" fo:color="#222222" style:font-name="Times New Roman" fo:letter-spacing="normal" fo:font-style="normal" fo:font-weight="normal" style:font-name-asian="TimesNewRomanPSMT1" style:font-weight-asian="normal" style:font-name-complex="Times New Roman" style:font-weight-complex="normal"/>
    </style:style>
    <style:style style:name="T14" style:family="text">
      <style:text-properties fo:font-variant="normal" fo:text-transform="none" fo:color="#222222" style:font-name="Times New Roman" fo:letter-spacing="normal" fo:font-style="normal" fo:font-weight="normal" fo:background-color="transparent" style:font-weight-asian="normal" style:font-name-complex="Times New Roman" style:font-weight-complex="normal"/>
    </style:style>
    <style:style style:name="T15" style:family="text">
      <style:text-properties fo:font-variant="normal" fo:text-transform="none" fo:color="#222222" style:font-name="Times New Roman" fo:font-size="14pt" fo:letter-spacing="normal" fo:font-style="normal" fo:font-weight="normal" style:font-size-asian="14pt" style:font-size-complex="14pt"/>
    </style:style>
    <style:style style:name="T16" style:family="text">
      <style:text-properties fo:font-variant="normal" fo:text-transform="none" fo:color="#222222" style:font-name="Times New Roman" fo:font-size="14pt" fo:letter-spacing="normal" fo:font-style="normal" fo:font-weight="normal" fo:background-color="transparent" style:font-size-asian="14pt" style:font-weight-asian="normal" style:font-name-complex="Times New Roman" style:font-size-complex="14pt" style:font-weight-complex="normal"/>
    </style:style>
    <style:style style:name="T17" style:family="text">
      <style:text-properties fo:font-variant="normal" fo:text-transform="none" fo:color="#222222" style:font-name="Times New Roman" fo:font-size="14pt" fo:letter-spacing="normal" fo:font-weight="normal" style:font-size-asian="14pt" style:font-size-complex="14pt"/>
    </style:style>
    <style:style style:name="T18" style:family="text">
      <style:text-properties fo:font-variant="normal" fo:text-transform="none" fo:color="#222222" style:font-name="Times New Roman" fo:font-size="14pt" fo:letter-spacing="normal" fo:font-style="italic" fo:font-weight="normal" style:font-size-asian="14pt" style:font-style-asian="italic" style:font-size-complex="14pt" style:font-style-complex="italic"/>
    </style:style>
    <style:style style:name="T19" style:family="text">
      <style:text-properties fo:font-variant="normal" fo:text-transform="none" fo:color="#212121" style:font-name="AdvOT1ef757c0" fo:font-size="12pt" fo:letter-spacing="normal" fo:language="it" fo:country="IT" fo:background-color="transparent" style:font-name-asian="AdvOT1ef757c0" style:font-size-asian="12pt" style:font-style-asian="normal" style:font-weight-asian="normal" style:font-name-complex="AdvOT1ef757c0" style:font-size-complex="12pt" style:font-style-complex="normal" style:font-weight-complex="normal"/>
    </style:style>
    <style:style style:name="T20" style:family="text">
      <style:text-properties fo:color="#000000" style:font-name="Times New Roman" fo:font-weight="normal" fo:background-color="transparent" style:font-name-asian="TimesNewRomanPSMT1" style:font-weight-asian="normal" style:font-name-complex="Times New Roman" style:font-weight-complex="normal"/>
    </style:style>
    <style:style style:name="T21" style:family="text">
      <style:text-properties fo:color="#000000" style:font-name="Times New Roman" fo:font-style="normal" fo:font-weight="normal" fo:background-color="transparent" style:font-style-asian="normal" style:font-weight-asian="normal" style:font-name-complex="Times New Roman" style:font-style-complex="normal" style:font-weight-complex="normal"/>
    </style:style>
    <style:style style:name="T22" style:family="text">
      <style:text-properties fo:color="#000000" style:font-name="TimesNewRomanPSMT" fo:font-weight="normal" fo:background-color="transparent" style:font-name-asian="TimesNewRomanPSMT" style:font-weight-asian="normal" style:font-name-complex="TimesNewRomanPSMT" style:font-weight-complex="normal"/>
    </style:style>
    <style:style style:name="T23" style:family="text">
      <style:text-properties fo:color="#000000" style:font-name="Times New Roman" fo:font-weight="normal" style:font-name-asian="TimesNewRomanPSMT1" style:font-size-asian="12pt" style:font-style-asian="normal" style:font-weight-asian="normal" style:font-name-complex="Times New Roman" style:font-size-complex="12pt" style:font-style-complex="normal" style:font-weight-complex="normal"/>
    </style:style>
    <style:style style:name="T24" style:family="text">
      <style:text-properties style:font-name="TimesNewRomanPSMT" style:font-name-asian="TimesNewRomanPSMT" style:font-name-complex="TimesNewRomanPSMT"/>
    </style:style>
    <style:style style:name="T25" style:family="text">
      <style:text-properties style:font-name="TimesNewRomanPSMT" fo:font-weight="normal" style:font-name-asian="TimesNewRomanPSMT" style:font-weight-asian="normal" style:font-name-complex="TimesNewRomanPSMT" style:font-weight-complex="normal"/>
    </style:style>
    <style:style style:name="T26" style:family="text">
      <style:text-properties style:font-name="TimesNewRomanPSMT" fo:font-size="12pt" fo:font-weight="normal" style:font-name-asian="TimesNewRomanPSMT" style:font-size-asian="12pt" style:font-weight-asian="normal" style:font-name-complex="TimesNewRomanPSMT" style:font-size-complex="12pt" style:font-weight-complex="normal"/>
    </style:style>
    <style:style style:name="T27" style:family="text">
      <style:text-properties fo:font-weight="bold" style:font-weight-asian="bold" style:font-weight-complex="bold"/>
    </style:style>
    <style:style style:name="T28" style:family="text">
      <style:text-properties fo:font-style="normal" fo:font-weight="normal" fo:background-color="transparent" style:font-size-asian="14pt" style:font-style-asian="normal" style:font-weight-asian="normal" style:font-name-complex="Times New Roman" style:font-size-complex="14pt" style:font-style-complex="normal" style:font-weight-complex="normal"/>
    </style:style>
    <style:style style:name="T29" style:family="text">
      <style:text-properties style:font-name="AdvOT1ef757c0" fo:font-size="12pt" style:font-name-asian="AdvOT1ef757c0" style:font-size-asian="12pt" style:font-name-complex="AdvOT1ef757c0" style:font-size-complex="12pt"/>
    </style:style>
    <style:style style:name="T30" style:family="text">
      <style:text-properties fo:font-size="12pt" style:font-size-asian="12pt" style:font-size-complex="12pt"/>
    </style:style>
    <style:style style:name="T31" style:family="text">
      <style:text-properties fo:font-size="12pt" fo:font-weight="normal" style:font-size-asian="12pt" style:font-weight-asian="normal" style:font-size-complex="12pt" style:font-weight-complex="normal"/>
    </style:style>
    <style:style style:name="T32" style:family="text">
      <style:text-properties style:font-name-asian="TimesNewRomanPSMT1"/>
    </style:style>
    <style:style style:name="T33" style:family="text">
      <style:text-properties fo:font-weight="normal" style:font-weight-asian="normal" style:font-weight-complex="normal"/>
    </style:style>
    <style:style style:name="T34" style:family="text">
      <style:text-properties fo:font-weight="normal" style:font-name-asian="TimesNewRomanPSMT1" style:font-size-asian="12pt" style:font-style-asian="normal" style:font-weight-asian="normal" style:font-name-complex="Times New Roman" style:font-size-complex="12pt" style:font-style-complex="normal" style:font-weight-complex="normal"/>
    </style:style>
    <style:style style:name="T35" style:family="text">
      <style:text-properties fo:font-style="italic" style:font-style-asian="italic" style:font-style-complex="italic"/>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392cm" fo:text-indent="-0.635cm" fo:margin-left="1.392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27cm" fo:text-indent="-0.635cm" fo:margin-left="2.027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62cm" fo:text-indent="-0.635cm" fo:margin-left="2.662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97cm" fo:text-indent="-0.635cm" fo:margin-left="3.297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32cm" fo:text-indent="-0.635cm" fo:margin-left="3.932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67cm" fo:text-indent="-0.635cm" fo:margin-left="4.567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202cm" fo:text-indent="-0.635cm" fo:margin-left="5.202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37cm" fo:text-indent="-0.635cm" fo:margin-left="5.837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72cm" fo:text-indent="-0.635cm" fo:margin-left="6.472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107cm" fo:text-indent="-0.635cm" fo:margin-left="7.107cm"/>
        </style:list-level-properties>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4.3 Vaccini indicati prima della gravidanza</text:p>
      <text:p text:style-name="P13">Sebbene la vaccinazione sia considerata essenziale per la protezione di neonati e bambini, quindi un elemento centrale delle visite pediatriche di routine, non ha ancora acquisito la stessa importanza nelle visite dell'adulto di routine. Bisogna ricordare, e tenere ben presente che alcune malattie sono più gravi se contratte in età adulta. Inoltre la vaccinazione nella donna adulta in età fertile ha l'importante ruolo di proteggere lei e il prodotto del concepimento anche durante la gravidanza. Non tutti i vaccini possono però essere somministrati durante la gestazione e sarebbe quindi importante non farsi cogliere impreparati nel momento in cui si instaura una gravidanza. </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5"><text:soft-page-break/>Vaccino MPR (Morbillo-Parotite-Rosolia)</text:p>
      <text:p text:style-name="P9"><text:span text:style-name="T9">Il vaccino MPR è ottenuto con virus vivi ma resi inoffensivi e viene somministrato per via sottocutanea[vaccinarsi].</text:span><text:span text:style-name="T20"> </text:span><text:span text:style-name="T13">Gli adulti che non possono dimostrare né di essere stati vaccinati, né di aver contratto una delle malattie devono ricevere almeno una dose di vaccino. </text:span></text:p>
      <text:p text:style-name="P9"><text:span text:style-name="T20">La vaccinazione delle donne in gravidanza deve essere rinviata a dopo il parto, essendo il vaccino composto da virus vivo. Le donne che sono state vaccinate con MPR devono evitare la gravidanza per 28 giorni successivi alla vaccinazione. Tuttavia la vaccinazione accidentale di donne in gravidanza non deve essere motivo di interruzione della stessa.</text:span><text:span text:style-name="T22"> È importante sottolineare che esistono molti casi di donne vaccinate durante </text:span><text:span text:style-name="T24">gravidanze misconosciute, e il tasso di effetti avversi sul feto non è stato diverso da quello riscontrato nei neonati da madri non vaccinate.[pnpv] Lo stato gravidico predispone, in generale, a un maggior numero di complicanze durante le malattie infettive, che coinvolgono la madre e il prodotto del concepimento. Le complicanze di morbillo, parotite e rosolia in gravidanza sono spesso gravissime, soprattutto se confrontate con i rischi che il vaccino comporta (tabella 2).</text:span></text:p>
      <text:p text:style-name="P19"><text:span text:style-name="T24"/></text:p>
      <text:p text:style-name="P19"><text:span text:style-name="T24"/></text:p>
      <text:p text:style-name="P19"><text:span text:style-name="T24"/></text:p>
      <text:p text:style-name="P19"><text:span text:style-name="T24"/></text:p>
      <text:p text:style-name="P19"><text:span text:style-name="T24"/></text:p>
      <text:p text:style-name="P19"><text:soft-page-break/><text:span text:style-name="T24">Tabella 2:</text:span><text:span text:style-name="T26">Rischi dell'infezione da Morbillo, Parotite e Rosolia e rischi derivati dal vaccino MPR</text:span></text:p>
      <table:table table:name="Tabella3" table:style-name="Tabella3">
        <table:table-column table:style-name="Tabella3.A"/>
        <table:table-column table:style-name="Tabella3.B"/>
        <table:table-column table:style-name="Tabella3.C"/>
        <table:table-row>
          <table:table-cell table:style-name="Tabella3.A1" office:value-type="string">
            <text:p text:style-name="P28"/>
          </table:table-cell>
          <table:table-cell table:style-name="Tabella3.A1" office:value-type="string">
            <text:p text:style-name="P41">Rischi della malattia</text:p>
          </table:table-cell>
          <table:table-cell table:style-name="Tabella3.C1" office:value-type="string">
            <text:p text:style-name="P42">Rischi del vaccino MPR</text:p>
          </table:table-cell>
        </table:table-row>
        <table:table-row>
          <table:table-cell table:style-name="Tabella3.A2" office:value-type="string">
            <text:p text:style-name="P27">Morbillo</text:p>
          </table:table-cell>
          <table:table-cell table:style-name="Tabella3.A2" office:value-type="string">
            <text:p text:style-name="P29">-Mortalità 1-3/1. 000 casi </text:p>
            <text:p text:style-name="P29">-Otite media (7-9%) </text:p>
            <text:p text:style-name="P29">-Convulsioni </text:p>
            <text:p text:style-name="P29">-Polmonite (1-6%) </text:p>
            <text:p text:style-name="P29">-Diarrea (8%) </text:p>
            <text:p text:style-name="P29">-Encefalite (1/1.000-2.000 casi)</text:p>
            <text:p text:style-name="P29">- Mielite trasversa</text:p>
            <text:p text:style-name="P29">-Panencefalite subacuta </text:p>
            <text:p text:style-name="P29">sclerosante (1/100.000 casi) </text:p>
            <text:p text:style-name="P37">In gravidanza</text:p>
            <text:p text:style-name="P37">-<text:span text:style-name="T33">I trimestre: &gt; richio di aborto</text:span></text:p>
            <text:p text:style-name="P37"><text:span text:style-name="T33">-II III trimestre: &gt; richio di parto pretermine e morte fetale</text:span></text:p>
            <text:p text:style-name="P37"><text:span text:style-name="T33">-Morbillo perinatale [pescetto]</text:span></text:p>
            <text:p text:style-name="P38"><text:span text:style-name="T34">-Aumentato rischio di morbo di Crohn in soggetti esposti al virus in utero</text:span><text:span text:style-name="T23">.[</text:span><text:span text:style-name="T11">Crohn's disease after in-utero measles virus exposure Lancet]</text:span></text:p>
          </table:table-cell>
          <table:table-cell table:style-name="Tabella3.C2" table:number-rows-spanned="3" office:value-type="string">
            <text:p text:style-name="P50">Lievi</text:p>
            <text:p text:style-name="P49">Lieve esantema (puntini rossi sul corpo) 5%;</text:p>
            <text:p text:style-name="P45">Gonfiore al viso o dietro il collo (circa 1 caso su 75) 1-2%.</text:p>
            <text:p text:style-name="P45"><text:span text:style-name="T27">Moderate (rare)</text:span></text:p>
            <text:p text:style-name="P45">Convulsioni febbrili 1/30.000;</text:p>
            <text:p text:style-name="P49">Dolori e infiammazione alle articolazioni 0,5 % nei bambini, 25% negli adulti predisposti </text:p>
            <text:p text:style-name="P49"/>
            <text:p text:style-name="P49">Riduzione del numero delle piastrine (piastrinopenia) 1/30.000 entro 2 mesi.</text:p>
            <text:h text:style-name="P53" text:outline-level="3">Gravi (eccezionali)</text:h>
            <text:p text:style-name="P45">Gravi reazioni allergiche (&lt;1/1.000.000)</text:p>
            <text:p text:style-name="P45">Altre gravi complicazioni (sordità, convulsioni protratte, coma, danno cerebrale permanente) sono talmente rare che è difficile associarle alla somministrazione del vaccino.[vaccinarsi]</text:p>
            <text:p text:style-name="P30"><text:s/></text:p>
          </table:table-cell>
        </table:table-row>
        <table:table-row>
          <table:table-cell table:style-name="Tabella3.A2" office:value-type="string">
            <text:p text:style-name="P27">Parotite</text:p>
          </table:table-cell>
          <table:table-cell table:style-name="Tabella3.A2" office:value-type="string">
            <text:p text:style-name="P43"><text:span text:style-name="T4">- Infiammazione dei testicoli (25-50% dopo la pubertà) -Infiammazione delle ovaie (5%) </text:span></text:p>
            <text:p text:style-name="P29">-Mastite </text:p>
            <text:p text:style-name="P29">-Miocardite </text:p>
            <text:p text:style-name="P29">-Pancreatite </text:p>
            <text:p text:style-name="P29">-Glomerulo nefrite </text:p>
            <text:p text:style-name="P29">-Encefalite o meningite (&lt;10%), • -Mielite trasversa </text:p>
            <text:p text:style-name="P29">-Neurite del nervo uditivo, con conseguente perdita dell’udito (1/3.400- 1/20.000)</text:p>
            <text:p text:style-name="P36">In Gravidanza</text:p>
            <text:p text:style-name="P36"><text:span text:style-name="T33">-Rischio di aborto nel I trimestre raddoppiato</text:span></text:p>
          </table:table-cell>
          <table:covered-table-cell/>
        </table:table-row>
        <table:table-row>
          <table:table-cell table:style-name="Tabella3.A2" office:value-type="string">
            <text:p text:style-name="P27">Rosolia</text:p>
          </table:table-cell>
          <table:table-cell table:style-name="Tabella3.A2" office:value-type="string">
            <text:p text:style-name="P29">-Convulsioni febbrili </text:p>
            <text:p text:style-name="P29">-Otite media </text:p>
            <text:p text:style-name="P29">-Vomito e diarrea </text:p>
            <text:p text:style-name="P29">-Tiroidite</text:p>
            <text:p text:style-name="P29">-Polmonite </text:p>
            <text:p text:style-name="P29">-Encefalite (1/6.000 casi) </text:p>
            <text:p text:style-name="P29">-Piastrinopenia (1/3000)</text:p>
            <text:p text:style-name="P36">In Gravidanza</text:p>
            <text:p text:style-name="P39">-Sindrome da rosolia congenita</text:p>
            <text:p text:style-name="P39">-Morte fetale</text:p>
          </table:table-cell>
          <table:covered-table-cell/>
        </table:table-row>
      </table:table>
      <text:p text:style-name="P7"><text:soft-page-break/><text:span text:style-name="T35">Vaccino anti-Varicella</text:span></text:p>
      <text:p text:style-name="P9"><text:span text:style-name="T10">Il vaccino anti-varicella, ottenuto con virus vivi ma resi inoffensivi, viene somministrato per via sottocutanea ed è in grado nella maggior parte dei casi di prevenire la malattia e le sue complicanze (tabella 3).</text:span><text:span text:style-name="T21"> Esiste una piccola percentuale di casi in cui la malattia si presenta anche in chi è vaccinato. Tuttavia, in soggetti già immunizzati, il decorso e più lieve ed è ridotta la probabilità di complicanze. </text:span><text:span text:style-name="T12">Gli adulti (che non hanno mai avuto la varicella e non sono mai stati vaccinati) debbono ricevere due dosi ad almeno 28 giorni di distanza tra di loro.</text:span><text:span text:style-name="T1"> Il vaccino è controindicato in donne in di gravidanza, stato in cui la malattia risulta molto grave in varie epoche gestazionali</text:span><text:span text:style-name="T21">; </text:span><text:span text:style-name="T1">Prima della vaccinazione di donne in età fertile deve essere esclusa la gravidanza, ed un contraccettivo efficace deve essere utilizzato nei 3 mesi successivi alla vaccinazione.</text:span><text:span text:style-name="T21">[vaccinarsì]</text:span></text:p>
      <text:p text:style-name="P9"><text:span text:style-name="T21">Tutte le donne che in gravidanza non risultano immunizzate dovrebbero ricevere una prima dose di vaccino subito dopo il parto, possibilmente prima della dimissione dall'ospedale, ed una seconda dose dopo 4-8 settimane.[harrison]</text:span></text:p>
      <text:p text:style-name="P9"><text:span text:style-name="T21"/></text:p>
      <text:p text:style-name="P9"><text:span text:style-name="T21"/></text:p>
      <text:p text:style-name="P9"><text:span text:style-name="T21"/></text:p>
      <text:p text:style-name="P9"><text:span text:style-name="T21"/></text:p>
      <table:table table:name="Tabella4" table:style-name="Tabella4">
        <table:table-column table:style-name="Tabella4.A"/>
        <table:table-column table:style-name="Tabella4.B"/>
        <table:table-column table:style-name="Tabella4.C"/>
        <text:soft-page-break/>
        <table:table-row>
          <table:table-cell table:style-name="Tabella4.A1" office:value-type="string">
            <text:p text:style-name="P21"/>
          </table:table-cell>
          <table:table-cell table:style-name="Tabella4.A1" office:value-type="string">
            <text:p text:style-name="P25">Rischi della malattia</text:p>
          </table:table-cell>
          <table:table-cell table:style-name="Tabella4.C1" office:value-type="string">
            <text:p text:style-name="P25">Rischi del vaccino</text:p>
          </table:table-cell>
        </table:table-row>
        <table:table-row>
          <table:table-cell table:style-name="Tabella4.A2" office:value-type="string">
            <text:p text:style-name="P25">Varicella</text:p>
          </table:table-cell>
          <table:table-cell table:style-name="Tabella4.A2" office:value-type="string">
            <text:p text:style-name="P43"><text:span text:style-name="T5">In adulti e bambini</text:span></text:p>
            <text:p text:style-name="P43"><text:span text:style-name="T6">-Superinfezione battericadelle lesioni</text:span></text:p>
            <text:p text:style-name="P31">-Atassia cerebellare acuta</text:p>
            <text:p text:style-name="P31">-Meningite asettica</text:p>
            <text:p text:style-name="P31">-Mielite trasversa</text:p>
            <text:p text:style-name="P31">-Encefalite</text:p>
            <text:p text:style-name="P31">-Sindrome di Guillain-Barrè</text:p>
            <text:p text:style-name="P31">-Sindrome di Reye</text:p>
            <text:p text:style-name="P31">-Polmonite varicellosa(20% degli adulti, particolarmente grave nelle donne gravide)</text:p>
            <text:p text:style-name="P31">-Miocardite</text:p>
            <text:p text:style-name="P31">-Lesioni corneali</text:p>
            <text:p text:style-name="P31">-Nefrite</text:p>
            <text:p text:style-name="P31">-Artrite</text:p>
            <text:p text:style-name="P31">-Diatesi emorragica</text:p>
            <text:p text:style-name="P31">-Glomerulonefrite acuta</text:p>
            <text:p text:style-name="P31">-Epatite</text:p>
            <text:p text:style-name="P31"><text:span text:style-name="T27">In Gravidanza</text:span></text:p>
            <text:p text:style-name="P31">-Peggioramento della sintomatologia e maggiore frequenza di complicanze </text:p>
            <text:p text:style-name="P31">-Rischio di trasmissione al feto e sviluppo di varicella congentita (microcefalia, lesioni cutanee cicatriziali, ipoplasia degli arti)</text:p>
            <text:p text:style-name="P31">-Rischio di trasmissione al neonato con sviluppo di varicella perinatale (letalità del 30%)[harrison]</text:p>
            <text:p text:style-name="P31">-Varicella inapparente nel feto con il rischio di sviluppo di Herpes Zoster nei primi anni di vita</text:p>
          </table:table-cell>
          <table:table-cell table:style-name="Tabella4.C2" office:value-type="string">
            <text:p text:style-name="P51">Lievi</text:p>
            <text:p text:style-name="P52">Dolore o gonfiore nel sito della puntura (circa 1 su 5)</text:p>
            <text:p text:style-name="P52"/>
            <text:p text:style-name="P52">Febbre (meno di 1 persona su 10);</text:p>
            <text:p text:style-name="P52"/>
            <text:p text:style-name="P46">Eruzione cutanea lieve, fino ad un mese dopo la vaccinazione (1 persona su 25).</text:p>
            <text:h text:style-name="P54" text:outline-level="3">Moderati</text:h>
            <text:p text:style-name="P46">Convulsioni (spasmi o contratture) causate da febbre (molto rare).</text:p>
            <text:h text:style-name="P54" text:outline-level="3">Gravi</text:h>
            <text:p text:style-name="P46">Polmonite (molto rara).</text:p>
            <text:p text:style-name="P22">[vaccinarsi]</text:p>
          </table:table-cell>
        </table:table-row>
      </table:table>
      <text:p text:style-name="P5"/>
      <text:p text:style-name="P4">Vaccino dTpa</text:p>
      <text:p text:style-name="P9"><text:span text:style-name="T14">Una dose di richiamo per difterite tetano e pertosse è raccomandata ogni 10 anni per consentire un'adeguata protezione. La formulazione per gli adulti (dTpa), da somministrare già dai 7 anni, presenta componenti per difterite <text:s/></text:span><text:soft-page-break/><text:span text:style-name="T14">e pertosse in forma ridotta. Tetano e difterite hanno la stessa elevata gravità in adulti e bambini e il vaccino è fondamentale. Per quanto riguarda il tetano si ricorda che è l'agente patogeno è ubiquitario e l'unica forma di protezione è il vaccino. La difterite è una malattia che in Italia è praticamente scomparsa, ma non nel mondo; la vaccinazione di tutti è fondamentale per evitare la reintroduzione e circolazione del patogeno nel nostro territorio e per permettere l'eradicazione a livello globale. La </text:span><text:span text:style-name="T14">pertosse è invece una malattia che nell'adulto può avere decorso inapparente ed è molto spesso sottovalutata. Proprio per questa sua caratteristica è facilmente trasmissibile perché chi ne è affetto non lo sa, con il rischio di infettare soggetti suscettibili più deboli (anziani, bambini, neonati. </text:span></text:p>
      <text:p text:style-name="P6">4.4 Vaccini indicati durante la gravidanza</text:p>
      <text:p text:style-name="P7">In gravidanza vi è una predisposizione, variabile, all'insorgenza di complicanze di malattie infettive, soprattutto di origine renale, epatica e respiratoria. Inoltre forti rialzi termici possono provocare l'insorgenza di aborto o parto prima del termine.[pescetto] Alcuni vaccini non possono essere somministrati a donne in stato di gravidanza (MPR, MPRV, anti-varicella) ed è bene che la donna arrivi già protetta. Per altre malattie invece la vaccinazione non solo è possibile ma è anzi indicata. </text:p>
      <text:p text:style-name="P1">l vaccino viene somministrato tramite iniezione intramuscolare o <text:soft-page-break/>intradermica.</text:p>
      <text:p text:style-name="P2">Vaccino anti-influenzale</text:p>
      <text:p text:style-name="P3"><text:span text:style-name="T16">Il vaccino anti-influenzale è un vaccino trivalente, perché composto da parti di tre virus diversi appartenenti ai tipi A e B. Tra i virus circolanti in una certa stagione epidemica vengono selezionati, attraverso esami di laboratorio, i tre virus che più probabilmente saranno presenti nella </text:span><text:span text:style-name="T16">stagione successiva. </text:span><text:span text:style-name="T15">I vaccini anti-influenzali utilizzati in Italia sono:</text:span></text:p>
      <text:list xml:id="list4196455575578107210" text:style-name="L1">
        <text:list-item>
          <text:p text:style-name="P44"><text:span text:style-name="T18">vaccino split</text:span><text:span text:style-name="T17"> che contiene componenti virali. Derivando da virioni frammentati c'è un minor contenuto di componenti virali e risulta quindi meno reattogeno <text:s/>e meno immunogenico;</text:span></text:p>
        </text:list-item>
        <text:list-item>
          <text:p text:style-name="P44"><text:span text:style-name="T18">vaccino virosomale</text:span><text:span text:style-name="T17"> è costituito da liposomi che incorporano antigeni virali mimando la morfologia virale. L'immunogenicità di questo vaccino è molto elevata;</text:span></text:p>
        </text:list-item>
        <text:list-item>
          <text:p text:style-name="P44"><text:span text:style-name="T18">vaccino adiuvato</text:span><text:span text:style-name="T17"> costituito dalla combinazione di di un vaccino anti-influenzale co MF59, emulsione di olio (squalene) in acqua contenente due surfactanti. Lo squalene è presente nel nostro organismo e stimola il sistema immunitario.questo vaccino ha una maggiore efficacia, anche in soggetti che rispondono poco (anziani, trapiantati...);</text:span></text:p>
        </text:list-item>
        <text:list-item>
          <text:p text:style-name="P44"><text:span text:style-name="T18">vaccino intradermico</text:span><text:span text:style-name="T17"> che contiene una quantità minore di antigeni </text:span><text:soft-page-break/><text:span text:style-name="T17">rispetto ai vaccini intramuscolari. La stimolazione del sistema immunitario è diversa e vengono prodotte cellule immunitarie diverse rispetto a quelle reclutate con il vaccino intramuscolare. Non contiene adiuvanti ed è spesso consigliato per soggetti che non rispondono adeguatamente agli altri tipi di vaccino.[vaccinarsi]</text:span></text:p>
        </text:list-item>
      </text:list>
      <text:p text:style-name="P10"><text:span text:style-name="T2">La vaccinazione anti-influenzale in gravidanza è indicata se la donna si trova al secondo o terzo trimestre di gravidanza durante il periodo epidemico. Il virus dell'influenza non ha effetti diretti sul feto, ma il peggioramento delle condizioni materne dovuto a complicanze dell'influenza può provocare aborti e parti pretermine. Secondo l'OMS tutte le donne in stato di gravidanza nella stagione influenzale dovrebbero essere vaccinate, a partire dalla seconda metà di ottobre fino alla fine di dicembre.</text:span></text:p>
      <table:table table:name="Tabella1" table:style-name="Tabella1">
        <table:table-column table:style-name="Tabella1.A"/>
        <table:table-column table:style-name="Tabella1.B"/>
        <table:table-column table:style-name="Tabella1.C"/>
        <table:table-row>
          <table:table-cell table:style-name="Tabella1.A1" office:value-type="string">
            <text:p text:style-name="P21"/>
          </table:table-cell>
          <table:table-cell table:style-name="Tabella1.A1" office:value-type="string">
            <text:p text:style-name="P21">Rischi della malattia</text:p>
          </table:table-cell>
          <table:table-cell table:style-name="Tabella1.C1" office:value-type="string">
            <text:p text:style-name="P21">Rischi del vaccino</text:p>
          </table:table-cell>
        </table:table-row>
        <table:table-row>
          <table:table-cell table:style-name="Tabella1.A2" office:value-type="string">
            <text:p text:style-name="P21">Influenza</text:p>
          </table:table-cell>
          <table:table-cell table:style-name="Tabella1.A2" office:value-type="string">
            <text:p text:style-name="P31">-Polmonite primaria da virus influenzale</text:p>
            <text:p text:style-name="P31">-Polmonite secondaria da sovrainfezione batterica</text:p>
            <text:p text:style-name="P31">-Bronchite</text:p>
            <text:p text:style-name="P31">-Otite</text:p>
            <text:p text:style-name="P31">-Sinusite</text:p>
            <text:p text:style-name="P31">-Morte (in soggetti a rischio)</text:p>
            <text:p text:style-name="P31">-Sindrome di Reye</text:p>
            <text:p text:style-name="P33">In Gravidanza</text:p>
            <text:p text:style-name="P33">-<text:span text:style-name="T33">Aumentato rischio di ospedalizzazione</text:span></text:p>
            <text:p text:style-name="P26"><text:span text:style-name="T30">-</text:span><text:span text:style-name="T31">Aumentato rischio di</text:span><text:span text:style-name="T33"> </text:span><text:span text:style-name="T31">complicanze broncopolmonitiche</text:span></text:p>
            <text:p text:style-name="P33"><text:span text:style-name="T33">-Aumentato rischio di aborto nel I trimestre</text:span></text:p>
            <text:p text:style-name="P33"><text:span text:style-name="T33">-Insufficienza cardio-respiratoria [pescetto]</text:span></text:p>
          </table:table-cell>
          <table:table-cell table:style-name="Tabella1.C2" office:value-type="string">
            <text:p text:style-name="P47">Lievi</text:p>
            <text:p text:style-name="P48"><text:span text:style-name="T8">-Infiammazione nella sede dell'iniezione (15-61% dei casi)</text:span></text:p>
            <text:p text:style-name="P48">-Sintomatologia simil-influenzale (42% dei casi), </text:p>
            <text:p text:style-name="P48"><text:span text:style-name="T27">Gravi</text:span></text:p>
            <text:p text:style-name="P48">-Rarissime(comprendenti morte, pericolo della vita, disabilità permanenti, ospedalizzazioni o loro prolungamento, ricorso al pronto soccorso) con una frequenza di 2,6 x 10.000^8[vaccinarsi]</text:p>
            <text:p text:style-name="P31"/>
          </table:table-cell>
        </table:table-row>
      </table:table>
      <text:p text:style-name="P4"><text:soft-page-break/>Vaccino antipertossico (dTpa)</text:p>
      <text:p text:style-name="P17"><text:span text:style-name="T28">Il vaccino contro la pertosse può essere somministrato in gravidanza, associato al vaccino contro tetano e difterite nel preparato trivalente dTpa. Il vaccino può essere somministrato durante l'arco dell'intera gravidanza ma pare che, somministrato</text:span><text:bookmark text:name="tw-target-text"/><text:span text:style-name="T28"> all'inizio del secondo trimestre aumenti gli anticorpi neonatali in modo significativo, proteggendo il neonato dalla nascita, prima che possa essere vaccinato.[</text:span><text:span text:style-name="T19">Maternal Immunization Earlier in Pregnancy Maximizes </text:span><text:span text:style-name="T29">Antibody Transfer and Expected Infant SeropositivityAgainst Pertussis].</text:span><text:span text:style-name="T28"> Inoltre la vaccinazione alla mamma ha anche l'importante ruolo di impedire che proprio lei, contraendo la malattia, diventi la sorgente di infezione per il figlio. </text:span></text:p>
      <table:table table:name="Tabella2" table:style-name="Tabella2">
        <table:table-column table:style-name="Tabella2.A" table:number-columns-repeated="3"/>
        <table:table-row>
          <table:table-cell table:style-name="Tabella2.A1" office:value-type="string">
            <text:p text:style-name="P23"/>
          </table:table-cell>
          <table:table-cell table:style-name="Tabella2.A1" office:value-type="string">
            <text:p text:style-name="P23">Rischi della malattia</text:p>
          </table:table-cell>
          <table:table-cell table:style-name="Tabella2.C1" office:value-type="string">
            <text:p text:style-name="P23">Rischi del vaccino</text:p>
          </table:table-cell>
        </table:table-row>
        <table:table-row>
          <table:table-cell table:style-name="Tabella2.A2" office:value-type="string">
            <text:p text:style-name="P24">Pertosse</text:p>
          </table:table-cell>
          <table:table-cell table:style-name="Tabella2.A2" office:value-type="string">
            <text:p text:style-name="P32">-Emorragia sottocongiuntivale</text:p>
            <text:p text:style-name="P32">-Ernia addominale</text:p>
            <text:p text:style-name="P32">-Ernia inguinale</text:p>
            <text:p text:style-name="P32">-Pneumotorace</text:p>
            <text:p text:style-name="P34">In bambini con meno di 2 anni ricoverati</text:p>
            <text:p text:style-name="P34">-<text:span text:style-name="T33">Apnea (27,1% dei casi)</text:span></text:p>
            <text:p text:style-name="P34"><text:span text:style-name="T33">-Polmonite (9,4% dei casi)</text:span></text:p>
            <text:p text:style-name="P34"><text:span text:style-name="T33">-Crisi epilettiche(2,6% dei casi)</text:span></text:p>
            <text:p text:style-name="P34"><text:span text:style-name="T33">-Decesso (0,9% dei casi)[harrison]</text:span></text:p>
          </table:table-cell>
          <table:table-cell table:style-name="Tabella2.C2" office:value-type="string">
            <text:p text:style-name="P34">Lievi</text:p>
            <text:p text:style-name="P34">-<text:span text:style-name="T33">Febbre (30% dei casi)</text:span></text:p>
            <text:p text:style-name="P35"><text:span text:style-name="T33">-Infiammazione locale (20% dei casi</text:span></text:p>
            <text:p text:style-name="P35"><text:span text:style-name="T33">-Dolenzia al braccio</text:span></text:p>
            <text:p text:style-name="P35"><text:span text:style-name="T33"/></text:p>
            <text:p text:style-name="P35">Gravi</text:p>
            <text:p text:style-name="P40">-Convulsioni febbrili (1-2/10.000)</text:p>
            <text:p text:style-name="P43"><text:span text:style-name="T7">-Shock anafilattico (1/1.000.000)[vaccinarsi]</text:span></text:p>
          </table:table-cell>
        </table:table-row>
      </table:table>
      <text:p text:style-name="P17"/>
      <text:p text:style-name="P5"><text:span text:style-name="T32">4.5 Vaccini indicati dopo la gravidanza</text:span></text:p>
      <text:p text:style-name="P7"><text:span text:style-name="T32">Dopo la gravidanza ogni donna deve essere immunizzata verso tutte le malattie prevenibili con vaccino, in particolare verso quelle che </text:span><text:soft-page-break/><text:span text:style-name="T32">metterebbero a rischio il neonato prima che lui stesso sia stato immunizzato attraverso l'applicazione del calendario vaccinale. </text:span></text:p>
      <text:p text:style-name="P7"><text:span text:style-name="T32">Subito dopo il parto è il momento migliore per vaccinare la donna, in particolare verso quelle vaccinazioni costituite da virus vivi e attenuati che non potevano essere somministrate nel corso della gravidanza; la loro somministrazione poco dopo il parto e più sicura, visto la ridotta probabilità che si instauri subito una nuova gravidanza. Questi vaccini, contro morbillo-parotite-rosolia e varicella, costituiscono una protezione:</text:span></text:p>
      <text:list xml:id="list8662681495068598795" text:style-name="L2">
        <text:list-item>
          <text:p text:style-name="P20"><text:span text:style-name="T3">per la donna, che in età adulta rischia un maggior numero di complicanze;</text:span></text:p>
        </text:list-item>
        <text:list-item>
          <text:p text:style-name="P20"><text:span text:style-name="T3">per il neonato, che potrebbe essere contagiato dalla mamma;</text:span></text:p>
        </text:list-item>
        <text:list-item>
          <text:p text:style-name="P20"><text:span text:style-name="T3">per future gravidanze, evitando i rischi di infezioni in un momento delicato come la gestazione;</text:span></text:p>
        </text:list-item>
        <text:list-item>
          <text:p text:style-name="P20"><text:span text:style-name="T3">per la collettività, perché si va a ridurre la circolazione del patogeno.</text:span></text:p>
        </text:list-item>
      </text:list>
      <text:p text:style-name="P5"/>
      <text:p text:style-name="P5"/>
      <text:p text:style-name="P5"/>
      <text:p text:style-name="P6">Conclusioni</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Helvetica Neue" svg:font-family="'Helvetica Neue', Helvetica, Arial, sans-serif"/>
    <style:font-face style:name="Mangal1" svg:font-family="Mangal"/>
    <style:font-face style:name="Open Sans" svg:font-family="'Open Sans', sans-serif"/>
    <style:font-face style:name="OpenSymbol" svg:font-family="OpenSymbol"/>
    <style:font-face style:name="Source Sans Pro" svg:font-family="'Source Sans Pro', Helvetica, sans-serif"/>
    <style:font-face style:name="inherit" svg:font-family="inherit"/>
    <style:font-face style:name="AdvOT1ef757c0" svg:font-family="AdvOT1ef757c0" style:font-family-generic="roman"/>
    <style:font-face style:name="TimesNewRomanPSMT" svg:font-family="TimesNewRomanPSMT" style:font-family-generic="swiss"/>
    <style:font-face style:name="TimesNewRomanPSMT1" svg:font-family="TimesNewRomanPSMT, Arial" style:font-family-generic="swiss"/>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Default" style:family="paragraph" style:parent-style-name="Standard">
      <style:paragraph-properties fo:text-align="start" style:justify-single-word="false" style:text-autospace="none"/>
      <style:text-properties fo:color="#000000" style:font-name="Calibri" fo:font-size="12pt" style:font-name-asian="Calibri" style:font-size-asian="12pt" style:font-name-complex="Calibri" style:font-size-complex="12pt"/>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3cm" fo:margin-bottom="3cm" fo:margin-left="3cm" fo:margin-right="3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0-19T16:18:32.05</meta:creation-date>
    <dc:date>2016-10-20T19:42:40.42</dc:date>
    <meta:editing-duration>PT10H48M33S</meta:editing-duration>
    <meta:editing-cycles>8</meta:editing-cycles>
    <meta:generator>OpenOffice.org/3.4$Win32 OpenOffice.org_project/340m1$Build-9590</meta:generator>
    <meta:document-statistic meta:table-count="4" meta:image-count="0" meta:object-count="0" meta:page-count="10" meta:paragraph-count="152" meta:word-count="1779" meta:character-count="12465"/>
  </office:meta>
</office:document-meta>
</file>