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1" svg:font-family="Arial, Helvetica, sans-serif"/>
    <style:font-face style:name="Mangal1" svg:font-family="Mangal"/>
    <style:font-face style:name="OpenSymbol" svg:font-family="OpenSymbol"/>
    <style:font-face style:name="Verdana" svg:font-family="Verdana" style:font-family-generic="swiss"/>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margin-top="0cm" fo:margin-bottom="0.499cm" fo:line-height="200%" fo:text-align="justify" style:justify-single-word="false" fo:padding="0cm" fo:border="none"/>
      <style:text-properties fo:font-variant="normal" fo:text-transform="none" fo:color="#000000" style:font-name="Times New Roman" fo:font-size="13pt" fo:letter-spacing="normal" fo:font-style="normal" fo:font-weight="normal" fo:background-color="#ffffff" style:font-size-asian="13pt" style:font-weight-asian="normal" style:font-size-complex="13pt" style:font-weight-complex="normal"/>
    </style:style>
    <style:style style:name="P2" style:family="paragraph" style:parent-style-name="Standard">
      <style:paragraph-properties fo:margin-top="0cm" fo:margin-bottom="0.499cm" fo:line-height="200%" fo:text-align="justify" style:justify-single-word="false" fo:padding="0cm" fo:border="none"/>
      <style:text-properties style:font-name="Times New Roman" fo:font-size="13pt" fo:font-weight="normal" fo:background-color="#ffffff" style:font-size-asian="13pt" style:font-weight-asian="normal" style:font-size-complex="13pt" style:font-weight-complex="normal"/>
    </style:style>
    <style:style style:name="P3" style:family="paragraph" style:parent-style-name="Standard" style:list-style-name="L1">
      <style:paragraph-properties fo:margin-top="0cm" fo:margin-bottom="0.499cm" fo:line-height="200%" fo:text-align="justify" style:justify-single-word="false" fo:padding="0cm" fo:border="none"/>
      <style:text-properties style:font-name="Times New Roman" fo:font-size="13pt" fo:font-weight="normal" fo:background-color="#ffffff" style:font-size-asian="13pt" style:font-weight-asian="normal" style:font-size-complex="13pt" style:font-weight-complex="normal"/>
    </style:style>
    <style:style style:name="P4" style:family="paragraph" style:parent-style-name="Standard">
      <style:paragraph-properties fo:margin-top="0cm" fo:margin-bottom="0.499cm" fo:line-height="200%" fo:text-align="justify" style:justify-single-word="false" fo:padding="0cm" fo:border="none"/>
      <style:text-properties style:font-name="Times New Roman" fo:font-size="13pt" style:font-size-asian="13pt" style:font-size-complex="13pt"/>
    </style:style>
    <style:style style:name="P5" style:family="paragraph" style:parent-style-name="Standard">
      <style:paragraph-properties fo:margin-left="0.132cm" fo:margin-right="0cm" fo:margin-top="0cm" fo:margin-bottom="0.499cm" fo:line-height="200%" fo:text-align="justify" style:justify-single-word="false" fo:text-indent="0cm" style:auto-text-indent="false" fo:padding="0cm" fo:border="none"/>
      <style:text-properties style:font-name="Times New Roman" fo:font-size="13pt" fo:font-weight="bold" fo:background-color="#ffffff" style:font-size-asian="13pt" style:font-size-complex="13pt"/>
    </style:style>
    <style:style style:name="P6" style:family="paragraph" style:parent-style-name="Standard">
      <style:paragraph-properties fo:margin-left="0.132cm" fo:margin-right="0cm" fo:margin-top="0cm" fo:margin-bottom="0.499cm" fo:line-height="200%" fo:text-align="justify" style:justify-single-word="false" fo:text-indent="0cm" style:auto-text-indent="false" fo:padding="0cm" fo:border="none"/>
      <style:text-properties style:font-name="Times New Roman" fo:font-size="13pt" fo:font-weight="normal" fo:background-color="#ffffff" style:font-size-asian="13pt" style:font-weight-asian="normal" style:font-size-complex="13pt" style:font-weight-complex="normal"/>
    </style:style>
    <style:style style:name="T1" style:family="text">
      <style:text-properties fo:font-variant="normal" fo:text-transform="none" fo:color="#000000" style:font-name="Arial1" fo:font-size="10.5pt" fo:letter-spacing="normal" fo:font-style="normal" fo:font-weight="normal" fo:background-color="#ffffff" style:font-size-asian="13pt" style:font-weight-asian="normal" style:font-size-complex="13pt" style:font-weight-complex="normal"/>
    </style:style>
    <style:style style:name="T2" style:family="text">
      <style:text-properties fo:font-variant="normal" fo:text-transform="none" fo:color="#000000" fo:letter-spacing="normal" fo:font-style="normal"/>
    </style:style>
    <style:style style:name="T3" style:family="text">
      <style:text-properties fo:font-variant="normal" fo:text-transform="none" fo:color="#000000" fo:letter-spacing="normal" fo:font-style="normal" fo:font-weight="normal" fo:background-color="#ffffff" style:font-weight-asian="normal" style:font-weight-complex="normal"/>
    </style:style>
    <style:style style:name="T4" style:family="text">
      <style:text-properties fo:font-variant="normal" fo:text-transform="none" fo:color="#000000" fo:letter-spacing="normal" fo:font-style="normal" fo:font-weight="bold" fo:background-color="#ffffff" style:font-weight-asian="bold" style:font-weight-complex="bold"/>
    </style:style>
    <style:style style:name="T5" style:family="text">
      <style:text-properties fo:font-variant="normal" fo:text-transform="none" fo:color="#000000" fo:letter-spacing="normal" fo:font-style="normal" fo:font-weight="bold" style:font-weight-asian="bold" style:font-weight-complex="bold"/>
    </style:style>
    <style:style style:name="T6" style:family="text">
      <style:text-properties fo:font-variant="normal" fo:text-transform="none" fo:color="#000000" fo:font-size="10.5pt" fo:letter-spacing="normal" fo:font-style="normal" fo:font-weight="normal" fo:background-color="#ffffff" style:font-size-asian="13pt" style:font-weight-asian="normal" style:font-size-complex="13pt" style:font-weight-complex="normal"/>
    </style:style>
    <style:style style:name="T7" style:family="text">
      <style:text-properties fo:font-weight="bold" style:font-weight-asian="bold" style:font-weight-complex="bold"/>
    </style:style>
    <style:style style:name="T8" style:family="text">
      <style:text-properties style:text-position="super 58%"/>
    </style:style>
    <text:list-style style:name="L1">
      <text:list-level-style-bullet text:level="1" text:style-name="Bullet_20_Symbols" text:bullet-char="•">
        <style:list-level-properties text:list-level-position-and-space-mode="label-alignment">
          <style:list-level-label-alignment text:label-followed-by="listtab" text:list-tab-stop-position="1.402cm" fo:text-indent="-0.635cm" fo:margin-left="1.402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037cm" fo:text-indent="-0.635cm" fo:margin-left="2.037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672cm" fo:text-indent="-0.635cm" fo:margin-left="2.672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307cm" fo:text-indent="-0.635cm" fo:margin-left="3.307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942cm" fo:text-indent="-0.635cm" fo:margin-left="3.942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577cm" fo:text-indent="-0.635cm" fo:margin-left="4.577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212cm" fo:text-indent="-0.635cm" fo:margin-left="5.212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847cm" fo:text-indent="-0.635cm" fo:margin-left="5.847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482cm" fo:text-indent="-0.635cm" fo:margin-left="6.482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117cm" fo:text-indent="-0.635cm" fo:margin-left="7.117cm"/>
        </style:list-level-properties>
      </text:list-level-style-bullet>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format="1" text:start-value="4"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format="1" text:start-value="2"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format="1" text:start-value="13"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Conclusioni</text:p>
      <text:p text:style-name="P6">Il dibattito sulle vaccinazioni è oramai all'ordine del giorno. La nascita di un numero sempre maggiore di canali di informazione, ma soprattutto di disinformazione, sta portando alla diffusione di notizie spesso allarmanti e errate sui vaccini. Nonostante la comprovata efficacia di questo straordinario strumento, l'adesione e la tranquillità della popolazione rispetto agli stessi risulta troppo spesso discontinua e esitante. Lo specchio di questo timore è rappresentato dal calo delle coperture vaccinali che di anno in anno si sta registrando, con numeri sempre più preoccupanti, in età infantile. Le vaccinazioni dell'infanzia sono appunto lo specchio, ma non rappresentano la totalità dell'offerta vaccinale. Per altre fasce della popolazione, in particolare quelle a rischio, la vaccinazione per pericolose malattie infettive dovrebbe essere considerata come uno strumento di salute individuale eccezionale e imprescindibile, oltre che come uno strumento di protezione per la collettività. </text:p>
      <text:p text:style-name="P6">Le donne in età fertile che, attraverso la vaccinazione, possono proteggere se stesse, la prole, la comunità non sono esenti dai dubbi e dalle paure che colpiscono la popolazione generale. Inoltre la percezione delle vaccinazioni, da parte di una buona fetta della popolazione, tende a minimizzare i possibili danni di una malattia infettiva contratta in età adulta o in gravidanza, oppure, più spesso, non si pone proprio il problema. Per questo motivo molte donne arrivano in età fertile, o alla gravidanza, senza essere a conoscenza del loro stato immunitario e possono risultare quindi, molto spesso, non protette. Questa <text:soft-page-break/>mancata protezione mette a rischio la donna, in particolare durante la gestazione, mettendo così in pericolo anche il prodotto del concepimento.</text:p>
      <text:p text:style-name="P6">L'ostetrica è presente in vari momenti della vita della donna e viene ad essere un utile strumento per la promozione della verifica dello stato immunologico e dell'eventuale vaccinazione. Al di fuori della gravidanza i momenti in cui l'ostetrica può aprire un canale di dialogo con le donne possono essere visite ginecologiche di routine in consultorio, esecuzione di screening, esecuzione di tamponi. Quello della gravidanza poi viene ad essere un momento molto particolare. Durante la gestazione la donna/coppia deve prendere molte importanti decisioni per il futuro ed è quindi un momento estremamente delicato e carico di bisogno di informazioni. L'ostetrica in questo periodo della vita della donna rappresenta un punto di riferimento e una fonte di informazioni preziosa ed è presente in tutte le tappe: visite di routine, corsi di accompagnamento alla nascita, parto, dimissione, primo anno di vita del bambino. Ognuno di questi momenti può essere utilizzato per parlare alle donne di vaccinazioni, sia quelle per il loro bambino che quelle rivolte a loro stesse. Dare notizie corrette, chiare e vere è fondamentale perché la donna e i genitori possano fare una scelta autonoma e consapevole sottolineando sempre che:</text:p>
      <text:list xml:id="list6400346232106957322" text:style-name="L1">
        <text:list-item>
          <text:p text:style-name="P3">le vaccinazioni sono un diritto e come tali vengono offerte gratuitamente alla popolazione;</text:p>
        </text:list-item>
        <text:list-item>
          <text:p text:style-name="P3">i rischi della vaccinazione, seppur molto bassi, esistono;</text:p>
        </text:list-item>
        <text:list-item>
          <text:p text:style-name="P3"><text:soft-page-break/>la vaccinazione non è solo una scelta di salute individuale ma anzi esprime una responsabilità verso la comunità, in particolare verso chi è più a rischio.</text:p>
        </text:list-item>
      </text:list>
      <text:p text:style-name="P2">Un'indagine condotta durante la campagna informativa “GenitoriPiù”, per la promozione della salute nei primi anni di vita del bambino, ha evidenziato che il 18,4% delle ostetriche non da mai informazioni sull'importanza delle vaccinazioni e il 24,8% le fornisce raramente.[genitoripiù] </text:p>
      <text:p text:style-name="P2">Forse anche una parte del personale sanitario non ne percepisce l'importanza? Sarebbe interessante un'analisi di questo fenomeno per valutare la necessità di corsi informativi per gli operatori. </text:p>
      <text:p text:style-name="P2">Ciò da cui l'ostetrica sicuramente non può prescindere è il rispetto del Codice Deontologico dell'ostetrica di cui ritengo utile riportare alcuni articoli:</text:p>
      <text:p text:style-name="P1">1.2 L’ostetrica/o riconosce la centralità della donna, della coppia, del neonato, del bambino, della famiglia e della collettività ed <text:span text:style-name="T7">attua interventi adeguati ai bisogni di salute, nell’esercizio delle funzioni di sua competenza per la prevenzione, cura, salvaguardia e recupero della salute individuale e collettiva</text:span>.</text:p>
      <text:p text:style-name="P4"><text:span text:style-name="T3">1.4 Nell'esercizio dell'attività professionale l'ostetrica/o </text:span><text:span text:style-name="T4">si attiene alle conoscenze scientifiche</text:span><text:span text:style-name="T3"> e agisce nel rispetto dei principi fondamentali della qualità dell’assistenza e delle disposizioni normative che regolano le funzioni di </text:span><text:soft-page-break/><text:span text:style-name="T3">sua competenza, al fine di assicurare l’appropriatezza, l’equità e la sicurezza delle cure.</text:span></text:p>
      <text:p text:style-name="P4"><text:span text:style-name="T3">2.2 Il comportamento dell’ostetrica/o si fonda sul </text:span><text:span text:style-name="T4">rispetto dei diritti umani universali</text:span><text:span text:style-name="T3">, dei principi di etica clinica e dei </text:span><text:span text:style-name="T4">principi deontologici</text:span><text:span text:style-name="T3"> della professione.</text:span></text:p>
      <text:p text:style-name="P4"><text:span text:style-name="T3">2.13 </text:span><text:span text:style-name="T4">L’ostetrica/o sostiene la salute globale</text:span><text:span text:style-name="T3"> </text:span><text:span text:style-name="T4">nel rispetto dei diritti fondamentali dell’uomo</text:span><text:span text:style-name="T3"> e si impegna alla cooperazione per contrastare le diseguaglianze nell’accesso alle cure e promuovere la salute riproduttiva e  di genere, nel mondo.</text:span></text:p>
      <text:p text:style-name="P1">3.2 <text:span text:style-name="T7">L’ostetrica/o promuove e si impegna a garantire la continuità assistenziale</text:span> accompagnando e prendendosi cura della donna, della coppia, del nascituro durante la gravidanza, il travaglio, il parto ed il puerperio, al fine di garantire una <text:span text:style-name="T7">salute globale degli assistiti.</text:span></text:p>
      <text:p text:style-name="P1">3.9 L’ostetrica/o nel rispetto dei programmi di salute multidisciplinari, integra le attività di sua competenza a quelle degli altri professionisti e <text:span text:style-name="T7">si impegna a fornire informazioni complete e corrette sui programmi di prevenzione</text:span>, assistenza/cura, riabilitazione e palliazione, <text:span text:style-name="T7">utilizzando metodologie di comunicazione efficaci e favorenti i processi di comprensione della persona.</text:span></text:p>
      <text:p text:style-name="P2"><text:span text:style-name="T2">5.5 L’ostetrica/o, nell’ambito della programmazione sanitaria, </text:span><text:span text:style-name="T5">collabora ad iniziative di interesse collettivo</text:span><text:span text:style-name="T2"> e fornisce alle autorità sanitarie nazionali ed </text:span><text:soft-page-break/><text:span text:style-name="T2">internazionali nonché ai comitati etici, il proprio specifico contributo.</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1" svg:font-family="Arial, Helvetica, sans-serif"/>
    <style:font-face style:name="Mangal1" svg:font-family="Mangal"/>
    <style:font-face style:name="OpenSymbol" svg:font-family="OpenSymbol"/>
    <style:font-face style:name="Verdana" svg:font-family="Verdana" style:font-family-generic="swiss"/>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SimSun" style:font-size-asian="18pt" style:font-weight-asian="bold" style:font-name-complex="Mangal" style:font-size-complex="18pt" style:font-weight-complex="bold"/>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3cm" fo:margin-bottom="3cm" fo:margin-left="3cm" fo:margin-right="3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10-21T10:16:43.77</meta:creation-date>
    <dc:date>2016-10-22T16:54:23.73</dc:date>
    <meta:editing-duration>PT1H8M43S</meta:editing-duration>
    <meta:editing-cycles>3</meta:editing-cycles>
    <meta:generator>OpenOffice.org/3.4$Win32 OpenOffice.org_project/340m1$Build-9590</meta:generator>
    <meta:document-statistic meta:table-count="0" meta:image-count="0" meta:object-count="0" meta:page-count="5" meta:paragraph-count="17" meta:word-count="847" meta:character-count="5891"/>
  </office:meta>
</office:document-meta>
</file>