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Mangal1" svg:font-family="Mangal"/>
    <style:font-face style:name="Open Sans" svg:font-family="'Open Sans', sans-serif"/>
    <style:font-face style:name="Tahoma" svg:font-family="Tahoma"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line-height="200%" fo:text-align="justify" style:justify-single-word="false"/>
      <style:text-properties fo:font-size="16pt" fo:font-weight="bold" style:font-size-asian="16pt" style:font-weight-asian="bold" style:font-name-complex="Times New Roman1" style:font-size-complex="16pt" style:font-weight-complex="bold"/>
    </style:style>
    <style:style style:name="P2" style:family="paragraph" style:parent-style-name="Standard">
      <style:paragraph-properties fo:line-height="200%" fo:text-align="justify" style:justify-single-word="false"/>
      <style:text-properties style:font-name="Tahoma" fo:font-size="10pt" fo:font-weight="normal" style:font-size-asian="14pt" style:font-weight-asian="normal" style:font-name-complex="Times New Roman1" style:font-size-complex="14pt" style:font-weight-complex="normal"/>
    </style:style>
    <style:style style:name="P3" style:family="paragraph" style:parent-style-name="Standard">
      <style:paragraph-properties fo:line-height="200%" fo:text-align="justify" style:justify-single-word="false"/>
    </style:style>
    <style:style style:name="P4" style:family="paragraph" style:parent-style-name="Standard">
      <style:paragraph-properties fo:line-height="200%" fo:text-align="justify" style:justify-single-word="false"/>
      <style:text-properties fo:font-style="italic" fo:font-weight="bold" style:font-style-asian="italic" style:font-weight-asian="bold" style:font-style-complex="italic" style:font-weight-complex="bold"/>
    </style:style>
    <style:style style:name="T1" style:family="text">
      <style:text-properties style:font-name="Times New Roman" fo:font-size="12pt"/>
    </style:style>
    <style:style style:name="T2" style:family="text">
      <style:text-properties style:font-name="Times New Roman" fo:font-size="12pt" style:font-name-asian="Tahoma" style:font-size-asian="12pt" style:font-name-complex="Tahoma" style:font-size-complex="12pt"/>
    </style:style>
    <style:style style:name="T3" style:family="text">
      <style:text-properties style:font-name="Times New Roman" fo:font-size="12pt" style:font-size-asian="12pt" style:font-size-complex="12pt"/>
    </style:style>
    <style:style style:name="T4" style:family="text">
      <style:text-properties style:font-name="Times New Roman" fo:font-size="12pt" fo:font-weight="normal" style:font-size-asian="12pt" style:font-weight-asian="normal" style:font-name-complex="Times New Roman1" style:font-size-complex="12pt" style:font-weight-complex="normal"/>
    </style:style>
    <style:style style:name="T5" style:family="text">
      <style:text-properties fo:font-variant="normal" fo:text-transform="none" fo:color="#222222" style:font-name="Open Sans" fo:font-size="12pt" fo:letter-spacing="normal" fo:font-style="normal" fo:font-weight="normal" style:font-size-asian="12pt" style:font-size-complex="12pt"/>
    </style:style>
    <style:style style:name="T6" style:family="text">
      <style:text-properties fo:font-variant="normal" fo:text-transform="none" fo:color="#222222" style:font-name="Times New Roman" fo:font-size="12pt" fo:letter-spacing="normal" fo:font-style="normal" fo:font-weight="normal" style:font-size-asian="12pt" style:font-size-complex="12pt"/>
    </style:style>
    <style:style style:name="T7" style:family="text">
      <style:text-properties fo:font-variant="normal" fo:text-transform="none" fo:color="#222222" style:font-name="Times New Roman" fo:font-size="12pt" fo:letter-spacing="normal" style:font-size-asian="12pt" style:font-size-complex="12pt"/>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Falsi miti sulle vaccinazioni e movimenti antivaccinali</text:p>
      <text:p text:style-name="P2"><text:span text:style-name="T2">Lo scetticismo verso le vaccinazioni esiste già da quando si è reso disponibile il primo vaccino ed i primi veri e propri movimento di opposizione organizzati ebbero origine in Gran Bretagna 1867, periodo in cui l'obbligo era inappellabile, sotto il nome di “Anti-compulsory Vaccination </text:span><text:span text:style-name="T1">League”. Seguì la nascita della Anti-Vaccination Society of America negli stati Uniti e da allora ai giorni nostri la nascita di movimenti di opposizione è proseguita con costanza. Con l'avvento di Internet e di un accesso alle informazioni più libero e immediato la loro diffusione si è fatta sempre più capillare e preoccupante. La maneggevolezza e la facilità d’uso di Internet hanno permesso alle comunità online che si oppongono alle vaccinazioni di diventare popolari, oltrepassando i confini nazionali e superando le barriere linguistiche. [Aprile-Giugno 2013 • Vol. 41 • N. 170 • Pp. 87-93</text:span><text:span text:style-name="T3">La paura delle vaccinazioni: le motivazioni dell’opposizione e dell’esitazione da parte dei genitori Alberto E. Tozzi Prospettive in pediatria]. </text:span></text:p>
      <text:p text:style-name="P3"><text:span text:style-name="T4">Oggi il fenomeno risulta più variegato e il diverso livello di scolarizzazione raggiunto, rispetto al periodo in cui hanno fatto la loro comparsa le vaccinazioni, ha cambiato profondamente il modo di affrontare i temi legati alla salute e il rapporto tra i pazienti e il personale sanitario. Il medico anni fa rappresentava una figura di tipo paternalistico, che doveva solo disporre interventi e non aveva bisogno di “convincere” gli assistiti. Oggi la popolazione ha invece bisogno di scegliere consapevolmente per la propria salute ed i sanitari acquisiscono la carica di “consiglieri fidati”</text:span><text:span text:style-name="T6">. La maggior parte delle persone oggi va, attraverso internet, alla ricerca di informazioni in modo autonomo e consulta il medico solo in un secondo momento</text:span><text:span text:style-name="T5">.</text:span></text:p>
      <text:p text:style-name="P3"><text:span text:style-name="T6">La rete ha cambiato profondamente il modo di fruire delle informazioni, in particolare in ambito sanitario. Genitori che fanno ricerche in rete nel percorso decisionale verso la scelta vaccinale si imbattono spesso in siti di anti-vaccinatori, in cui abbondano messaggi negativi rispetto ai vaccini, spacciati come informazioni scientificamente provate .[</text:span><text:bookmark text:name="sup10"/><text:span text:style-name="T6">Kata, A: A postmodern Pandora's box: anti-vaccination misinformation on the Internet,: Vaccine, 28(7), 1709–1716 (2010)]. La diffusione di testi, sia cartacei che digitali, che sconsigliano le vaccinazioni si rifanno spesso ai fondamenti della </text:span><text:soft-page-break/><text:span text:style-name="T6">medicina omeopatica e naturalistica, sostenendo che la protezione non deriva dai vaccini, e che anzi questi creerebbero dei danni. La protezione verso le malattie infettive, secondo le loro teorie, dovrebbe derivare non dalla vaccinazione ma dall'irrobustimento del sistema immunitario di bambini immunodepressi attraverso una corretta alimentazione, igiene e interventi di tipo naturalistico. </text:span></text:p>
      <text:p text:style-name="P3"><text:span text:style-name="T6">Vista la mole di “misinformation” presenti su internet, create ed elaborate da siti e gruppi antivaccinatori, poi riportate e diffuse da social network, blog e media, risulta fondamentale “sfatare” i falsi miti sui vaccini attraverso dati scientificamente provati.</text:span></text:p>
      <text:p text:style-name="P4"><text:span text:style-name="T7">Con il miglioramento delle condizioni igieniche i vaccini non sono più necessari.</text:span></text:p>
      <text:p text:style-name="P4"><text:span text:style-name="T7">Spesso i bambini dopo la vaccinazione non risultano immunizzati.</text:span></text:p>
      <text:p text:style-name="P4"><text:span text:style-name="T7">I vaccini vivi e attenuati sono pericolosi.</text:span></text:p>
      <text:p text:style-name="P4"><text:span text:style-name="T7">Vaccinare il bambino dal 61° giorno è pericoloso</text:span></text:p>
      <text:p text:style-name="P4"><text:span text:style-name="T7">lo stato riconosce che i vaccini sono rischiosi, tanto che ha istituito un fondo per l'indennizzo dei “danni da vaccino”.</text:span></text:p>
      <text:p text:style-name="P4"><text:span text:style-name="T7">Dopo la vaccinazione il bambino è contagioso.</text:span></text:p>
      <text:p text:style-name="P4"><text:span text:style-name="T7">Esistono numerosi rischi da vaccino.</text:span></text:p>
      <text:p text:style-name="P4"><text:span text:style-name="T7">La cosomministrazione di più vaccini è rischiosa.</text:span></text:p>
      <text:p text:style-name="P4"><text:span text:style-name="T7">I vaccini possono modificare il nostro Dna o attivare malattie croniche.</text:span></text:p>
      <text:p text:style-name="P4"><text:span text:style-name="T7">I vaccini sovraccaricano il sistema immunitario.</text:span></text:p>
      <text:p text:style-name="P4"><text:span text:style-name="T7">Mercurio, alluminio e formaldeide presenti nei vaccini sono tossici ed espongono ad un elevato rischio.</text:span></text:p>
      <text:p text:style-name="P4"><text:span text:style-name="T7">Il vaccino del morbillo causa l'autismo.</text:span></text:p>
      <text:p text:style-name="P4"><text:span text:style-name="T7">I vaccini provocano epilessia.</text:span></text:p>
      <text:p text:style-name="P4"><text:span text:style-name="T7">Il vaccino contro difterite-tetano-pertosse causa la SIDS.</text:span></text:p>
      <text:p text:style-name="P4"><text:span text:style-name="T7">Il vaccino contro la pertosse causa encefalopatia.</text:span></text:p>
      <text:p text:style-name="P4"><text:span text:style-name="T7">Il virus SV40 trovato in alcuni vaccini antipolio provoca il cancro.</text:span></text:p>
      <text:p text:style-name="P4"><text:soft-page-break/><text:span text:style-name="T7">L'immunità da vaccino è meno efficace di quella ottenuta con la malattia naturale.</text:span></text:p>
      <text:p text:style-name="P4"><text:span text:style-name="T7">Le malattie infettive sono inventate dalle industrie farmaceutiche.</text:span></text:p>
      <text:p text:style-name="P4"><text:span text:style-name="T7">I vaccini sono armi di distruzione di massa. Attraverso i vaccini vengono iniettate microspie per controllarci.</text:span></text:p>
      <text:p text:style-name="P4"><text:span text:style-name="T7">Le malattie prevenute con il vaccino esavalente non esistono più.</text:span></text:p>
      <text:p text:style-name="P4"><text:span text:style-name="T7">I bambini prematuri devono essere vaccinati più tardi.</text:span></text:p>
      <text:p text:style-name="P4"><text:span text:style-name="T7">La scelta di vaccinare il proprio bambino è incompatibile con la medicina omeopatica.</text:span></text:p>
      <text:p text:style-name="P4"><text:span text:style-name="T7"/></text:p>
      <text:p text:style-name="P4"><text:span text:style-name="T7"/></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Mangal1" svg:font-family="Mangal"/>
    <style:font-face style:name="Open Sans" svg:font-family="'Open Sans', sans-serif"/>
    <style:font-face style:name="Tahoma" svg:font-family="Tahoma" style:font-family-generic="swiss"/>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Mangal" style:font-size-complex="18pt" style:font-weight-complex="bold"/>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0-24T09:44:11.63</meta:creation-date>
    <meta:document-statistic meta:table-count="0" meta:image-count="0" meta:object-count="0" meta:page-count="3" meta:paragraph-count="27" meta:word-count="662" meta:character-count="4513"/>
    <dc:date>2016-10-24T11:39:46.86</dc:date>
    <meta:editing-duration>PT2M54S</meta:editing-duration>
    <meta:editing-cycles>1</meta:editing-cycles>
    <meta:generator>OpenOffice.org/3.4$Win32 OpenOffice.org_project/340m1$Build-9590</meta:generator>
  </office:meta>
</office:document-meta>
</file>