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Mangal2" svg:font-family="Mangal"/>
    <style:font-face style:name="OpenSymbol" svg:font-family="OpenSymbol"/>
    <style:font-face style:name="sans-serif" svg:font-family="sans-serif"/>
    <style:font-face style:name="serif" svg:font-family="serif"/>
    <style:font-face style:name="Giovanni-Book" svg:font-family="Giovanni-Book" style:font-family-generic="roman"/>
    <style:font-face style:name="Times New Roman1" svg:font-family="'Times New Roman', 'Times New Roman'" style:font-family-generic="roman"/>
    <style:font-face style:name="Calibri" svg:font-family="Calibri, Calibri" style:font-family-generic="swiss"/>
    <style:font-face style:name="Frutiger-Black" svg:font-family="Frutiger-Black" style:font-family-generic="swiss"/>
    <style:font-face style:name="Frutiger-Light" svg:font-family="Frutiger-Light" style:font-family-generic="swiss"/>
    <style:font-face style:name="Mangal" svg:font-family="Mangal" style:font-pitch="variable"/>
    <style:font-face style:name="Times New Roman" svg:font-family="'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Mangal1"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Tabella1" style:family="table">
      <style:table-properties style:width="15cm" table:align="left"/>
    </style:style>
    <style:style style:name="Tabella1.A" style:family="table-column">
      <style:table-column-properties style:column-width="3.235cm"/>
    </style:style>
    <style:style style:name="Tabella1.B" style:family="table-column">
      <style:table-column-properties style:column-width="1.05cm"/>
    </style:style>
    <style:style style:name="Tabella1.C" style:family="table-column">
      <style:table-column-properties style:column-width="0.94cm"/>
    </style:style>
    <style:style style:name="Tabella1.D" style:family="table-column">
      <style:table-column-properties style:column-width="1.094cm"/>
    </style:style>
    <style:style style:name="Tabella1.E" style:family="table-column">
      <style:table-column-properties style:column-width="0.984cm"/>
    </style:style>
    <style:style style:name="Tabella1.F" style:family="table-column">
      <style:table-column-properties style:column-width="0.963cm"/>
    </style:style>
    <style:style style:name="Tabella1.G" style:family="table-column">
      <style:table-column-properties style:column-width="0.961cm"/>
    </style:style>
    <style:style style:name="Tabella1.H" style:family="table-column">
      <style:table-column-properties style:column-width="1.157cm"/>
    </style:style>
    <style:style style:name="Tabella1.I" style:family="table-column">
      <style:table-column-properties style:column-width="1.138cm"/>
    </style:style>
    <style:style style:name="Tabella1.J" style:family="table-column">
      <style:table-column-properties style:column-width="1.224cm"/>
    </style:style>
    <style:style style:name="Tabella1.K" style:family="table-column">
      <style:table-column-properties style:column-width="1.355cm"/>
    </style:style>
    <style:style style:name="Tabella1.L" style:family="table-column">
      <style:table-column-properties style:column-width="0.9cm"/>
    </style:style>
    <style:style style:name="Tabella1.A1" style:family="table-cell">
      <style:table-cell-properties style:vertical-align="middle" fo:padding="0.049cm" fo:border="none"/>
    </style:style>
    <style:style style:name="P1" style:family="paragraph" style:parent-style-name="Table_20_Contents">
      <style:paragraph-properties fo:line-height="200%"/>
    </style:style>
    <style:style style:name="P2" style:family="paragraph" style:parent-style-name="Table_20_Contents">
      <style:paragraph-properties fo:line-height="200%"/>
      <style:text-properties style:font-name="Times New Roman" fo:font-size="10pt" style:font-size-asian="10pt" style:font-size-complex="10pt"/>
    </style:style>
    <style:style style:name="P3" style:family="paragraph" style:parent-style-name="Table_20_Contents">
      <style:paragraph-properties fo:line-height="150%"/>
    </style:style>
    <style:style style:name="P4" style:family="paragraph" style:parent-style-name="Table_20_Heading">
      <style:paragraph-properties fo:line-height="200%"/>
      <style:text-properties style:font-name="Times New Roman" fo:font-size="10pt" style:font-size-asian="10pt" style:font-size-complex="10pt"/>
    </style:style>
    <style:style style:name="P5" style:family="paragraph" style:parent-style-name="Table_20_Heading">
      <style:paragraph-properties fo:line-height="200%"/>
      <style:text-properties style:font-name="Times New Roman" fo:font-size="7pt" style:font-size-asian="7pt" style:font-size-complex="7pt"/>
    </style:style>
    <style:style style:name="P6" style:family="paragraph" style:parent-style-name="Text_20_body">
      <style:paragraph-properties fo:line-height="200%" fo:text-align="end" style:justify-single-word="false"/>
      <style:text-properties style:font-name="Times New Roman" fo:font-size="11pt" style:font-size-asian="11pt" style:font-size-complex="11pt"/>
    </style:style>
    <style:style style:name="P7" style:family="paragraph" style:parent-style-name="Text_20_body">
      <style:paragraph-properties fo:line-height="150%"/>
      <style:text-properties style:font-name="Times New Roman" fo:font-size="12pt" fo:font-weight="bold" style:font-size-asian="12pt" style:font-weight-asian="bold" style:font-size-complex="12pt" style:font-weight-complex="bold"/>
    </style:style>
    <style:style style:name="P8" style:family="paragraph" style:parent-style-name="Text_20_body">
      <style:paragraph-properties fo:line-height="150%"/>
      <style:text-properties style:font-name="Times New Roman" fo:font-size="12pt" fo:font-weight="normal" style:font-size-asian="12pt" style:font-weight-asian="normal" style:font-size-complex="12pt" style:font-weight-complex="normal"/>
    </style:style>
    <style:style style:name="P9" style:family="paragraph" style:parent-style-name="Text_20_body">
      <style:paragraph-properties fo:line-height="150%"/>
      <style:text-properties style:font-name="Times New Roman" fo:font-size="12pt" style:font-size-asian="12pt" style:font-size-complex="12pt"/>
    </style:style>
    <style:style style:name="P10" style:family="paragraph" style:parent-style-name="Text_20_body">
      <style:paragraph-properties fo:line-height="150%"/>
    </style:style>
    <style:style style:name="P11" style:family="paragraph" style:parent-style-name="Text_20_body">
      <style:paragraph-properties fo:margin-top="0cm" fo:margin-bottom="0cm" fo:line-height="200%"/>
      <style:text-properties style:font-name="Times New Roman" fo:font-size="11pt" style:font-size-asian="11pt" style:font-size-complex="11pt"/>
    </style:style>
    <style:style style:name="P12" style:family="paragraph" style:parent-style-name="Standard">
      <style:paragraph-properties fo:line-height="150%"/>
      <style:text-properties style:font-name="Times New Roman" fo:font-size="12pt" style:font-size-asian="12pt" style:font-size-complex="12pt"/>
    </style:style>
    <style:style style:name="P13" style:family="paragraph" style:parent-style-name="Standard">
      <style:paragraph-properties fo:margin-top="0.21cm" fo:margin-bottom="0cm" fo:line-height="150%"/>
      <style:text-properties fo:font-variant="normal" fo:text-transform="none" fo:color="#000000" style:font-name="Times New Roman" fo:font-size="12pt" fo:letter-spacing="normal" fo:language="it" fo:country="IT" fo:font-style="normal" fo:font-weight="normal" style:font-name-asian="Calibri" style:font-size-asian="12pt" style:font-weight-asian="normal" style:font-name-complex="Calibri" style:font-size-complex="12pt" style:font-weight-complex="normal"/>
    </style:style>
    <style:style style:name="P14" style:family="paragraph" style:parent-style-name="Standard">
      <style:paragraph-properties fo:margin-top="0.21cm" fo:margin-bottom="0cm" fo:line-height="150%"/>
      <style:text-properties fo:font-variant="normal" fo:text-transform="none" fo:color="#000000" style:font-name="Times New Roman" fo:font-size="12pt" fo:letter-spacing="normal" fo:language="it" fo:country="IT" fo:font-style="normal" fo:font-weight="bold" style:font-name-asian="Calibri" style:font-size-asian="12pt" style:font-weight-asian="bold" style:font-name-complex="Calibri" style:font-size-complex="12pt" style:font-weight-complex="bold"/>
    </style:style>
    <style:style style:name="P15" style:family="paragraph" style:parent-style-name="Standard">
      <style:paragraph-properties fo:margin-top="0.21cm" fo:margin-bottom="0cm" fo:line-height="150%"/>
      <style:text-properties fo:font-variant="normal" fo:text-transform="none" fo:color="#000000" style:text-line-through-style="none" style:font-name="Times New Roman" fo:font-size="12pt" fo:letter-spacing="normal" fo:language="it" fo:country="IT" fo:font-style="normal" style:text-underline-style="none" fo:font-weight="bold" style:font-name-asian="Times New Roman1" style:font-size-asian="12pt" style:font-style-asian="normal" style:font-weight-asian="bold" style:font-name-complex="Times New Roman1" style:font-size-complex="12pt" style:font-style-complex="normal" style:font-weight-complex="bold"/>
    </style:style>
    <style:style style:name="P16" style:family="paragraph" style:parent-style-name="Standard">
      <style:paragraph-properties fo:margin-top="0.21cm" fo:margin-bottom="0cm" fo:line-height="150%"/>
      <style:text-properties fo:font-variant="normal" fo:text-transform="none" fo:color="#000000" style:text-line-through-style="none" style:font-name="Times New Roman" fo:font-size="12pt" fo:letter-spacing="normal" fo:language="it" fo:country="IT" fo:font-style="normal" style:text-underline-style="none" fo:font-weight="bold" style:font-name-asian="Calibri" style:font-size-asian="12pt" style:font-style-asian="normal" style:font-weight-asian="bold" style:font-name-complex="Calibri" style:font-size-complex="12pt" style:font-style-complex="normal" style:font-weight-complex="bold"/>
    </style:style>
    <style:style style:name="P17" style:family="paragraph" style:parent-style-name="Standard">
      <style:paragraph-properties fo:margin-top="0.21cm" fo:margin-bottom="0cm" fo:line-height="150%"/>
      <style:text-properties fo:font-variant="normal" fo:text-transform="none" fo:color="#000000" style:text-line-through-style="none" style:font-name="Times New Roman" fo:font-size="12pt" fo:letter-spacing="normal" fo:language="it" fo:country="IT" fo:font-style="normal" style:text-underline-style="none" fo:font-weight="normal" style:font-name-asian="Times New Roman1" style:font-size-asian="12pt" style:font-style-asian="normal" style:font-weight-asian="normal" style:font-name-complex="Times New Roman1" style:font-size-complex="12pt" style:font-style-complex="normal" style:font-weight-complex="normal"/>
    </style:style>
    <style:style style:name="P18" style:family="paragraph" style:parent-style-name="Standard">
      <style:paragraph-properties fo:margin-top="0.21cm" fo:margin-bottom="0cm" fo:line-height="150%"/>
      <style:text-properties style:font-name="Times New Roman" fo:font-size="12pt" style:font-size-asian="12pt" style:font-size-complex="12pt"/>
    </style:style>
    <style:style style:name="P19" style:family="paragraph" style:parent-style-name="Standard">
      <style:paragraph-properties fo:margin-top="0.21cm" fo:margin-bottom="0cm" fo:line-height="150%"/>
      <style:text-properties style:font-name="Times New Roman" fo:font-size="12pt" fo:font-weight="bold" style:font-size-asian="12pt" style:font-weight-asian="bold" style:font-size-complex="12pt" style:font-weight-complex="bold"/>
    </style:style>
    <style:style style:name="P20" style:family="paragraph" style:parent-style-name="Standard">
      <style:paragraph-properties fo:margin-top="0.21cm" fo:margin-bottom="0cm" fo:line-height="150%"/>
      <style:text-properties style:font-name="Times New Roman" fo:font-size="12pt" fo:font-weight="normal" style:font-size-asian="12pt" style:font-weight-asian="normal" style:font-size-complex="12pt" style:font-weight-complex="normal"/>
    </style:style>
    <style:style style:name="P21" style:family="paragraph" style:parent-style-name="Standard">
      <style:paragraph-properties fo:margin-top="0.21cm" fo:margin-bottom="0cm" fo:line-height="150%"/>
    </style:style>
    <style:style style:name="P22" style:family="paragraph" style:parent-style-name="Standard">
      <style:paragraph-properties fo:margin-left="0cm" fo:margin-right="0cm" fo:margin-top="0.21cm" fo:margin-bottom="0cm" fo:line-height="150%" fo:text-indent="0cm" style:auto-text-indent="false"/>
      <style:text-properties style:font-name="Times New Roman" fo:font-size="12pt" fo:font-weight="bold" style:font-size-asian="12pt" style:font-weight-asian="bold" style:font-size-complex="12pt" style:font-weight-complex="bold"/>
    </style:style>
    <style:style style:name="P23" style:family="paragraph" style:parent-style-name="Standard">
      <style:paragraph-properties fo:margin-left="0cm" fo:margin-right="0cm" fo:margin-top="0.21cm" fo:margin-bottom="0cm" fo:line-height="150%" fo:text-indent="0cm" style:auto-text-indent="false"/>
      <style:text-properties style:font-name="Times New Roman" fo:font-size="12pt" style:font-size-asian="12pt" style:font-size-complex="12pt"/>
    </style:style>
    <style:style style:name="P24" style:family="paragraph" style:parent-style-name="Standard">
      <style:paragraph-properties fo:margin-left="0cm" fo:margin-right="0cm" fo:margin-top="0.21cm" fo:margin-bottom="0cm" fo:line-height="150%" fo:text-indent="0cm" style:auto-text-indent="false"/>
      <style:text-properties fo:font-variant="normal" fo:text-transform="none" fo:color="#000000" style:font-name="Times New Roman" fo:font-size="12pt" fo:letter-spacing="normal" fo:font-style="normal" fo:font-weight="normal" style:font-name-asian="Calibri" style:font-size-asian="12pt" style:font-name-complex="Calibri" style:font-size-complex="12pt"/>
    </style:style>
    <style:style style:name="P25" style:family="paragraph" style:parent-style-name="Standard">
      <style:paragraph-properties fo:margin-left="0cm" fo:margin-right="0cm" fo:margin-top="0.21cm" fo:margin-bottom="0cm" fo:line-height="150%" fo:text-indent="0cm" style:auto-text-indent="false"/>
      <style:text-properties fo:font-variant="normal" fo:text-transform="none" fo:color="#000000" style:font-name="Times New Roman" fo:font-size="12pt" fo:letter-spacing="normal" fo:language="it" fo:country="IT" fo:font-style="normal" fo:font-weight="bold" style:font-name-asian="Calibri" style:font-size-asian="12pt" style:font-weight-asian="bold" style:font-name-complex="Calibri" style:font-size-complex="12pt" style:font-weight-complex="bold"/>
    </style:style>
    <style:style style:name="P26" style:family="paragraph" style:parent-style-name="Standard">
      <style:paragraph-properties fo:margin-left="0cm" fo:margin-right="0cm" fo:margin-top="0.21cm" fo:margin-bottom="0cm" fo:line-height="150%" fo:text-indent="0cm" style:auto-text-indent="false"/>
      <style:text-properties fo:font-variant="normal" fo:text-transform="none" fo:color="#000000" style:font-name="Times New Roman" fo:font-size="12pt" fo:letter-spacing="normal" fo:language="it" fo:country="IT" fo:font-style="normal" fo:font-weight="normal" style:font-name-asian="Calibri" style:font-size-asian="12pt" style:font-weight-asian="normal" style:font-name-complex="Calibri" style:font-size-complex="12pt" style:font-weight-complex="normal"/>
    </style:style>
    <style:style style:name="P27" style:family="paragraph" style:parent-style-name="Standard">
      <style:paragraph-properties fo:margin-left="0cm" fo:margin-right="0cm" fo:margin-top="0.21cm" fo:margin-bottom="0cm" fo:line-height="150%" fo:text-indent="0cm" style:auto-text-indent="false"/>
    </style:style>
    <style:style style:name="P28" style:family="paragraph" style:parent-style-name="Text_20_body">
      <style:paragraph-properties fo:margin-left="0cm" fo:margin-right="0cm" fo:line-height="150%" fo:orphans="2" fo:widows="2" fo:text-indent="0cm" style:auto-text-indent="false"/>
      <style:text-properties fo:font-size="12pt" fo:font-weight="normal" style:font-size-asian="12pt" style:font-weight-asian="normal" style:font-size-complex="12pt" style:font-weight-complex="normal"/>
    </style:style>
    <style:style style:name="P29" style:family="paragraph" style:parent-style-name="Text_20_body">
      <style:paragraph-properties fo:margin-left="0cm" fo:margin-right="0cm" fo:line-height="100%" fo:orphans="2" fo:widows="2" fo:text-indent="0cm" style:auto-text-indent="false"/>
      <style:text-properties fo:font-variant="normal" fo:text-transform="none" fo:color="#000000" style:text-outline="false" style:text-line-through-style="none" style:font-name="Times New Roman" fo:font-size="14pt" fo:letter-spacing="normal" fo:font-style="normal" fo:text-shadow="none" style:text-underline-style="none" fo:font-weight="bold" style:text-blinking="false" style:font-name-asian="Tahoma" style:font-size-asian="14pt" style:font-style-asian="normal" style:font-weight-asian="bold" style:font-name-complex="Tahoma" style:font-size-complex="14pt" style:font-style-complex="normal" style:font-weight-complex="bold" style:text-emphasize="none" style:text-overline-style="none" style:text-overline-color="font-color"/>
    </style:style>
    <style:style style:name="P30" style:family="paragraph" style:parent-style-name="Text_20_body">
      <style:paragraph-properties fo:margin-left="0cm" fo:margin-right="0cm" fo:line-height="150%" fo:orphans="2" fo:widows="2" fo:text-indent="0cm" style:auto-text-indent="false"/>
      <style:text-properties fo:font-variant="normal" fo:text-transform="none" fo:color="#000000" style:text-outline="false" style:text-line-through-style="none" style:font-name="Times New Roman" fo:font-size="14pt" fo:letter-spacing="normal" fo:font-style="normal" fo:text-shadow="none" style:text-underline-style="none" fo:font-weight="bold" style:text-blinking="false" style:font-name-asian="Tahoma" style:font-size-asian="14pt" style:font-style-asian="normal" style:font-weight-asian="bold" style:font-name-complex="Tahoma" style:font-size-complex="14pt" style:font-style-complex="normal" style:font-weight-complex="bold" style:text-emphasize="none" style:text-overline-style="none" style:text-overline-color="font-color"/>
    </style:style>
    <style:style style:name="P31" style:family="paragraph" style:parent-style-name="Heading_20_3">
      <style:paragraph-properties fo:line-height="150%"/>
      <style:text-properties style:font-name="Times New Roman" fo:font-size="12pt" fo:font-weight="bold" style:font-size-asian="12pt" style:font-weight-asian="bold" style:font-size-complex="12pt" style:font-weight-complex="bold"/>
    </style:style>
    <style:style style:name="P32" style:family="paragraph" style:parent-style-name="Predefinito_7e_LT_7e_Gliederung_20_1">
      <style:paragraph-properties fo:line-height="150%"/>
      <style:text-properties style:font-name="Times New Roman" fo:font-size="12pt" fo:font-weight="normal" style:font-size-asian="12pt" style:font-weight-asian="normal" style:font-size-complex="12pt" style:font-weight-complex="normal"/>
    </style:style>
    <style:style style:name="P33" style:family="paragraph" style:parent-style-name="Predefinito_7e_LT_7e_Gliederung_20_1">
      <style:paragraph-properties fo:line-height="150%"/>
      <style:text-properties fo:color="#000000" style:text-outline="false" style:text-line-through-style="none" style:font-name="Times New Roman" fo:font-size="12pt" fo:font-style="normal" fo:text-shadow="none" style:text-underline-style="none" fo:font-weight="bold" style:font-name-asian="Tahoma" style:font-size-asian="12pt" style:font-style-asian="normal" style:font-weight-asian="bold" style:font-name-complex="Tahoma" style:font-size-complex="12pt" style:font-style-complex="normal" style:font-weight-complex="bold" style:text-emphasize="none" style:text-overline-style="none" style:text-overline-color="font-color"/>
    </style:style>
    <style:style style:name="P34" style:family="paragraph" style:parent-style-name="Predefinito_7e_LT_7e_Gliederung_20_1">
      <style:paragraph-properties fo:line-height="150%"/>
      <style:text-properties fo:color="#000000" style:text-outline="false" style:text-line-through-style="none" style:font-name="Times New Roman" fo:font-size="12pt" fo:font-style="normal" fo:text-shadow="none" style:text-underline-style="none" fo:font-weight="normal" style:font-name-asian="Tahoma" style:font-size-asian="12pt" style:font-style-asian="normal" style:font-weight-asian="normal" style:font-name-complex="Tahoma" style:font-size-complex="12pt" style:font-style-complex="normal" style:font-weight-complex="normal" style:text-emphasize="none" style:text-overline-style="none" style:text-overline-color="font-color"/>
    </style:style>
    <style:style style:name="P35" style:family="paragraph" style:parent-style-name="Predefinito_7e_LT_7e_Gliederung_20_1">
      <style:paragraph-properties fo:line-height="150%"/>
      <style:text-properties fo:color="#000000" style:text-outline="false" style:text-line-through-style="none" style:font-name="Times New Roman" fo:font-size="14pt" fo:font-style="normal" fo:text-shadow="none" style:text-underline-style="none" fo:font-weight="bold" style:font-name-asian="Tahoma" style:font-size-asian="14pt" style:font-style-asian="normal" style:font-weight-asian="bold" style:font-name-complex="Tahoma" style:font-size-complex="14pt" style:font-style-complex="normal" style:font-weight-complex="bold" style:text-emphasize="none" style:text-overline-style="none" style:text-overline-color="font-color"/>
    </style:style>
    <style:style style:name="P36" style:family="paragraph" style:parent-style-name="Predefinito_7e_LT_7e_Gliederung_20_1">
      <style:paragraph-properties fo:line-height="150%"/>
    </style:style>
    <style:style style:name="P37" style:family="paragraph" style:parent-style-name="Predefinito_7e_LT_7e_Gliederung_20_1">
      <style:paragraph-properties fo:line-height="150%"/>
      <style:text-properties fo:font-size="12pt" fo:font-weight="normal" style:font-size-asian="12pt" style:font-weight-asian="normal" style:font-size-complex="12pt" style:font-weight-complex="normal"/>
    </style:style>
    <style:style style:name="P38" style:family="paragraph" style:parent-style-name="Standard">
      <style:paragraph-properties fo:margin-left="0cm" fo:margin-right="0cm" fo:margin-top="0.21cm" fo:margin-bottom="0cm" fo:line-height="150%" fo:text-indent="0cm" style:auto-text-indent="false"/>
      <style:text-properties fo:font-variant="normal" fo:text-transform="none" fo:color="#000000" style:font-name="Times New Roman" fo:font-size="12pt" fo:letter-spacing="normal" fo:font-style="normal" fo:font-weight="normal" fo:background-color="#ffffff" style:font-size-asian="12pt" style:font-size-complex="12pt"/>
    </style:style>
    <style:style style:name="P39" style:family="paragraph" style:parent-style-name="Standard">
      <style:paragraph-properties fo:text-align="start" style:justify-single-word="false" style:text-autospace="none"/>
      <style:text-properties fo:color="#000000" style:font-name="Giovanni-Book" fo:font-size="9pt" style:font-name-asian="Giovanni-Book" style:font-size-asian="9pt" style:font-name-complex="Giovanni-Book" style:font-size-complex="9pt"/>
    </style:style>
    <style:style style:name="P40" style:family="paragraph" style:parent-style-name="Standard" style:list-style-name="L2">
      <style:paragraph-properties fo:line-height="150%"/>
      <style:text-properties style:font-name="Times New Roman" fo:font-size="12pt" style:font-size-asian="12pt" style:font-size-complex="12pt"/>
    </style:style>
    <style:style style:name="P41" style:family="paragraph" style:parent-style-name="Standard" style:list-style-name="L1">
      <style:paragraph-properties fo:margin-top="0.21cm" fo:margin-bottom="0cm" fo:line-height="150%"/>
      <style:text-properties fo:font-variant="normal" fo:text-transform="none" fo:color="#000000" style:font-name="Times New Roman" fo:font-size="12pt" fo:letter-spacing="normal" fo:language="it" fo:country="IT" fo:font-style="normal" fo:font-weight="normal" style:font-name-asian="Calibri" style:font-size-asian="12pt" style:font-weight-asian="normal" style:font-name-complex="Calibri" style:font-size-complex="12pt" style:font-weight-complex="normal"/>
    </style:style>
    <style:style style:name="P42" style:family="paragraph" style:parent-style-name="Text_20_body">
      <style:text-properties fo:font-size="14pt" fo:font-weight="bold" style:font-size-asian="14pt" style:font-weight-asian="bold" style:font-size-complex="14pt" style:font-weight-complex="bold"/>
    </style:style>
    <style:style style:name="P43" style:family="paragraph" style:parent-style-name="Text_20_body">
      <style:paragraph-properties fo:margin-left="0cm" fo:margin-right="0cm" fo:line-height="150%" fo:orphans="2" fo:widows="2" fo:text-indent="0cm" style:auto-text-indent="false"/>
      <style:text-properties style:font-name="Times New Roman" fo:font-size="12pt" fo:font-weight="normal" style:font-size-asian="12pt" style:font-weight-asian="normal" style:font-size-complex="12pt" style:font-weight-complex="normal"/>
    </style:style>
    <style:style style:name="P44" style:family="paragraph" style:parent-style-name="Predefinito_7e_LT_7e_Gliederung_20_1">
      <style:paragraph-properties fo:line-height="150%"/>
      <style:text-properties fo:color="#000000" style:text-outline="false" style:text-line-through-style="none" style:font-name="Times New Roman" fo:font-size="12pt" fo:font-style="normal" fo:text-shadow="none" style:text-underline-style="none" fo:font-weight="bold" style:font-name-asian="Tahoma" style:font-size-asian="12pt" style:font-style-asian="normal" style:font-weight-asian="bold" style:font-name-complex="Tahoma" style:font-size-complex="12pt" style:font-style-complex="normal" style:font-weight-complex="bold" style:text-emphasize="none" style:text-overline-style="none" style:text-overline-color="font-color"/>
    </style:style>
    <style:style style:name="P45" style:family="paragraph" style:parent-style-name="Predefinito_7e_LT_7e_Gliederung_20_1">
      <style:paragraph-properties fo:line-height="150%"/>
      <style:text-properties fo:color="#000000" style:text-outline="false" style:text-line-through-style="none" style:font-name="Times New Roman" fo:font-size="14pt" fo:font-style="normal" fo:text-shadow="none" style:text-underline-style="none" fo:font-weight="bold" style:font-name-asian="Tahoma" style:font-size-asian="14pt" style:font-style-asian="normal" style:font-weight-asian="bold" style:font-name-complex="Tahoma" style:font-size-complex="14pt" style:font-style-complex="normal" style:font-weight-complex="bold" style:text-emphasize="none" style:text-overline-style="none" style:text-overline-color="font-color"/>
    </style:style>
    <style:style style:name="T1" style:family="text">
      <style:text-properties fo:font-variant="normal" fo:text-transform="none" fo:color="#000000" style:text-line-through-style="none" fo:letter-spacing="normal" fo:language="it" fo:country="IT" fo:font-style="normal" style:text-underline-style="none" fo:font-weight="normal" style:font-name-asian="Calibri" style:font-style-asian="normal" style:font-weight-asian="normal" style:font-name-complex="Calibri" style:font-style-complex="normal" style:font-weight-complex="normal"/>
    </style:style>
    <style:style style:name="T2" style:family="text">
      <style:text-properties fo:font-variant="normal" fo:text-transform="none" fo:color="#000000" style:text-line-through-style="none" fo:letter-spacing="normal" fo:language="it" fo:country="IT" fo:font-style="normal" style:text-underline-style="none" fo:font-weight="normal" style:font-name-asian="Times New Roman1" style:font-style-asian="normal" style:font-weight-asian="normal" style:font-name-complex="Times New Roman1" style:font-style-complex="normal" style:font-weight-complex="normal"/>
    </style:style>
    <style:style style:name="T3" style:family="text">
      <style:text-properties fo:font-variant="normal" fo:text-transform="none" fo:color="#000000" style:text-line-through-style="none" fo:letter-spacing="normal" fo:language="it" fo:country="IT" style:text-underline-style="none" style:font-name-asian="Times New Roman1" style:font-name-complex="Times New Roman1"/>
    </style:style>
    <style:style style:name="T4" style:family="text">
      <style:text-properties fo:font-variant="normal" fo:text-transform="none" fo:color="#000000" style:text-line-through-style="none" style:font-name="Times New Roman" fo:font-size="12pt" fo:letter-spacing="normal" fo:font-style="normal" style:text-underline-style="none" fo:font-weight="normal" style:text-blinking="false" style:font-name-asian="Calibri" style:font-size-asian="12pt" style:font-name-complex="Calibri" style:font-size-complex="12pt"/>
    </style:style>
    <style:style style:name="T5" style:family="text">
      <style:text-properties fo:font-variant="normal" fo:text-transform="none" fo:color="#000000" style:text-line-through-style="none" style:font-name="Times New Roman" fo:font-size="12pt" fo:letter-spacing="normal" fo:font-style="normal" style:text-underline-style="none" fo:font-weight="normal" style:text-blinking="false" fo:background-color="transparent" style:font-name-asian="Calibri" style:font-size-asian="12pt" style:font-name-complex="Calibri" style:font-size-complex="12pt"/>
    </style:style>
    <style:style style:name="T6" style:family="text">
      <style:text-properties fo:font-variant="normal" fo:text-transform="none" fo:color="#000000" style:text-line-through-style="none" style:font-name="Times New Roman" fo:font-size="12pt" fo:letter-spacing="normal" fo:language="it" fo:country="IT" style:text-underline-style="none" style:font-name-asian="Times New Roman1" style:font-size-asian="12pt" style:font-name-complex="Times New Roman1" style:font-size-complex="12pt"/>
    </style:style>
    <style:style style:name="T7" style:family="text">
      <style:text-properties fo:font-variant="normal" fo:text-transform="none" fo:color="#000000" style:text-line-through-style="none" style:font-name="Times New Roman" fo:font-size="12pt" fo:letter-spacing="normal" fo:language="it" fo:country="IT" fo:font-style="normal" style:text-underline-style="none" style:font-name-asian="Times New Roman1" style:font-size-asian="12pt" style:font-style-asian="normal" style:font-name-complex="Times New Roman1" style:font-size-complex="12pt" style:font-style-complex="normal"/>
    </style:style>
    <style:style style:name="T8" style:family="text">
      <style:text-properties fo:font-variant="normal" fo:text-transform="none" fo:color="#000000" style:text-line-through-style="none" style:font-name="Times New Roman" fo:font-size="12pt" fo:letter-spacing="normal" fo:language="it" fo:country="IT" fo:font-style="italic" style:text-underline-style="none" style:font-name-asian="Times New Roman1" style:font-size-asian="12pt" style:font-name-complex="Times New Roman1" style:font-size-complex="12pt"/>
    </style:style>
    <style:style style:name="T9" style:family="text">
      <style:text-properties fo:font-variant="normal" fo:text-transform="none" fo:color="#000000" style:text-line-through-style="none" style:font-name="Times New Roman" fo:letter-spacing="normal" fo:font-style="normal" style:text-underline-style="none" fo:font-weight="normal" style:text-blinking="false" fo:background-color="transparent"/>
    </style:style>
    <style:style style:name="T10" style:family="text">
      <style:text-properties fo:font-variant="normal" fo:text-transform="none" fo:color="#000000" fo:letter-spacing="normal" fo:font-style="normal" fo:font-weight="normal" style:font-name-asian="Calibri" style:font-name-complex="Calibri"/>
    </style:style>
    <style:style style:name="T11" style:family="text">
      <style:text-properties fo:font-variant="normal" fo:text-transform="none" fo:color="#000000" fo:letter-spacing="normal" fo:font-style="normal" fo:font-weight="normal" fo:background-color="#ffffff"/>
    </style:style>
    <style:style style:name="T12" style:family="text">
      <style:text-properties fo:font-variant="normal" fo:text-transform="none" fo:color="#000000" fo:letter-spacing="normal" fo:language="it" fo:country="IT" fo:font-style="normal" fo:font-weight="normal" style:font-name-asian="Calibri" style:font-weight-asian="normal" style:font-name-complex="Calibri" style:font-weight-complex="normal"/>
    </style:style>
    <style:style style:name="T13" style:family="text">
      <style:text-properties fo:font-variant="normal" fo:text-transform="none" fo:color="#000000" style:font-name="Times New Roman" fo:font-size="12pt" fo:letter-spacing="normal" fo:font-style="normal" fo:font-weight="normal" style:font-size-asian="12pt" style:font-size-complex="12pt"/>
    </style:style>
    <style:style style:name="T14" style:family="text">
      <style:text-properties fo:font-variant="normal" fo:text-transform="none" fo:color="#000000" style:font-name="Times New Roman" fo:font-size="12pt" fo:letter-spacing="normal" fo:font-style="normal" fo:font-weight="normal" style:font-name-asian="Calibri" style:font-size-asian="12pt" style:font-name-complex="Calibri" style:font-size-complex="12pt"/>
    </style:style>
    <style:style style:name="T15" style:family="text">
      <style:text-properties fo:font-variant="normal" fo:text-transform="none" fo:color="#000000" style:font-name="Times New Roman" fo:font-size="12pt" fo:letter-spacing="normal" fo:font-style="normal" fo:font-weight="normal" style:font-name-asian="Calibri" style:font-size-asian="12pt" style:font-weight-asian="normal" style:font-name-complex="Calibri" style:font-size-complex="12pt" style:font-weight-complex="normal"/>
    </style:style>
    <style:style style:name="T16" style:family="text">
      <style:text-properties fo:font-variant="normal" fo:text-transform="none" fo:color="#000000" style:font-name="Times New Roman" fo:font-size="12pt" fo:letter-spacing="normal" fo:font-style="italic" fo:font-weight="normal" style:font-name-asian="Calibri" style:font-size-asian="12pt" style:font-name-complex="Calibri" style:font-size-complex="12pt"/>
    </style:style>
    <style:style style:name="T17" style:family="text">
      <style:text-properties fo:font-variant="normal" fo:text-transform="none" fo:color="#000000" style:font-name="Times New Roman" fo:font-size="12pt" fo:letter-spacing="normal" fo:language="it" fo:country="IT" fo:font-style="normal" fo:font-weight="normal" style:font-name-asian="Calibri" style:font-size-asian="12pt" style:font-weight-asian="normal" style:font-name-complex="Calibri" style:font-size-complex="12pt" style:font-weight-complex="normal"/>
    </style:style>
    <style:style style:name="T18" style:family="text">
      <style:text-properties fo:font-variant="normal" fo:text-transform="none" fo:color="#000000" style:font-name="Times New Roman" fo:font-size="12pt" fo:letter-spacing="normal" fo:language="it" fo:country="IT" fo:font-style="normal" fo:font-weight="normal" style:font-name-asian="Calibri" style:font-size-asian="12pt" style:font-style-asian="normal" style:font-weight-asian="normal" style:font-name-complex="Calibri" style:font-size-complex="12pt" style:font-style-complex="normal" style:font-weight-complex="normal"/>
    </style:style>
    <style:style style:name="T19" style:family="text">
      <style:text-properties fo:font-variant="normal" fo:text-transform="none" fo:color="#000000" style:font-name="Times New Roman" fo:font-size="12pt" fo:letter-spacing="normal" fo:language="it" fo:country="IT" fo:font-weight="normal" style:font-name-asian="Calibri" style:font-size-asian="12pt" style:font-weight-asian="normal" style:font-name-complex="Calibri" style:font-size-complex="12pt" style:font-weight-complex="normal"/>
    </style:style>
    <style:style style:name="T20" style:family="text">
      <style:text-properties fo:font-variant="normal" fo:text-transform="none" fo:color="#000000" style:font-name="Times New Roman" fo:letter-spacing="normal" fo:font-style="normal" fo:font-weight="normal" fo:background-color="#ffffff"/>
    </style:style>
    <style:style style:name="T21" style:family="text">
      <style:text-properties fo:font-variant="normal" fo:text-transform="none" fo:color="#000000" style:text-outline="false" style:text-line-through-style="none" style:font-name="Times New Roman" fo:font-size="12pt" fo:letter-spacing="normal" fo:font-style="normal" fo:text-shadow="none" style:text-underline-style="none" fo:font-weight="normal" style:text-blinking="false" style:font-name-asian="Tahoma" style:font-size-asian="12pt" style:font-style-asian="normal" style:font-weight-asian="normal" style:font-name-complex="Tahoma" style:font-size-complex="12pt" style:font-style-complex="normal" style:font-weight-complex="normal" style:text-emphasize="none" style:text-overline-style="none" style:text-overline-color="font-color"/>
    </style:style>
    <style:style style:name="T22" style:family="text">
      <style:text-properties fo:font-variant="normal" fo:text-transform="none" fo:color="#000000" style:text-outline="false" style:text-line-through-style="none" style:font-name="Times New Roman" fo:font-size="12pt" fo:letter-spacing="normal" fo:font-style="normal" fo:text-shadow="none" style:text-underline-style="none" fo:font-weight="normal" style:font-name-asian="Tahoma" style:font-size-asian="12pt" style:font-style-asian="normal" style:font-weight-asian="normal" style:font-name-complex="Tahoma" style:font-size-complex="12pt" style:font-style-complex="normal" style:font-weight-complex="normal" style:text-emphasize="none" style:text-overline-style="none" style:text-overline-color="font-color"/>
    </style:style>
    <style:style style:name="T23" style:family="text">
      <style:text-properties fo:font-variant="normal" fo:text-transform="none" fo:color="#000000" style:text-outline="false" style:text-line-through-style="none" style:font-name="Times New Roman" fo:letter-spacing="normal" fo:font-style="normal" fo:text-shadow="none" style:text-underline-style="none" style:text-blinking="false" style:font-name-asian="Tahoma" style:font-style-asian="normal" style:font-name-complex="Tahoma" style:font-style-complex="normal" style:text-emphasize="none" style:text-overline-style="none" style:text-overline-color="font-color"/>
    </style:style>
    <style:style style:name="T24" style:family="text">
      <style:text-properties fo:font-variant="normal" fo:text-transform="none" fo:color="#000000" style:text-outline="false" style:text-line-through-style="none" style:font-name="Times New Roman" fo:font-size="22pt" fo:letter-spacing="normal" fo:font-style="normal" fo:text-shadow="none" style:text-underline-style="none" fo:font-weight="normal" style:text-blinking="false" style:font-name-asian="Tahoma" style:font-size-asian="22pt" style:font-style-asian="normal" style:font-weight-asian="normal" style:font-name-complex="Tahoma" style:font-size-complex="22pt" style:font-style-complex="normal" style:font-weight-complex="normal" style:text-emphasize="none" style:text-overline-style="none" style:text-overline-color="font-color"/>
    </style:style>
    <style:style style:name="T25" style:family="text">
      <style:text-properties fo:font-variant="normal" fo:text-transform="none" fo:color="#000000" style:text-outline="false" style:text-line-through-style="none" style:font-name="sans-serif" fo:font-size="10.5pt" fo:letter-spacing="normal" fo:font-style="normal" fo:text-shadow="none" style:text-underline-style="none" fo:font-weight="normal" style:text-blinking="false" style:font-name-asian="Tahoma" style:font-size-asian="12pt" style:font-style-asian="normal" style:font-weight-asian="normal" style:font-name-complex="Tahoma" style:font-size-complex="12pt" style:font-style-complex="normal" style:font-weight-complex="normal" style:text-emphasize="none" style:text-overline-style="none" style:text-overline-color="font-color"/>
    </style:style>
    <style:style style:name="T26" style:family="text">
      <style:text-properties fo:font-variant="normal" fo:text-transform="none" fo:color="#252525" fo:letter-spacing="normal" fo:font-style="normal" fo:font-weight="normal" style:font-name-asian="Calibri" style:font-name-complex="Calibri"/>
    </style:style>
    <style:style style:name="T27" style:family="text">
      <style:text-properties fo:color="#000000" style:text-outline="false" style:text-line-through-style="none" fo:font-style="normal" fo:text-shadow="none" style:text-underline-style="none" style:font-name-asian="Tahoma" style:font-style-asian="normal" style:font-name-complex="Tahoma" style:font-style-complex="normal" style:text-emphasize="none" style:text-overline-style="none" style:text-overline-color="font-color"/>
    </style:style>
    <style:style style:name="T28" style:family="text">
      <style:text-properties fo:color="#000000" style:text-outline="false" style:text-line-through-style="none" style:font-name="Times New Roman" fo:font-size="12pt" fo:font-style="normal" fo:text-shadow="none" style:text-underline-style="none" fo:font-weight="normal" style:font-name-asian="Tahoma" style:font-size-asian="12pt" style:font-style-asian="normal" style:font-weight-asian="normal" style:font-name-complex="Tahoma" style:font-size-complex="12pt" style:font-style-complex="normal" style:font-weight-complex="normal" style:text-emphasize="none" style:text-overline-style="none" style:text-overline-color="font-color"/>
    </style:style>
    <style:style style:name="T29" style:family="text">
      <style:text-properties fo:color="#000000" style:text-outline="false" style:text-line-through-style="none" style:font-name="Times New Roman" fo:font-size="12pt" fo:font-style="italic" fo:text-shadow="none" style:text-underline-style="none" fo:font-weight="normal" style:font-name-asian="Tahoma" style:font-size-asian="12pt" style:font-style-asian="italic" style:font-weight-asian="normal" style:font-name-complex="Tahoma" style:font-size-complex="12pt" style:font-style-complex="italic" style:font-weight-complex="normal" style:text-emphasize="none" style:text-overline-style="none" style:text-overline-color="font-color"/>
    </style:style>
    <style:style style:name="T30" style:family="text">
      <style:text-properties fo:color="#000000" style:text-outline="false" style:text-line-through-style="none" style:font-name="Times New Roman" fo:font-style="normal" fo:text-shadow="none" style:text-underline-style="none" style:font-name-asian="Tahoma" style:font-style-asian="normal" style:font-name-complex="Tahoma" style:font-style-complex="normal" style:text-emphasize="none" style:text-overline-style="none" style:text-overline-color="font-color"/>
    </style:style>
    <style:style style:name="T31" style:family="text">
      <style:text-properties fo:color="#000000" style:text-outline="false" style:text-line-through-style="none" style:font-name="Times New Roman" fo:font-style="italic" fo:text-shadow="none" style:text-underline-style="none" style:font-name-asian="Tahoma" style:font-style-asian="italic" style:font-name-complex="Tahoma" style:font-style-complex="italic" style:text-emphasize="none" style:text-overline-style="none" style:text-overline-color="font-color"/>
    </style:style>
    <style:style style:name="T32" style:family="text">
      <style:text-properties fo:color="#000000" style:text-outline="false" style:text-line-through-style="none" style:font-name="serif" fo:font-size="14.25pt" fo:font-style="normal" fo:text-shadow="none" style:text-underline-style="none" fo:font-weight="normal" style:font-name-asian="Tahoma" style:font-size-asian="12pt" style:font-style-asian="normal" style:font-weight-asian="normal" style:font-name-complex="Tahoma" style:font-size-complex="12pt" style:font-style-complex="normal" style:font-weight-complex="normal" style:text-emphasize="none" style:text-overline-style="none" style:text-overline-color="font-color"/>
    </style:style>
    <style:style style:name="T33" style:family="text">
      <style:text-properties fo:color="#000000" style:text-outline="false" style:text-line-through-style="none" style:font-name="serif" fo:font-size="12pt" fo:font-style="normal" fo:text-shadow="none" style:text-underline-style="none" fo:font-weight="normal" style:font-name-asian="Tahoma" style:font-size-asian="12pt" style:font-style-asian="normal" style:font-weight-asian="normal" style:font-name-complex="Tahoma" style:font-size-complex="12pt" style:font-style-complex="normal" style:font-weight-complex="normal" style:text-emphasize="none" style:text-overline-style="none" style:text-overline-color="font-color"/>
    </style:style>
    <style:style style:name="T34" style:family="text">
      <style:text-properties fo:color="#000000" style:font-name="Times New Roman" fo:font-size="12pt" style:text-underline-style="none" style:font-size-asian="12pt" style:font-size-complex="12pt"/>
    </style:style>
    <style:style style:name="T35" style:family="text">
      <style:text-properties style:text-underline-style="none"/>
    </style:style>
    <style:style style:name="T36" style:family="text">
      <style:text-properties style:font-name="Times New Roman" fo:font-size="10pt" style:font-size-asian="10pt" style:font-size-complex="10pt"/>
    </style:style>
    <style:style style:name="T37" style:family="text">
      <style:text-properties style:font-name="Times New Roman" fo:font-size="12pt" style:font-size-asian="12pt" style:font-size-complex="12pt"/>
    </style:style>
    <style:style style:name="T38" style:family="text">
      <style:text-properties style:font-name="Times New Roman" fo:font-size="12pt" fo:font-style="normal" style:font-size-asian="12pt" style:font-style-asian="normal" style:font-size-complex="12pt" style:font-style-complex="normal"/>
    </style:style>
    <style:style style:name="T39" style:family="text">
      <style:text-properties style:text-position="33% 80%"/>
    </style:style>
    <style:style style:name="T40" style:family="text">
      <style:text-properties fo:font-style="italic" style:font-style-asian="italic" style:font-style-complex="italic"/>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2">Introduzione</text:p>
      <text:p text:style-name="P23">L'utilizzo delle vaccinazioni, in particolar modo le vaccinazioni pediatriche, rappresenta sicuramenteuno dei più grandi successi della Sanità Pubblica ed ha permesso, nel corso del secolo scorso, di ridurre fino ad eliminare la mortalità causata da diffusissime malattie infettive, come il vaiolo, la pertosse o la difterite, che per millenni hanno rappresentato la più importante causa di morte per il genere umano. Oggi la situazione è completamente cambiata (per lo meno nei paesi industrializzati) ed è evidente la preponderanza delle malattie croniche tra le cause di morte, proprio grazie all'allungamento dell'aspettativa di vita dovuta in gran parte alla riduzione dell'influenza delle malattie infettive, sia per l'azione delle vaccinazioni sia per miglioramento dello stile di vita in gran parte della popolazione mondiale.</text:p>
      <text:p text:style-name="P23">Negli ultimi decenni i dubbi dei genitori e della popolazione sulla necessità e sulla sicurezza dei vaccini stanno facendo sviluppare e diffondere varie forme di rifiuto e di ritardo vaccinale. Le cause sono molto varie, ma si possono tutte ricondurre alla scarsità di informazioni e conoscenze valide sul tema delle vaccinazioni. <text:span text:style-name="T20">Rifiuti e ritardi vaccinali hanno numeri rilevanti e l’Organizzazione mondiale della sanità li ha accomunati sotto la definizione di “</text:span><text:a xlink:type="simple" xlink:href="http://www.epicentro.iss.it/temi/vaccinazioni/VaccineHesitancy.asp"><text:span text:style-name="T9">esitazione vaccinale</text:span></text:a><text:span text:style-name="T20">”. È necessario uno sforzo congiunto di diversi interlocutori per mantenere gli impegni di salute che l’Italia ha preso a livello internazionale ma soprattutto con la propria popolazione.</text:span></text:p>
      <text:p text:style-name="P23">In Italia il programma di vaccinazioni inizia a due mesi compiuti, momento in cui il sistema immunitario del bambino è già in grado di rispondere adeguatamente agli stimoli antigenici. Molte malattie prevenibili con i vaccini sono tanto più pericolose quanto più precocemente contratte e per questo un ritardo nella somministrazione dei vaccini potrebbe comportare seri rischi, prolungando il periodo in cui il bambino è suscettibile alle infezioni prevenibili con il vaccino. Inoltre le vaccinazioni svolte all'età di due mesi hanno un importante ruolo nella protezione non solo individuale ma anche della collettività. Infatti se nessun bambino venisse vaccinato prima dell'anno di vita la percentuale di non protetti sarebbe sufficiente per far iniziare un'epidemia, con un aumento del rischio di complicanze e gravi sequele. Il rifiuto <text:s/>vaccinale invece si manifesta o solo per alcune vaccinazioni, ad esempio solo per quelle non obbligatorie, oppure è un rifiuto vaccinale totale. Mantenere un certo livello di copertura vaccinale è fondamentale per evitare il rischio che alcune malattie tornino a diffondersi. <text:span text:style-name="T11">A partire dal 2012 <text:s/>è evidente però una flessione </text:span><text:soft-page-break/><text:span text:style-name="T11">dell'andamento delle coperture vaccinali in tutte le regioni, tendenza che sembra consolidarsi di anno in anno. Sebbene il decremento sia limitato, la riduzione delle coperture vaccinali a 24 mesi che si è registrata negli ultimi anni per poliomielite, epatite B, difterite e pertosse, può portare alla creazione di sacche di persone suscettibili con conseguenze gravi a causa della perdita dei vantaggi della </text:span><text:span text:style-name="Emphasis"><text:span text:style-name="T11">immunità di gregge</text:span></text:span><text:span text:style-name="T11">.[</text:span><text:a xlink:type="simple" xlink:href="http://www.epicentro.iss.it/temi/vaccinazioni/dati_Ita.asp">http://www.epicentro.iss.it/temi/vaccinazioni/dati_Ita.asp</text:a><text:span text:style-name="T11">]. In Emilia Romagna le coperture vaccinali hanno sempre mantenuto buone percentuali, attestandosi a livelli più elevati rispetto alla media nazionale. Ciò non toglie che negli ultimi anni anche qui le coperture per alcune vaccinazioni si siano ridotte in maniera sensibile. Il fenomeno dell'obiezione vaccinale in Emilia Romagna ha preso origine nella provincia di Modena già da metà degli anni '90 e nel 1998 proprio qui è stato ideato uno strumento di acquisizione del dissenso alle vaccinazioni, il “dissenso informato”, adottato in seguito in altre province e regioni. I dati sulle coper </text:span></text:p>
      <text:p text:style-name="P38">L'arma più efficace </text:p>
      <text:p text:style-name="P39"/>
      <text:p text:style-name="P23">o varie forme di rifiuto vaccinale sono inoltre diffus mov antivaccinali e l'uso di internet e mezzi di informazione non sicuri ++ dubbi.</text:p>
      <text:p text:style-name="P12">Importanza di un adeguato counselling vaccinale</text:p>
      <text:p text:style-name="P12">ostetrica ha un ruolo privilegiato</text:p>
      <text:p text:style-name="P12">cosa fare leggi</text:p>
      <text:p text:style-name="P12"/>
      <text:p text:style-name="P23"/>
      <text:p text:style-name="P22">Storia</text:p>
      <text:p text:style-name="P27"><text:span text:style-name="T37">La storia delle vaccinazioni segue di pari passo quella della lotta al vaiolo, malattia molto</text:span><text:span text:style-name="T13"> contagiosa di origine virale, fatale nel 30% dei casi [epicentro]. Nel XVIII secolo, in Inghilterra, era una delle principali cause di morte, provocando il 10-20% del totale dei decessi nelle regioni colpite oltre che gravi sequele dovute alla deturpazione e alla cecità.</text:span><text:span text:style-name="T14">[ </text:span><text:span text:style-name="Citation"><text:span text:style-name="T14">E. Huth, </text:span></text:span><text:span text:style-name="Citation"><text:span text:style-name="T16">Quantitative evidence for judgments on the efficacy of inoculation for the prevention of smallpox: England and New England in </text:span></text:span><text:span text:style-name="Citation"><text:span text:style-name="T16">the 1700s.</text:span></text:span><text:span text:style-name="Citation"><text:span text:style-name="T14">, in </text:span></text:span><text:span text:style-name="Citation"><text:span text:style-name="T16">J R Soc Med</text:span></text:span><text:span text:style-name="Citation"><text:span text:style-name="T14">, vol. 99, nº 5, Mag 2006, pp. 262-6, </text:span></text:span><text:a xlink:type="simple" xlink:href="https://it.wikipedia.org/wiki/Digital_object_identifier"><text:span text:style-name="Citation"><text:span text:style-name="T4">DOI</text:span></text:span></text:a><text:span text:style-name="Citation"><text:span text:style-name="T14">:</text:span></text:span><text:a xlink:type="simple" xlink:href="http://dx.doi.org/10.1258%2Fjrsm.99.5.262"><text:span text:style-name="Citation"><text:span text:style-name="T5">10.1258/jrsm.99.5.262</text:span></text:span></text:a><text:span text:style-name="Citation"><text:span text:style-name="T14">, </text:span></text:span><text:a xlink:type="simple" xlink:href="https://it.wikipedia.org/wiki/PMID"><text:span text:style-name="Citation"><text:span text:style-name="T4">PMID</text:span></text:span></text:a><text:span text:style-name="Citation"><text:span text:style-name="T14"> </text:span></text:span><text:a xlink:type="simple" xlink:href="https://www.ncbi.nlm.nih.gov/pubmed/16672762"><text:span text:style-name="Citation"><text:span text:style-name="T5">16672762</text:span></text:span></text:a><text:span text:style-name="Citation"><text:span text:style-name="T14">.</text:span></text:span><text:span text:style-name="T14"> ].</text:span><text:span text:style-name="T13"> Il flagello del vaiolo era diffuso già da secoli, in tutti e continenti e si ritiene che fossero già state sperimentate alcune forme di inoculazione del vaiolo umano in India e in Cina prima del XVI secolo.[ </text:span><text:span text:style-name="T14">Lombard M, Pastoret PP, Moulin AM (2007). "A brief history of vaccines and </text:span><text:soft-page-break/><text:span text:style-name="T14">vaccination". Rev. - Off. Int. Epizoot. 26 (1): 29–48]. Alcuni membri dell'alta società </text:span><text:span text:style-name="T14">londinese arrivarono a conoscenza di queste pratiche provenienti dall'Oriente e iniziarono a pensare di introdurre questo metodo per inoculare i propri figli. A questo proposito un rilevante merito viene attribuito a Mary Wortley Montagu, moglie dell'ambasciatore inglese in Turchia che alla fine del XVII secolo generò scalpore facendo vaccinare i propri figli dopo che che a Costantinopoli venne a conoscenza della pratica di iniettare all'interno del sangue una piccola quantità di materiale proveniente dalle croste di malati di vaiolo In una lettera spiega che questa tecnica, innocua, proteggeva dall'infezione naturale e che era sua intenzione farla conoscere all'elitè e ai medici inglesi per combattere la malattia. [ </text:span><text:span text:style-name="Citation"><text:span text:style-name="T14">E. Huth, </text:span></text:span><text:span text:style-name="Citation"><text:span text:style-name="T16">Quantitative evidence for judgments on the efficacy of inoculation for the prevention of smallpox: </text:span></text:span><text:span text:style-name="Citation"><text:span text:style-name="T16">England and New England in the 1700s.</text:span></text:span><text:span text:style-name="Citation"><text:span text:style-name="T14">, in </text:span></text:span><text:span text:style-name="Citation"><text:span text:style-name="T16">J R Soc Med</text:span></text:span><text:span text:style-name="Citation"><text:span text:style-name="T14">, vol. 99, nº 5, Mag 2006, pp. 262-6, </text:span></text:span><text:a xlink:type="simple" xlink:href="https://it.wikipedia.org/wiki/Digital_object_identifier"><text:span text:style-name="Citation"><text:span text:style-name="T4">DOI</text:span></text:span></text:a><text:span text:style-name="Citation"><text:span text:style-name="T14">:</text:span></text:span><text:a xlink:type="simple" xlink:href="http://dx.doi.org/10.1258%2Fjrsm.99.5.262"><text:span text:style-name="Citation"><text:span text:style-name="T5">10.1258/jrsm.99.5.262</text:span></text:span></text:a><text:span text:style-name="Citation"><text:span text:style-name="T14">, </text:span></text:span><text:a xlink:type="simple" xlink:href="https://it.wikipedia.org/wiki/PMID"><text:span text:style-name="Citation"><text:span text:style-name="T4">PMID</text:span></text:span></text:a><text:span text:style-name="Citation"><text:span text:style-name="T14"> </text:span></text:span><text:a xlink:type="simple" xlink:href="https://www.ncbi.nlm.nih.gov/pubmed/16672762"><text:span text:style-name="Citation"><text:span text:style-name="T5">16672762</text:span></text:span></text:a><text:span text:style-name="Citation"><text:span text:style-name="T14">.</text:span></text:span><text:span text:style-name="T14"> ]. Questa pratica, detta </text:span><text:span text:style-name="T14">vaiolizzazione, era però troppo rischiosa. In sostanza veniva iniettato il virus vaioloso umano vivo all'interno di un individui sani che in questo modo contraevano la malattia in una forma meno aggressiva. Spesso però si metteva <text:s/>in serio pericolo la vita del soggetti sottoposti al trattamento, che in percentuale non trascurabile andava incontro alla morte e che comunque risultavano contagiosi fino alla completa guarigione.</text:span></text:p>
      <text:p text:style-name="P23"><text:span text:style-name="T10">La vera svolta si ebbe grazie all'intuizione di Edward Jenner, medico di </text:span><text:span text:style-name="T26">Berkeley</text:span><text:span text:style-name="T10"> che </text:span><text:span text:style-name="T10">notò come le </text:span><text:span text:style-name="T10">mungitrici delle campagne inglesi, che venivano spesso colpite da vaiolo vaccino, acquisivano una protezione nei confronti del vaiolo umano. La </text:span><text:span text:style-name="T10">malattia di origine vaccina si manifestava in forma molto più leggera e non presentava gli effetti devastanti di quella umana. A questa osservazione seguì naturalmente una fase sperimentale, durante la quale inoculò in virus, prelevato dalle pustole sulle mani di una mungitrice che aveva contratto il virus vaccino, in un bambino di 8 anni. Il bambino contrasse la malattia e guarì in sei settimane. Dopodiché Jenner inoculò nel bambino il virus umano, notando che questo non provocava nessun sintomo. Il bambino risultava dunque immunizzato. L'esperimento avvenne nel 1796 e rappresento l'inizio della guerra contro il vaiolo.</text:span></text:p>
      <text:p text:style-name="P24">Sono oramai passati più di 200 anni da allora e la lotta contro il vaiolo, tra alti e bassi è infine giunta al termine. Nel mese di gennaio del 1967 l'Organizzazione Mondiale della Sanità iniziava il programma per l'eradicazione del vaiolo. Grazie all'attuazione di nuovi protocolli di contenimento delle epidemie a livello globale la malattia arrivò <text:soft-page-break/>ad essere relegata, a metà degli anni Settanta all'area del Corno d'Africa. L'ultimo caso segnalato nel mondo risale al 1977, in Somalia. Nei due anni successivi vennero effettuati numerosi controlli in tutto il mondo e finalmente, nel dicembre del 1979, l'Oms poté annunciare l'eradicazione del vaiolo e la vaccinazione, dapprima sospesa, venne abrogata nei primi anni Ottanta in tutto il mondo[epicentro] </text:p>
      <text:p text:style-name="P27"><text:span text:style-name="T14">Il vaccino di Jenner era naturalmente attenuato, perché di origine bovina. Il passo successivo fondamentale fu la creazione di un vaccino attenuato artificialmente. In particolare fu Louis Pasteur che, studiando il lavoro di Edward Jenner sul vaiolo, ipotizzò che si potesse trovare un vaccino per qualsiasi malattia. Inizio a studiare un vaccino per il colera dei polli, inizialmente senza successo. Poi, casualmente, uno dei suoi collaboratori, </text:span><text:span text:style-name="T37">Charles </text:span><text:span text:style-name="Emphasis"><text:span text:style-name="T38">Chamberland</text:span></text:span><text:span text:style-name="T37"> </text:span><text:span text:style-name="T14"><text:s/>di ritorno da una vacanza nel 1880, inoculò nei polli una coltura di Pasteurella Multocida, batterio responsabile della malattia, che era rimasta sul banco del laboratorio durante l'estate. In seguito, sotto </text:span><text:span text:style-name="T14">suggerimento di Pasteur, <text:s/>inoculò agli stessi polli una nuova coltura del batterio e potè notare che i polli erano diventati immuni, giungendo alla conclusione che la coltura invecchiata aveva agito da vaccino. Di qui la nascita della teoria secondo cui gli agenti patogenti potevano essere attenuati, fino a divenire praticamente innocui, attraverso degli insulti fisici o chimici, mantenendo il loro potere stimolatorio sul sistema immunitario. [Citation: C N Trueman "Louis Pasteur"historylearningsite.co.uk. The History Learning Site, 17 Mar 2015. 19 Jul 2016. ]. Nel solco tracciato da Pasteur il progresso fu rapido e vennero approntati uno dopo l'altro vaccini contro diverse specie patogene che permisero di mettere sotto controllo buona parte delle malattie infettive, batteriche e virali. </text:span></text:p>
      <text:p text:style-name="P27"><text:span text:style-name="T14">Altro passaggio fondamentale nella storia delle vaccinazioni riguarda la preparazione del vaccino </text:span><text:span text:style-name="T15">contro la poliomielite negli anni '50 del secolo scorso. La poliomielite, o malattia di Heine-Medin, è una patologia di origine virale che può provocare paralisi flaccida, atrofia muscolare e paralisi respiratoria a causa dell'attacco da parte del patogeno delle corna anteriori del midollo spinale. La poliomielite è una patologia presente dai tempi più antichi, come testimoniato dalle deformazioni tipiche della polio evidenziate in reperti scheletrici del 3700 a.C ed una stele egizia, databile tra il 1580 e il 1350 a. C., raffigurante il sacerdote Rouma, appoggiato a un bastone con una gamba atrofica, accorciata e con il piede in posizione equina, tipico esito della poliomielite, mentre alcune pagine del “Corpus ippocraticum” fanno pensare che in epoca greco-romana la malattia avesse carattere endemico. </text:span><text:soft-page-break/><text:span text:style-name="T15">[</text:span><text:a xlink:type="simple" xlink:href="http://www.pediatria.it/storiapediatria/p.asp?nfile=storia_della_poliomelite"><text:span text:style-name="T37">www.pediatria.it/storiapediatria/p.asp?nfile=storia_della_poliomelite</text:span></text:a><text:span text:style-name="T15">]</text:span></text:p>
      <text:p text:style-name="P27"><text:span text:style-name="T15">Nel 18° secolo il pediatra inglese Underwood descrive clinicamente per la prima volta la “paralisi infantile”, parlando però solo di ”debolezza degli arti inferiori”, mentre sarà l’italiano G. B. Monteggia descrivere una “paralisi e atrofia” legata alla patologia. Dalla fine del '700 la malattia assume carattere epidemico, e dalla seconda metà dell'800 la situazione si fa sempre più grave, colpendo non più solo bambini, ma anche adulti ed adolescenti. Nel corso dell'800 si svilupparono diverse epidemie di poliomielite in europa, ma nonostante questo non era ancora stata classificata tra le malattie sicuramente infettive, cosa che avvenne solo nel 1905 in occasione di una epidemia in Scandinavia. Nuove epidemie si susseguirono non solo in Europa, ma anche in Australia e Stati Uniti</text:span><text:span text:style-name="T17">, mentre però la ricerca scientifica compiva grandi passi avanti. Tra il 1909 al 1911 Landsteiner e Levaditi dimostrarono che l’agente </text:span><text:span text:style-name="T17">eziologico della poliomielite era ultra-filtrabile, come nel caso del vaiolo e della </text:span><text:span text:style-name="T17">rabbia e che inoculando per via nasale alla scimmia Macacus-rhesus del sangue </text:span><text:span text:style-name="T17">infetto questa sviluppasse la malattia, deducendo così la sua natura virale. Si constatò <text:s text:c="2"/>che la malattia conclusa dava un'immunità di lunga durata, visto che chi era già stato infettato era immune a successive epidemie, e per questo l'obiettivo di creare un'immunizzazione attiva attraverso il vaccino divenne prioritaria. I primi tentativi vennero fatti in Danimarca, ma senza successo. Le grandi epidemie negli Stati Uniti, paese con enormi risorse economiche, portarono alla nascita negli USA dei più importanti centri di studio, anche perche lo stesso presidente Roosvelt era stato </text:span><text:span text:style-name="T17">colpito dalla poliomielite. Nel 1937 venne fondata la National Foundation for Infantile Paralysis, per la ricerca del vaccino poliomielitico ma solo negli anni '50 gli </text:span><text:span text:style-name="T17">scienziati riuscirono a produrre vaccini efficaci e sicuri. Nel '41 Sabin e Ward avevano specificato la modalità di penetrazione del virus dimostrando la sua presenza all'interno del tubo digerente. Alla fine degli anni '40 diversi gruppi di ricerca arrivarono a stabilire la presenza di tre diversi tipi di poliovirus, Brunhilde, Lansing e Leon, scoperta fondamentale per l'elaborazione di un vaccino efficace.<text:line-break/>Le colture ottenute in precedenza, infatti, erano realizzate su tessuto nervoso e i vaccini preparati da queste colture, contenendo particelle di quel tessuto, causavano gravi reazioni allergiche nell’organismo. Dal 1950 la National Foundation for Infantile Paralisis sovvenzionò il professor e di virologia Jonas Edward Salk che </text:span><text:span text:style-name="T17">riuscì a realizzare un vaccino efficace per i tre tipi di virus, non tossico, inattivato con il formolo. Nel 1953 diede inizion alla sperimentazione e nel 1954 somministrò la prima dose a un bambino di sei anni e nello stesso anno venne iniettato per via </text:span><text:soft-page-break/><text:span text:style-name="T17">intramuscolare a 400.000 bambini negli Stati Uniti, rivelandosi sicuro ed efficace. </text:span><text:span text:style-name="T17">Tra il 1954 ed il 1961 negli Stati Uniti si ebbe una riduzione della malattia dell'87%</text:span><text:span text:style-name="Emphasis"><text:span text:style-name="T19">, </text:span></text:span><text:span text:style-name="Emphasis"><text:span text:style-name="T18">mentre in Italia venne introdotto nel 1958. questo vaccino, seppur molto efficace, non impediva però al virus di persistere nell'ambiente e di essere trasmesso con le feci dei portatori sani. Il vaccino ucciso e iniettato non aveva possibilità di competere nell'ambiente con il virus naturale. Per questo era necessario trovare un vaccino orale costituito da virus vivi e attenuati, che avesse la possibilità di riprodursi nell'intestino dei vaccinati stimolando la produzione di anticorpi e, contemporaneamente costituendo una profilassi a livello ecologico attraverso la diffusione nell'ambiente, attraverso le feci, del virus attenuato. Fu </text:span></text:span><text:span text:style-name="T17">Albert Bruce Sabin che nel 1955 riuscì a sviluppare un vaccino orale, capace di competere con i virus patogeni nell'ambiente, sostituendosi ad essi. Il vaccino di Sabin iniziò ad essere preparato negli Stati Uniti </text:span><text:span text:style-name="T17">nel 1961 e la vaccinazione di massa avvenne dal 1964. Anche in Italia il vaccino </text:span><text:span text:style-name="T17">inizio ad essere utilizzato in quell'anno, con una campagna di vaccinazioni di massa </text:span><text:span text:style-name="T17">su bambini dai 4 mesi ai 6 anni. In pochi mesi i casi di poliomielite vennero decimati, passando nel secondo semestre dello stesso anno a 212 casi, contro i 1800 dello stesso periodo dell'anno precedente. Negli anni 90' si constatò che 9 su 10 casi di polio erano provocati dal vaccino di Sabin, più suscettibile di effetti collaterali perché costituito da virus vivo. Per questo vennero modificate le schedule vaccinali introducendo per le prime due somministrazioni il vaccino Salk, e solo per le ultime due il vaccino Sabin. Nel 2002 l'Europa Occidentale, e quindi anche l'Italia, è stata </text:span><text:span text:style-name="T17">dichiarata Polio Free dall'Organizzazione Mondiale della Sanità ed è stato del tutto abbandonato il vaccino di Sabin, ottenendo un'ottima immunizzazione con il solo </text:span><text:span text:style-name="T17">vaccino inattivato. A causa delle forti correnti migratorie dai paesi del Terzo Mondo, dove la polio è ancora presente, i paesi industrializzati sono tenuti a mantenere un alto livello di sorveglianza epidemiologica per identificare <text:s/>e bonificare eventuali focolai della malattia e mantenendo un alto livello di immunizzazione con la vaccinazione. Nei paesi in via di sviluppo è ancora in uso il vaccino vivo e attenuato mentre nelle altre aree ne vengono conservate scorte solo per casi di emergenza.</text:span></text:p>
      <text:p text:style-name="P25"/>
      <text:p text:style-name="P25">Immunità innata e immunità specifica </text:p>
      <text:p text:style-name="P26">L'immunità innata e l'immunità specifica difendono il nostro organismo con risposte rispettivamente precoci o tardive. L'immunità innata, prima linea difensiva contro i microbi, è anche detta immunità naturale ed è costituita da meccanismi presenti <text:soft-page-break/>prima dell'infezione, che agiscono rapidamente contro i microbi e che rispondono in maniera identica ad ogni infezione o reinfezione. Componenti principali dell'immunità innata sono:</text:p>
      <text:list xml:id="list4471563405050845977" text:style-name="L1">
        <text:list-item>
          <text:p text:style-name="P41">barriere chimico/fisiche dell'organismo, come gli epiteli e le sostanze ad azione antimicrobica da essi prodotte;</text:p>
        </text:list-item>
        <text:list-item>
          <text:p text:style-name="P41">cellule ad attività fagocitaria (macrofagi, neutrofili) e cellule ad attività citotossica naturale(NK, natural killer);</text:p>
        </text:list-item>
        <text:list-item>
          <text:p text:style-name="P41">proteine del complemento e altri mediatori infiammatori;</text:p>
        </text:list-item>
        <text:list-item>
          <text:p text:style-name="P41">citochine che regolano e coordinano molte funzioni svolte dalle cellule dell'immunità innata.</text:p>
        </text:list-item>
      </text:list>
      <text:p text:style-name="P13">A fianco all'immunità innata c'è l'immunità acquisita, che si sviluppa in risposta alle infezioni ed è costituita da meccanismi che aumentano la loro potenza e capacità difensiva ad ogni successiva esposizione ad un microorganismo. L'immunità acquisita è caratterizzata da una straordinaria specificità nel riconoscimento delle diverse macromolecole e dalla capacità di ricordare attraverso la memoria immunitaria, in modo da agire in maniera sempre più potente in occasione di diverse reinfezioni da parte dello stesso microrganismo. L'Immunità acquisita è detta anche immunità specifica, per la sua capacità di di distinguere microbi e macromolecole anche quando questi sono molto simili. I componenti dell'immunità specifica sono i linfociti e le molecole da essi prodotte. Le sostanze estranee che invece inducono la risposta del sistema immunitario sono dette antigeni. Immunità innata e specifica sono componenti di un sistema integrato all'interno del quale cooperano. Infatti le risposte innate stimolano le risposte specifiche mentre le <text:s/>risposte specifiche usano molti meccanismi dell'immunità innata come effettori per eliminare i microbi. </text:p>
      <text:p text:style-name="P14"/>
      <text:p text:style-name="P14">Risposte immunitarie specifiche</text:p>
      <text:p text:style-name="P13">L'immunità specifica agisce attraverso due tipi di risposte, denominate immunità umorale e immunità cellulare, che hanno componenti e obiettivi differenti. L'immunità umorale è mediata dagli anticorpi prodotti dai linfociti B che servono per la difesa nei confronti dei microbi extracellulari. Gli anticorpi riconoscono specifici antigeni microbici e ne neutralizzano l'infettività, per poi eliminarli attraverso altri meccanismi. L'immunità cellulare, definita anche immunità cellulo-mediata, è operata dai linfociti T. I microbi intracellulari, come i virus ed alcuni batteri, <text:soft-page-break/>sopravvivono e proliferano all'interno delle cellule dell'ospite e dei fagociti, e in questa sede sono protetti dalla risposta umorale, mentre sarà la risposta cellulo mediata a permetterne l'eliminazione.</text:p>
      <text:p text:style-name="P13">Le risposte umorali e cellulo-mediate nei confronti degli antigeni hanno alcune caratteristiche fondamentali:</text:p>
      <text:list xml:id="list6332695447868599764" text:style-name="L2">
        <text:list-item>
          <text:p text:style-name="P40">Specificità nei confronti di diversi antigeni;</text:p>
        </text:list-item>
        <text:list-item>
          <text:p text:style-name="P40">Diversità, cioè il totale delle specificità antigeniche dei linfociti in un singolo individuo;</text:p>
        </text:list-item>
        <text:list-item>
          <text:p text:style-name="P40">Memoria dell'esposizione del sistema immunitario ad un antigene estraneo che aumenta la sua risposta a quel particolare antigene in una seconda occasione;</text:p>
        </text:list-item>
        <text:list-item>
          <text:p text:style-name="P40">Auto-limitazione delle risposte immunologiche che si esauriscono progressivamente dopo la cessazione dello stimolo antigenica dovuta all'eliminazione dell'antigene;</text:p>
        </text:list-item>
        <text:list-item>
          <text:p text:style-name="P40">Discriminazione del self dal non-self: capacità di rispondere con tolleranza agli antigeni propri (self) e di rispondere con tentativo di eliminazione ad ogni variazione endogena o esogena (non self).</text:p>
        </text:list-item>
      </text:list>
      <text:p text:style-name="P12"/>
      <text:p text:style-name="P18"><text:span text:style-name="T12"><text:s/>La protezione immunitaria contro un microrganismo può essere indotta o da una risposta dell'ospite (immunità attiva) o ottenuta attraverso il trasferimento di anticorpi o linfociti specifici per quel microbo (immunità passiva). L'immunità </text:span><text:span text:style-name="T12">passiva è molto utile per conferire rapidamente protezione senza dover aspettare la risposta attiva. Sono esempi di protezione passiva il passaggio trans-placentare degli </text:span><text:span text:style-name="T12">anticorpi dalla madre al feto che non è </text:span><text:span text:style-name="T12">ancora in grado di mettere in atto una risposta immunitaria adeguata e la somministrazione di anticorpi preformati in alti organismi</text:span><text:span text:style-name="T2">. Per quanto riguarda il secondo caso si parla di anticorpi omologhi se sono prodotti dalla stessa specie mentre si parla di eterologhi se sono prodotti da specie differenti. Il limite fondamentale dell'immunizzazione passiva è che la difesa offerta ha una durata di pochi mesi, con un tempo di dimezzamento di 20 giorni. L'unica lunga protezione è data dall'immunizzazione attiva, che può avvenire attraverso, <text:s/>il contatto diretto con l'antigene per via naturale, o attraverso il contatto artificiale attraverso la </text:span><text:span text:style-name="T2">vaccinazione. I vaccini agiscono da stimolo antigenico sul sistema immunitario senza però esporre l'organismo ai rischi della malattia naturale ma assicurando comunque all'ospite la protezione <text:s/>di lunga durata dai pericoli di quest'ultima. </text:span><text:soft-page-break/><text:span text:style-name="T2">L'immunizzazione attiva attraverso il vaccino diviene effettiva dopo un periodo </text:span><text:span text:style-name="T2">variabile (2-3 settimane) e per questo motivo viene utilizzata a scopo profilattico su individui sani mentre l'immunizzazione passiva attraverso anticorpi preformati in altro ospite è utilizzata per scopi terapeutici.</text:span></text:p>
      <text:p text:style-name="P15"/>
      <text:p text:style-name="P15">Immunoprofilassi attiva </text:p>
      <text:p text:style-name="P18"><text:span text:style-name="T2">I vaccini sono preparati biologici che vanno a stimolare il sistema immunitario che di conseguenza produce anticorpi contro i vari agenti eziologici. Gli obiettivi delle strategie vaccinali sono eliminare i recettivi creando una protezione individuale e eliminare i rischi di diffusione creando una protezione di gruppo. Ciò che stimola il sistema immunitario sono gli antigeni, sostanze estranee all'ospite ad elevato peso molecolare che possono essere completi (proteine, polisaccaridi, ecc) o incompleti </text:span><text:span text:style-name="T2">(apteni, sostanze chimiche con basso peso molecolare). Gli anticorpi che ne </text:span><text:span text:style-name="T2">originano, detti anche immunoglobuline, vengono prodotti da tutti i vertebrati in </text:span><text:span text:style-name="T2">risposta a uno stimolo antigenico e sono delle glicoproteine </text:span><text:span text:style-name="T2">costituite da due catene pesanti e due catene leggere </text:span><text:span text:style-name="T2">che si trovano nel sangue, nei fluidi e nei tessuti. Sono prodotte dai linfociti B quando l'organismo entra in contatto con gli antigeni </text:span><text:span text:style-name="T3">e si legano ad essi in modo da permetterne l'uccisione e l'eliminazione. </text:span></text:p>
      <text:p text:style-name="P21"><text:span text:style-name="T6">Esistono diverse classi di immunoglobuline: IgA, IgD, IgE, IgG e IgM, ognuna con una specifica classe di catene pesanti. Le IgG sono quelle più abbondanti, e rappresentano il 70-75% di tutte le immunoglobuline presenti nel sangue. Le IgG svolgono un ruolo importante nella difesa dalle infezioni, legano i macrofagi e i leucociti polimorfonucleati permettendo di individuare e fagocitare il bersaglio. Inoltre le IgG sono capaci di legarsi al primo complemento, attivando la cascata di reazioni che portano all'uccisione del microrganismo e sono le uniche immunoglobuline efficaci contro le tossine batteriche. </text:span><text:span text:style-name="T7">Le IgM</text:span><text:span text:style-name="T8"> </text:span><text:span text:style-name="T7">sono</text:span><text:span text:style-name="T6"> circa il 10% di tutte le immunoglobuline del sangue. Vengono prodotte come prima risposta agli organismi infettivi ed e sufficiente che una sola molecola di IgM si leghi ad un antigene per innescare la cascata del complemento. </text:span><text:span text:style-name="T8">Le IgA</text:span><text:span text:style-name="T6"> sono le immunoglobuline meglio rappresentate nelle secrezioni, come la saliva, il latte, le lacrime e secrezioni respiratorie, digerenti e genitourinariee vanno a costituire un vero e proprio sistema difensivo nelle mucose.</text:span><text:span text:style-name="T7"> Le IgD</text:span><text:span text:style-name="T6"> rappresentano meno dell'1% delle immunoglobuline totali, ma sono presenti in grande quantità sulla membrana di molti linfociti B circolanti. Esse sembrerebbero svolgere un importante ruolo di recettori per </text:span><text:soft-page-break/><text:span text:style-name="T6">l'antigene dei linfociti B.</text:span><text:span text:style-name="T7"> Le IgE, p</text:span><text:span text:style-name="T6">ur trovandosi in piccolissime quantità nel siero plasmatico, sono presenti sulla superficie dei basofili e dei </text:span><text:a xlink:type="simple" xlink:href="http://www.sapere.it/sapere/medicina-e-salute/enciclopedia-medica/Anatomia/mastocito.html"><text:span text:style-name="T34">mastociti </text:span></text:a><text:span text:style-name="T6">di tutti gli individui, agendo come recettori per gli antigeni. Il legame con gli antigeni provoca la liberazione di istamina e le tipiche reazioni allergiche</text:span></text:p>
      <text:p text:style-name="P17">L'importanza dell'immunizzazione attiva attraverso i vaccini per la profilassi delle malattie infettive è testimoniata dal fatto che i programmi di vaccinazione su scala mondiale hanno portato nei paesi civilizzati alla totale eliminazione di molte malattie. Esistono diversi tipi di approccio vaccinale, ognuno con diversi vantaggi e svantaggi.</text:p>
      <text:p text:style-name="P16"/>
      <text:p text:style-name="P16">Vaccini vivi e attenuati</text:p>
      <text:p text:style-name="P18"><text:span text:style-name="T1">I vaccini vivi e attenuati sono composti da microrganismi intatti trattati per </text:span><text:span text:style-name="T1">attenuarne la capacità di causare la malattia. Nonostante sia attenuata la virulenza </text:span><text:span text:style-name="T1">non lo è la capacità di replicarsi. Sono vaccini molto efficaci perché attivano sia la </text:span><text:span text:style-name="T1">risposta immunitaria innata sia quella adattativa, come farebbe l'infezione naturale. Una o due dosi di questi vaccini danno un'immunità che dura tutta la vita</text:span>. Lo svantaggio è che <text:s/>non possono essere somministrati a persone con difetti del sistema immunitario come persone affette da cancro o da AIDS.</text:p>
      <text:p text:style-name="P18"><text:s/>Tra i vaccini infantili a virus attenuati si ricordano il vaccino<text:span text:style-name="T35"> contro la poliomielite </text:span>di Sabin, il morbillo. </text:p>
      <text:p text:style-name="P19"/>
      <text:p text:style-name="P19">Vaccini inattivati</text:p>
      <text:p text:style-name="P20">I vaccini composti da virus inattivati, quindi uccisi, si ottengono attraverso trattamenti fisici o chimici dei virus che ne vanno a bloccare la capacita di replicarsi, oltre che di causare la malattia. A differenza dei vaccini attenuati richiedono vari richiami per mantenere l'immunità dell'organismo ma nel contempo hanno meno effetti collaterali. Tra i più importanti si possono ricordare il vaccino per la poliomielite di Salk, il vaccino per la pertosse e il vaccino per l'epatite A.</text:p>
      <text:p text:style-name="P19"/>
      <text:p text:style-name="P19">Vaccini composti da tossine modificate</text:p>
      <text:p text:style-name="P20">Molti microrganismi producono all'interno dell'organismo delle esotossine (ad elevato potere antigenico) che sono le responsabili della malattia, come nel caso del <text:soft-page-break/>tetano o della difterite. Le esotossine vengono private dei gruppi chimici che ne comportano la tossicità, ma mantengono il loro potere di provocare la reazione immunitaria. Il risultato finale sono delle anatossine, realizzate trattando le esotossine in formolo a 37,40°C per un mese. La protezione data da queste vaccinazioni viene amplificata grazie all'inserimento nel vaccine di adiuvanti che ritardano l'assorbimento dando una protezione di lunga durata e di grado elevato.</text:p>
      <text:p text:style-name="P7"/>
      <text:p text:style-name="P7">Vaccini a componenti.</text:p>
      <text:p text:style-name="P8">I vaccini a componenti sono costituita da subunità dei microrganismi, che devono essere antigeniche e immunogene. Lo stimolo fornito da questo tipo di vaccini è piuttosto debole e vengono quasi sempre somministrati con adiuvanti che permettano un miglior legame con l'anticorpo, con una conseguente migliore risposta. Alcuni sono costituiti da polisaccaridi legati ad un carrier e ne sono un esempio il vaccino per il meningococcoe per lo pneumococco.</text:p>
      <text:h text:style-name="P31" text:outline-level="3">Vaccini creati con biotecnologie.</text:h>
      <text:p text:style-name="P32"><text:span text:style-name="T27">I vaccini prodotti con le biotecnologie, o vaccini ricombinanti, riescono a superare alcuni dei </text:span><text:span text:style-name="T27">difetti degli altri vaccini. Il principio è quello di isolare i geni che codificano per le proteine antigeniche, che generano la risposta immunitaria. Questi geni poi vengono inseriti nel DNA di batteri coltivati in vitro che riescono così a </text:span><text:span text:style-name="T27">produrre le proteine che saranno alla base del nuovo vaccino. Non viene più somministrato il microrganismo o una parte di esso, ma solo una miscela di proteine. Questa tecnica è alla base della produzione di vaccini polivalenti che contengono </text:span><text:span text:style-name="T27">proteine provenienti da diversi patogeni. Vaccini a DNA ricombinante sono stati sviluppati per epatite B, colera, pertosse, papillomavirus e influenza.</text:span></text:p>
      <text:p text:style-name="P33">Le vaccinazioni in età pediatrica</text:p>
      <text:p text:style-name="P33">Difterite </text:p>
      <text:p text:style-name="P36"><text:span text:style-name="T28">La difterite è una malattia infettiva localizzata alla cute o alle mucose di origine batterica causata dal patogeno </text:span><text:span text:style-name="T29">Corynebacterium</text:span><text:span text:style-name="T28"> </text:span><text:span text:style-name="T29">diphtheriae. </text:span><text:span text:style-name="T28">Alcuni tipi di </text:span><text:span text:style-name="T29">C. diphtheriae </text:span><text:span text:style-name="T28">producono una tossina difterica che puo causare gravi effetti sistemici. Si possono distinguere una forma respiratoria, di solito causata da ceppi tossinogeni, e una forma cutanea,, di solito dovuta a tipi non tossinogeni. Il batterio è Gram positivo, anaerobio facoltativo, immobile, asporigeno e a forma di clava che si </text:span><text:soft-page-break/><text:span text:style-name="T28">sviluppa in piccole colonie. All'interno delle cellule sono presenti granuli di volutina </text:span><text:span text:style-name="T28">che prendono il nome di granuli di Babes Ernst. Esistono tre tipi di colonie di </text:span><text:span text:style-name="T29">Corynebacterium Diphtheriae </text:span><text:span text:style-name="T28">(mitis, intermedius e gravis) che differiscono sia per i caratteri morfologici delle colonie che per la gravità dei casi clinici. È una malattia che coinvolge principalmente l'apparato respiratorio ed ha il suo picco di incidenza nei mesi freddi dell'anno. L'uomo rappresenta il serbatoio di questo patogeno e la trasmissione può avvenire per via diretta attraverso le gocciole di Flugge emesse attraverso colpi di tosse e starnuti ma anche per via</text:span><text:span text:style-name="T33"> indiretta o semi-diretta attraverso dei vettori visto che il batterio può sopravvivere nell'ambiente anche per settimane o mesi. Infetta prevalentemente le mucose respiratorie e invade anche soluzioni di continuo della cute come ferite o punture. Il batterio ha un periodo di incubazione di 2-5 giorni per la forma respiratoria, mentre la forma cutanea, che di solito è secondaria, si manifesta dopo circa 7 giorni dalla comparsa delle lesioni cutanee primarie.</text:span><text:span text:style-name="T28"> Non ha tendenze invasive, restando nei tessuti epiteliali sede del processo morboso. La malattia si manifesta con diversi segni e sintomi in relazione alla gravità </text:span><text:span text:style-name="T28">dell'infezione locale, all'età dei pazienti e al loro stato immunologico. Spesso l'esordio è graduale, con sintomi generici come mal di gola, febbre, nausea, vomito, </text:span><text:span text:style-name="T28">disfagia, tosse e raucedine mentre i sintomi sistemici sono dovuti alla presenza della tossina difterica. L'infezione primaria è più frequentemente localizzata nell'area tonsillare e faringea mentre più di rado riguarda la laringe, la mucosa nasale e la regione tracheobronchiale, di solito sedi di infezione secondaria. Infezioni prrimarie o secondarie occasionalmente vanno ad interessarealtre mucose, come quella genitourinaria, quella gastrointestinale o quella congiuntivale. In ogni caso la più tipica area che viene attaccata dal batterio è quella tonsillofaringea e qui si assiste inizialmente solo alla formazione di un eritema con placche isolate di colore grigio biancastro che nel giro di una giornata si estendono e si sviluppano fino ad andare a costituire il segno più tipico della difterite: le pseudomembrane. Di colore grigio scuro, debordano dalle logge tonsillari e invadono il palato molle, l'ugola e il rinofaringe aderendo ai tessuti sottostanti in maniera molto tenace ed essendo quindi facilmente sanguinanti</text:span><text:span text:style-name="T32">.</text:span><text:span text:style-name="T21"> </text:span><text:span text:style-name="T28">Il batterio, moltiplicandosi sugli epiteli, produce una potente esotossina proteica responsabile degli effetti sistemici, costituita da una singola catena polipeptidica formata da due parti principali, il peptide A e il peptide B. Il secondo non ha azione tossica e la sua azione principale è quella di facilitare la penetrazione del peptide A. Quest'ultimo è invece responsabile dell'azione patogena e agisce interrompendo la sintesi di proteine attraverso l'inattivazione enzimatica, </text:span><text:soft-page-break/><text:span text:style-name="T28">provocando così la morte delle cellule dell'ospite. Le più comuni complicanze della </text:span><text:span text:style-name="T28">malattia sono di <text:s/>ostruzione delle vie respirartorie, dovute sia all'edema delle mucose sia alla formazione delle pseudomembrane. L'esotossina però, passando in circolo, può dare gravi complicanze soprattutto al cuore e al sistema nervoso. La miocardite e la polineurite sono le più gravi conseguenze dell'esotossina difterca. La miocardite si può presentare nella fase auta della malattia ma anche, più insidiosamente, dopo varie settimane e si manifesta clinicamente dal 10 al 25% dei pazienti ed è generalmente più grave quando l'inizio è precoce.(harrison). La polineurite è poco comune nei casi di difterite non grave mentre si manifesta in circa il 10% dei casi di difterite di media gravità è nel 75% dei casi di difterite grave(harrison). In questi casi si possono verificare paralisi faringea e del palato mono o bi-laterale, paralisi oculomotorie e ciliari e infine ci possono essere interessamenti delle aree più periferiche con debolezza dei nervi pelvici, insufficienza respiratoria, paralisi totale. Complicanze più rare possono causare insufficienza renale, embolia polmonare o infarto cerebrale. </text:span></text:p>
      <text:p text:style-name="P36"><text:span text:style-name="T28">La terapia si basa sull'uso dell'antitossina difterica dopo ladiagnosi clinica della </text:span><text:span text:style-name="T28">malattia. Prima di iniziare la terapia non si aspetta la risposta degli esami di laboratorio perche anche un solo giorno di ritardo nella somministrazione del farmaco potrebbe essere fatale. L'uso di antibiotici ha scarsi risultati nel guarire l'infezione locale ma è importante per impedire la trasmissione ad altri soggetti suscettibili. </text:span></text:p>
      <text:p text:style-name="P34">Prima dell'introduzione del vaccino era principalmente una patologia dell'infanzia che colpiva circa il 10% dei bambini. La maggior parte dei neonati era immune grazie alle IgG materne che però di esaurivano a 6-12 mesi di vita del bambino. Tassi del 30-40% di mortalità per la difterite erano comuni e si arrivava fino al 50% durante le epidemia. Ad oggi, grazie all'introduzione della vaccinazione, è una patologia che colpisce soprattutto la popolazione adulta a causa della perdita dell'immunizzazione e il mancato richiamo vaccinale. Nei paesi industrializzati è una malattia quasi scomparsa ma resta endemica in vari paesi in via di sviluppo, dove non ci sono ancora efficienti programmi vaccinali. Oggi la vaccinazione contro la difterite è inserita in tre differenti vaccini: il DPT, comprendente tossoide difterico e tetanico e vaccino antipertosse adsorbito, il DT, contenente tossoide difterico e tetanico ad uso pediatrico e il Td, che contiene tossoidi difterico e tetanico per adulti. </text:p>
      <text:p text:style-name="P35"/>
      <text:p text:style-name="P35"><text:soft-page-break/>Tetano</text:p>
      <text:p text:style-name="P34">Il tetano è una malattia infettiva, non contagiosa, molto grave e spesso fatale causata dal <text:span text:style-name="T40">Clostridium tetani,</text:span> bacillo anaerobio, gram-positivo, mobile e sporigeno. Nella fase vegetativa si moltiplica nell'intestino degli erbivori che poi con le feci eliminano le spore che contaminano suolo e terra. Queste spore vengono distribuite ovunque, entrando nell'organismo attraverso ferite che spesso possono apparire banali. L'incubazione è di circa 15 giorni e i primi sintomi della malattia si possono manifestare quando la ferita è già guarita. In realtà le spore che riescono ad arrivare ai tessuti più profondi germinano grazie all'anaerobiosi e si moltiplicano senza invadere altri tessuti o il torrente circolatorio ma producendo una potente esotossina proteica, la tetanospasmina, costituita da due monomeri, ognuno formato da due catene poli-proteiche che possiede tre gruppi funzionali: gruppo tossoforo, gruppo determinante antigene specifico, gruppo implicato nel legame al recettore cellulare del sistema nervoso centrale. La tossina si fissa ai gangliosidi delle membrane sinaptiche a livello delle placche motrici e ai neuroni motori delle corna spinali anteriori, arrivandoci per via retrograda lungo i nervi motori. La tossina resta nel punto di arrivo del sistema nervoso centrale e non si sposta dalla parte controlaterale del midollo disponendosi non nella cellula ma sulle membrane ed andando ad interferire con la produzione e la liberazione di neurotrasmettitori. Andando ad agire a livello delle sinapsi inibitorie, impedisce la produzione di glicina (che normalmente inibisce gli stimoli nervosi) e di acido gamma-aminobutirrico. Di conseguenza si ha una disinibizione dei neuroni motori spinali e ne conseguono contrazioni tetaniche e paralisi spastica. Il primo sintomo è il trisma, segno tipico caratterizzato da contrazione dei masseteri ed impossibilità a masticare e ad aprire la bocca accompagnato o meno da indolenzimento dei muscoli del collo, delle spalle e del dorso. Poi passa agli altri muscoli con rigidità addominale e ai muscoli degli arti. La contrazione prolungata dei muscoli facciali provoca un tipico “ghigno” detto riso sardonico e la contrazione dei muscoli dorsali va a causare un inarcamento della schiena, l'opistotono. Venendo a mancare gli stimoli inibitori ad ogni stimolo si sviluppano delle contrazioni tetaniche di agonisti ed antagonisti con spasmi spesso molto violenti e generalizzati che possono anche compromettere la ventilazione. Durante gli spasmi generalizzati è costantemente presente la minaccia di riduzion e della ventilazione, laringospasmo e apnea. Si definisce malattia lieve quella caraterizzata dalla sola rigidità muscolare senza accessi spastici. La malattia di media <text:soft-page-break/>gravità presenta invece trisma, disfagia, rigidità e spasmi. La malattia grave presenta anche seri parossismi esplosivi e frequenti ed è spesso complicata da disfunzione del sistema nervoso autonomo con ipertensione labile o continua, tachicardia, sudorazione, aritmie ma anche bradicardia o ipotensione. Le complicanze più frequenti comprendono fratture, polmonite, TVP, embolia polmonare, rabdomiolisi. La terapia ha lo scopo di eliminare la fonte di produzione della tossina e di eliminare la tossina non ancora legata alle cellule del SNC,cercando di prevenire gli spasmi muscolari e fornendo assistenza alla ventilazione fino alla guarigione. La terapia antibiotica ha lo scopo di eliminare le forme vegetative che producono la tossina mentre l'antitossina va ad eliminare quella quota di esotossina che è ancora circolante. La tossina che invece è già legata alle sinapsi non viene però alterata dalla terapia e per questo la somministrazione dei farmaci deve essere iniziata il prima possibile. La tossina non crea danni all'interno della cellula e per questo, in caso di guarigione, non crea dei danni permanenti. La tetanospasmina è molto immunogena e di conseguenza evoca la comparsa di anticorpi neutralizzanti. Nonostante questo la malattia superata non lascia immunità perché la malattia è causata da un numero troppo basso di molecole di tossina La terapia d'emergenza può rendersi necessaria in conseguenza di traumi gravi, ustioni o congelamento, aborti settici, ferite penetranti e settiche, parti con assistenza non adeguata, ecc... . In questi casi deve essere effettuata una attenta toilette delle ferite con l'asportazione di tutto il materiale estraneo o tessuto necrotico seguita da un'immunoprofilassi passiva attraverso la somministrazione di IgG ottenute da altro ospite entro 24 ore. In seguito verrà effettuato, entro 4-6 settimane, il vaccino antitetanico. L'unica vera protezione è la vaccinazione, costituita dall'anatossina ottenuta attraverso la neutralizzazione della tossina con un trattamento in formolo. La comparsa di anticorpi è piuttosto lenta e la vaccinazione si completa con tre inoculazioni. L'immunità fornita dalla vaccinazione è valida per 10 anni, dopo i quali sono necessarie dosi di richiamo.</text:p>
      <text:p text:style-name="P34">Il tetano colpisce praticamente sempre persone non o parzialmente immunizzate e in alcune aree del mondo resta una malattia di grande rilevanza, a causa dei programmi di vaccinazione non appropriati. Predominano il tetano neonatale e il tetano infantile e si calcola che questa malattia causi decine di migliaia di vittime all'anno. Non essendo una malattia contagiosa ma essendo le spore ubiquitarie, la protezione indiretta “di gregge” dovuta alle alte coperture vaccinali non serve a proteggere chi non è vaccinato. È quindi fondamentale offrire la vaccinazione a chi non è vaccinato e verificare l'esecuzione dei <text:s/>richiami. </text:p>
      <text:p text:style-name="P35"><text:soft-page-break/>Pertosse</text:p>
      <text:p text:style-name="P37"><text:span text:style-name="T30">La pertosse, detta anche tosse canina, è una patologia causata dal batterio</text:span><text:span text:style-name="T31"> Bordetella pertussis. </text:span><text:span text:style-name="T30">Il nome pertosse significa tosse persistente e va a descrivere il sintomo tipico della malattia. L'agente eziologico della malattia è costituito da piccoli coccobacilli, isolati o a coppie, Gram negativi , immobili, asporigeni, a metabolismo respiratorio. La pertosse è una patologia che può essere anche molto grave, soprattutto se ne vengono colpiti i bambini molto piccoli, fino a un anno e malnutriti, e può dare gravi complicanze sia respiratorie che neurologiche.</text:span></text:p>
      <text:p text:style-name="P37"><text:span text:style-name="T30">La malattia si localizza a livello delle cellule epiteliali ciliate del tratto respiratorio e <text:s text:c="2"/>qui genera flogosi dell'epitelio respiratorio e necrosi cellulare a livello della mucosa tracheo bronchiale con la formazione di una lesione locale che induce la tosse parossistica. L'emoagglutinina filamentosa, grossa proteina di forma bastoncellare, e la pertactina, proteina localizzata sulla membrana esterna del microrganismo, consentono al microrganismo di aderire alle cellule ciliate dell'apparato respiratorio. L'incubazione dura all'incirca due settimane, poi la malattia si manifesta in tre fasi. La prima fase è detta catarrale ed ha una durata di una o due settimane, mostrando i segni di una banale bronchite. La seconda fase è quella parossistica, caratterizzata da accessi parossistici di tosse che durano anche quattro settimane. In questa fase si presentano da 10 a 20 accessi al giorno, costituiti ognuno da circa 10 colpi di tosse senza alcun intervallo, caratterizzati da cianosi e apnea e seguiti da un tipico rumore durante la seguente inspirazione, che dalla malattia il nome di tosse canina o tosse asinina. La terza fase è quella della convalescenza e può durare settimane o mesi. La gravità della malattia dipende dalle condizioni di base del malato, e in particolare è inversamente proporzionale all'età dell'ospite. Neo neonati è necessaria l'ospedalizzazione nel 20-50% dei casi e molto spesso le complicanze sono gravissime, comportando encefaliti, polmoniti e convulsioni, fino a causare la morte. <text:s/>Nell'adulto spesso ci sono forme inapparenti, di cui non ci si accorge, e sono molto pericolose per il rischio di contagio ai soggetti più deboli. Nel mondo ad oggi è una malattia endemo-epidemica e si diffonde soprattutto a fine inverno, inizio primavera. La trasmissione avviene per via aerea con modalità diretta o semidiretta. È molto contagiosa soprattutto nella fase catarrale e se ne registrano 40 milioni di casi all'anno. Il trattamento con antibiotici, in particolare con eritromicina, ridice il periodo di contagiosità a 5-7 giorni. Per questa patologia la denuncia è obbligatoria, con isolamento nei primi 5-7 giorni. È prevista una chemioprofilassi per chiunque </text:span><text:soft-page-break/><text:span text:style-name="T30">abbia avuto rapporti con il malato, soprattutto se bambini di età inferiore ai sette anni, visto che la percentuale di trasmissione a contatti familiari non immuni del 90-100% (harrison). Prima dell'introduzione del vaccino i casi di pertosse erano innumerevoli e negli anni Quaranta negli Stati Uniti venivano segnalati fino a 270.000 casi all'anno. Con l'introduzione del primo vaccino, costituito da cellule batteriche intere, la mortalità si ridusse di 100-150 volte. Nei paesi industrializzati la mortalità causata dalla pertosse è sicuramente diminuita, ma studi epidemiologici suggeriscono che l'incidenza reale della malattia sia sottostimata, a causa di forme inapparenti nell'adulto. Esistono due tipi di vaccino: un vaccino inattivo, che però da diverse reazioni avverse sia locali che sistemiche, come febbre e raramente encefalopatia; l'altro acellulare, che da eventi avversi molto limitati. In Italia il vaccino è stato sviluppato con tecniche di ingegneria genetica, con le quali si è riusciti a produrre tossine analoghe a quelle del patogeno ma non tossiche. Le reazioni avverse sono veramente molto limitate, con febbre inferiore ai 38°C. Il vaccino protegge sia i soggetti che la fanno sia le persone che gli stanno intorno, in particolar modo i bambini, e per questo è importante effettuarla sia in adulti che negli adolescenti. La malattia naturale da un'immunità che dura fino a 20 anni, mentre quella sviluppata grazie alla vaccinazione ha una durata leggermente più breve. È un vaccino presente in molti vaccini associati, come il vaccino difterite-tetano-pertosse.</text:span></text:p>
      <text:p text:style-name="P35">Poliomielite</text:p>
      <text:p text:style-name="P10"><text:span text:style-name="T22">la poliomielite è una malattia acuta di origine virale, altamente contagiosa, che si diffonde da persona a persona per via oro-fecale. Il nome della malattia deriva dal greco antico e significa infiammazione al midollo spinale. Il poliovirus, del genere enterovirus, penetra nel sistema nervoso centrale dove arriva a colpire i neuroni motori, portando a debolezza e paralisi flaccida.</text:span><text:span text:style-name="T25"> </text:span><text:span text:style-name="T21">La maggior parte delle infezioni da poliovirus sono subcliniche ed estremamente lievi. Nei casi sintomatici il periodo di incubazione è molto vario e va da 4 a 35 giorni(harrison). Dopodiché la malattia può presentarsi in tre forme: abortiva, asettica, paralitica. La poliomielite abortiva è una malattia febbrile della durata di 2-3 giorni, che non da segni di attacco al sistema nervoso centrale. La seconda forma, asettica, guarisce completamente e rapidamente nel giro di pochi giorni. L'ultima forma invece è la più grave. La poliomielite paralitica è a volte preceduta da un periodo febbrile che recede nel giro di alcuni giorni e ricompare dopo 5-10 giorni con irritazione meningea e paralisi flaccida asimmetrica accompe da dolori e spasmi muscolari. In pochi giorni la paralisi </text:span><text:soft-page-break/><text:span text:style-name="T21">raggiunge la massima estensione. Le conseguenze variano a seconda dell'età.</text:span></text:p>
      <text:p text:style-name="P29">Epatite B</text:p>
      <text:p text:style-name="P30">Morbillo</text:p>
      <text:p text:style-name="P28"><text:span text:style-name="T23">È una malattia acuta febbrile, molto contagiosa, tipica dell'infanzia che si manifesta tipicamente con un esantema generalizzato. L'agente eziologico è un virus a RNA del genere morbillivirus della famiglia dei paramixovirus, con peplos, fragile, facilmente inattivabile, con emoagglutinina di superficie. La malattia è molto diffusa tra i bambini del terzo mondo che sono più fragili e contagiabili, e quando si sviluppa è solitamente più grave. In ogni caso, nonostante la contrazione del numero dei casi, resta una malattia non eradicata nemmeno nei paesi industrializzati. La sorgente di infezione è l'uomo, sia malato che portatore precoce, e la contagiosità è massima da 4 giorni prima a 4 giorni dopo la comparsa del rush. La malattia si trasmette per via aerea diretta o semidiretta e contagia le cellule della faringe, del naso e dei linfonodi regionali. Dopo un periodo di incubazione di 10-14 giorni si sviluppa una viremia primaria della durata di 2-3 giorni e una viremia secondaria dopo 5-7 giorni in cui </text:span><text:span text:style-name="T23">compare l'esantema. Nella fase prodromica si può presentare febbre, tosse, raffreddore, congiuntivite, e le tipiche macchie di Koplik in bocca, rosse con centro più chiaro. In seguito avviene una disseminazione linfatica ed ematica e si presentano linfoadenopatia cervicale, splenomegalia, appendicopatia e linfopatia per moltiplicazione del virus nelle cellule linfomonocitarie con compromissione dei fenomeni legati all'immunità cellulo-mediata. Questa condizione costringe all'isolamento del paziente a casa per proteggerlo. Gradualmente i sintomi prodromici si accentuano e si manifesta il tipico esantema maculo papulare al volto al tronco e alle estremità. L'esantema compare per l'interazione tra le cellule endoteliali infettate e i linfociti T e sono quindi l'espressione dell'instaurarsi della reazione immunitaria. Non si sviluppa in persone immunodepresse o con disfunzioni del sistema immunitario e di conseguenza la malattia progredisce arrivando ad avere esiti anche fatali. In seguito l'esantema compare lentamente. Il virus viene eliminato nella fase prodromica molto precocemente, quando ancora non sono comparsi sintomi, attraverso le secrezioni del tratto respiratorio, le secrezioni oculari e l'urina, aumentando il rischio di epidemie. Le complicazioni più serie sono a carico dei polmoni (nei bambini di età inferiore ai 5 anni) e dell'encefalo (al di sopra dei 10 anni di età). Per quanto riguarda le complicazioni encefaliche si possono avere encefalite post infettiva e panencefalite sclerosante subacuta. La prima è </text:span><text:soft-page-break/><text:span text:style-name="T23">estremamente grave e si manifesta per infiammazione perivascolare del sistema nervoso centrale con aree di demielinizzazione. Può comportare sequele mentali e </text:span><text:span text:style-name="T23">fisiche, risultando mortale nel 10% dei casi. Compare 5-7 giorni dopo l'esantema e la frequenza di comparsa è bassa. La panencefalite sclerosante subacuta è invece una malattia neurologica degenerativa causata da un virus difettoso che con lenta replicazione permane negli ospiti e si sviluppa dopo anni dalla comparsa del morbillo. L'infiammazione coinvolge sia la sostanza bianca che quella grigia, con infiltrazione perivascolare di linfociti e plasmacellule, demielinizzazione e degenerazione neuronale. Non è indicata alcuna terapia per il morbillo non complicato e anche le gammaglobuline risultano inefficaci una volta comparsi i primi sintomi. Il paziente deve essere tenuto sotto stretta sorveglianza per evitare o diagnosticare tempestivamente la comparsa di infezioni batteriche che richiedono un'appropriata terapia a base di antibiotici.</text:span></text:p>
      <text:p text:style-name="P28"><text:span text:style-name="T23">Gli anticorpi materni vengono trasmessi durante la gravidanza e sono molto duraturi. Per questo motivo i bambini vengono vaccinati dopo il tredicesimo mese, per evitare il rischio che gli anticorpi materni vadano ad invalidare il vaccino. Nei paesi </text:span><text:span text:style-name="T23">industrializzati il vaccino ha di molto ridotto la diffusione del virus riducendo il numero dei casi. Il virus circola molto meno e tende a colpire in <text:s/>età più avanzata, quando le conseguenze possono essere molto più gravi. Nei paesi in via di sviluppo la morbosità e la mortalità sono più alte, a causa delle condizioni igieniche molto più scadenti. È ancora presente in tutta Europa e in Italia si registrano circa 1000 casi all'anno. La strategia vaccinale nel caso del morbillo è quella dell'eradicazione. </text:span></text:p>
      <text:p text:style-name="P30">Rosolia </text:p>
      <text:p text:style-name="P43"/>
      <text:p text:style-name="P42"><text:bookmark text:name="Profilo_clinico"/>Il calendario vaccinale</text:p>
      <text:p text:style-name="P9">Il calendario delle vaccinazioni (tab. 1) indica l'ordine cronologico con cui le vaccinazioni devono essere eseguite e costituisce una guida per operatori sanitari, pediatri, medici di medicina generale ma anche per i genitori. Seguire il calendario vaccinale rende possibile mettere in pratica le strategie vaccinali. Il calendario vaccinale non è uno strumento statico, ma al contrario viene costantemente aggiornato in base alle nuove conoscenze scientifiche, alla situazione epidemiologica delle varie malattie,alle esigenze organizzative e alle nuove preparazioni vaccinali messe a disposizione dall’industria. Le vaccinazioni pediatriche</text:p>
      <text:p text:style-name="P9"><text:soft-page-break/></text:p>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able:table table:name="Tabella1" table:style-name="Tabella1">
        <table:table-column table:style-name="Tabella1.A"/>
        <table:table-column table:style-name="Tabella1.B"/>
        <table:table-column table:style-name="Tabella1.C"/>
        <table:table-column table:style-name="Tabella1.D"/>
        <table:table-column table:style-name="Tabella1.E"/>
        <table:table-column table:style-name="Tabella1.F"/>
        <table:table-column table:style-name="Tabella1.G"/>
        <table:table-column table:style-name="Tabella1.H"/>
        <table:table-column table:style-name="Tabella1.I"/>
        <table:table-column table:style-name="Tabella1.J"/>
        <table:table-column table:style-name="Tabella1.K"/>
        <table:table-column table:style-name="Tabella1.L"/>
        <table:table-header-rows>
          <table:table-row>
            <table:table-cell table:style-name="Tabella1.A1" office:value-type="string">
              <text:p text:style-name="P4"><text:bookmark text:name="th127560080000"/>Vaccino<text:bookmark text:name="th127560080001"/></text:p>
            </table:table-cell>
            <table:table-cell table:style-name="Tabella1.A1" office:value-type="string">
              <text:p text:style-name="P5">Nascita<text:bookmark text:name="th127560080002"/></text:p>
            </table:table-cell>
            <table:table-cell table:style-name="Tabella1.A1" office:value-type="string">
              <text:p text:style-name="P5">3° mese<text:bookmark text:name="th127560080003"/></text:p>
            </table:table-cell>
            <table:table-cell table:style-name="Tabella1.A1" office:value-type="string">
              <text:p text:style-name="P5">5° mese<text:bookmark text:name="th127560080004"/></text:p>
            </table:table-cell>
            <table:table-cell table:style-name="Tabella1.A1" office:value-type="string">
              <text:p text:style-name="P5">6° mese<text:bookmark text:name="th127560080005"/></text:p>
            </table:table-cell>
            <table:table-cell table:style-name="Tabella1.A1" office:value-type="string">
              <text:p text:style-name="P5">11° mese<text:bookmark text:name="th127560080006"/></text:p>
            </table:table-cell>
            <table:table-cell table:style-name="Tabella1.A1" office:value-type="string">
              <text:p text:style-name="P5">13° mese<text:bookmark text:name="th127560080007"/></text:p>
            </table:table-cell>
            <table:table-cell table:style-name="Tabella1.A1" office:value-type="string">
              <text:p text:style-name="P5">15° mese<text:bookmark text:name="th127560080008"/></text:p>
            </table:table-cell>
            <table:table-cell table:style-name="Tabella1.A1" office:value-type="string">
              <text:p text:style-name="P5">5-6 anni<text:bookmark text:name="th127560080009"/></text:p>
            </table:table-cell>
            <table:table-cell table:style-name="Tabella1.A1" office:value-type="string">
              <text:p text:style-name="P5">11-18 anni<text:bookmark text:name="th127560080010"/></text:p>
            </table:table-cell>
            <table:table-cell table:style-name="Tabella1.A1" office:value-type="string">
              <text:p text:style-name="P5">&gt; 65 anni<text:bookmark text:name="th127560080011"/></text:p>
            </table:table-cell>
            <table:table-cell table:style-name="Tabella1.A1" office:value-type="string">
              <text:p text:style-name="P5">Ogni 10 anni</text:p>
            </table:table-cell>
          </table:table-row>
        </table:table-header-rows>
        <table:table-row>
          <table:table-cell table:style-name="Tabella1.A1" office:value-type="string">
            <text:p text:style-name="P3"><text:span text:style-name="Strong_20_Emphasis"><text:span text:style-name="T36">Difterite-Tetano-Pertosse</text:span></text:span></text:p>
          </table:table-cell>
          <table:table-cell table:style-name="Tabella1.A1" office:value-type="string">
            <text:p text:style-name="P2"> </text:p>
          </table:table-cell>
          <table:table-cell table:style-name="Tabella1.A1" office:value-type="string">
            <text:p text:style-name="P2">DTPa</text:p>
          </table:table-cell>
          <table:table-cell table:style-name="Tabella1.A1" table:number-columns-spanned="2" office:value-type="string">
            <text:p text:style-name="P2">DTPa</text:p>
          </table:table-cell>
          <table:covered-table-cell/>
          <table:table-cell table:style-name="Tabella1.A1" table:number-columns-spanned="2" office:value-type="string">
            <text:p text:style-name="P2">DTPa</text:p>
          </table:table-cell>
          <table:covered-table-cell/>
          <table:table-cell table:style-name="Tabella1.A1" office:value-type="string">
            <text:p text:style-name="P2"> </text:p>
          </table:table-cell>
          <table:table-cell table:style-name="Tabella1.A1" office:value-type="string">
            <text:p text:style-name="P2">DTPa<text:span text:style-name="T39">1</text:span></text:p>
          </table:table-cell>
          <table:table-cell table:style-name="Tabella1.A1" office:value-type="string">
            <text:p text:style-name="P2">dTpa</text:p>
          </table:table-cell>
          <table:table-cell table:style-name="Tabella1.A1" office:value-type="string">
            <text:p text:style-name="P2"> </text:p>
          </table:table-cell>
          <table:table-cell table:style-name="Tabella1.A1" office:value-type="string">
            <text:p text:style-name="P2">dT<text:span text:style-name="T39">2</text:span></text:p>
          </table:table-cell>
        </table:table-row>
        <table:table-row>
          <table:table-cell table:style-name="Tabella1.A1" office:value-type="string">
            <text:p text:style-name="P1"><text:span text:style-name="Strong_20_Emphasis"><text:span text:style-name="T36">Poliomielite</text:span></text:span></text:p>
          </table:table-cell>
          <table:table-cell table:style-name="Tabella1.A1" office:value-type="string">
            <text:p text:style-name="P2"> </text:p>
          </table:table-cell>
          <table:table-cell table:style-name="Tabella1.A1" office:value-type="string">
            <text:p text:style-name="P2">IPV</text:p>
          </table:table-cell>
          <table:table-cell table:style-name="Tabella1.A1" table:number-columns-spanned="2" office:value-type="string">
            <text:p text:style-name="P2">IPV</text:p>
          </table:table-cell>
          <table:covered-table-cell/>
          <table:table-cell table:style-name="Tabella1.A1" table:number-columns-spanned="2" office:value-type="string">
            <text:p text:style-name="P2">IPV</text:p>
          </table:table-cell>
          <table:covered-table-cell/>
          <table:table-cell table:style-name="Tabella1.A1" office:value-type="string">
            <text:p text:style-name="P2"> </text:p>
          </table:table-cell>
          <table:table-cell table:style-name="Tabella1.A1" office:value-type="string">
            <text:p text:style-name="P2">IPV</text:p>
          </table:table-cell>
          <table:table-cell table:style-name="Tabella1.A1" office:value-type="string">
            <text:p text:style-name="P2"> </text:p>
          </table:table-cell>
          <table:table-cell table:style-name="Tabella1.A1" office:value-type="string">
            <text:p text:style-name="P2"> </text:p>
          </table:table-cell>
          <table:table-cell table:style-name="Tabella1.A1" office:value-type="string">
            <text:p text:style-name="P2"> </text:p>
          </table:table-cell>
        </table:table-row>
        <table:table-row>
          <table:table-cell table:style-name="Tabella1.A1" office:value-type="string">
            <text:p text:style-name="P1"><text:span text:style-name="Strong_20_Emphasis"><text:span text:style-name="T36">Epatite B</text:span></text:span></text:p>
          </table:table-cell>
          <table:table-cell table:style-name="Tabella1.A1" office:value-type="string">
            <text:p text:style-name="P2">HBV<text:span text:style-name="T39">3</text:span></text:p>
          </table:table-cell>
          <table:table-cell table:style-name="Tabella1.A1" office:value-type="string">
            <text:p text:style-name="P2">HBV</text:p>
          </table:table-cell>
          <table:table-cell table:style-name="Tabella1.A1" table:number-columns-spanned="2" office:value-type="string">
            <text:p text:style-name="P2">HBV</text:p>
          </table:table-cell>
          <table:covered-table-cell/>
          <table:table-cell table:style-name="Tabella1.A1" table:number-columns-spanned="2" office:value-type="string">
            <text:p text:style-name="P2">HBV</text:p>
          </table:table-cell>
          <table:covered-table-cell/>
          <table:table-cell table:style-name="Tabella1.A1" office:value-type="string">
            <text:p text:style-name="P2"> </text:p>
          </table:table-cell>
          <table:table-cell table:style-name="Tabella1.A1" office:value-type="string">
            <text:p text:style-name="P2"> </text:p>
          </table:table-cell>
          <table:table-cell table:style-name="Tabella1.A1" office:value-type="string">
            <text:p text:style-name="P2"> </text:p>
          </table:table-cell>
          <table:table-cell table:style-name="Tabella1.A1" office:value-type="string">
            <text:p text:style-name="P2"> </text:p>
          </table:table-cell>
          <table:table-cell table:style-name="Tabella1.A1" office:value-type="string">
            <text:p text:style-name="P2"> </text:p>
          </table:table-cell>
        </table:table-row>
        <table:table-row>
          <table:table-cell table:style-name="Tabella1.A1" office:value-type="string">
            <text:p text:style-name="P3"><text:span text:style-name="Strong_20_Emphasis"><text:span text:style-name="T36">Haemophilus<text:line-break/>Influenzae b</text:span></text:span></text:p>
          </table:table-cell>
          <table:table-cell table:style-name="Tabella1.A1" office:value-type="string">
            <text:p text:style-name="P2"> </text:p>
          </table:table-cell>
          <table:table-cell table:style-name="Tabella1.A1" office:value-type="string">
            <text:p text:style-name="P2">Hib</text:p>
          </table:table-cell>
          <table:table-cell table:style-name="Tabella1.A1" table:number-columns-spanned="2" office:value-type="string">
            <text:p text:style-name="P2">Hib</text:p>
          </table:table-cell>
          <table:covered-table-cell/>
          <table:table-cell table:style-name="Tabella1.A1" table:number-columns-spanned="2" office:value-type="string">
            <text:p text:style-name="P2">Hib</text:p>
          </table:table-cell>
          <table:covered-table-cell/>
          <table:table-cell table:style-name="Tabella1.A1" office:value-type="string">
            <text:p text:style-name="P2"> </text:p>
          </table:table-cell>
          <table:table-cell table:style-name="Tabella1.A1" office:value-type="string">
            <text:p text:style-name="P2"> </text:p>
          </table:table-cell>
          <table:table-cell table:style-name="Tabella1.A1" office:value-type="string">
            <text:p text:style-name="P2"> </text:p>
          </table:table-cell>
          <table:table-cell table:style-name="Tabella1.A1" office:value-type="string">
            <text:p text:style-name="P2"> </text:p>
          </table:table-cell>
          <table:table-cell table:style-name="Tabella1.A1" office:value-type="string">
            <text:p text:style-name="P2"> </text:p>
          </table:table-cell>
        </table:table-row>
        <table:table-row>
          <table:table-cell table:style-name="Tabella1.A1" office:value-type="string">
            <text:p text:style-name="P3"><text:span text:style-name="Strong_20_Emphasis"><text:span text:style-name="T36">Morbillo-Parotite-Rosolia</text:span></text:span></text:p>
          </table:table-cell>
          <table:table-cell table:style-name="Tabella1.A1" office:value-type="string">
            <text:p text:style-name="P2"> </text:p>
          </table:table-cell>
          <table:table-cell table:style-name="Tabella1.A1" office:value-type="string">
            <text:p text:style-name="P2"> </text:p>
          </table:table-cell>
          <table:table-cell table:style-name="Tabella1.A1" office:value-type="string">
            <text:p text:style-name="P2"> </text:p>
          </table:table-cell>
          <table:table-cell table:style-name="Tabella1.A1" office:value-type="string">
            <text:p text:style-name="P2"> </text:p>
          </table:table-cell>
          <table:table-cell table:style-name="Tabella1.A1" office:value-type="string">
            <text:p text:style-name="P2"> </text:p>
          </table:table-cell>
          <table:table-cell table:style-name="Tabella1.A1" table:number-columns-spanned="2" office:value-type="string">
            <text:p text:style-name="P2">MPR</text:p>
          </table:table-cell>
          <table:covered-table-cell/>
          <table:table-cell table:style-name="Tabella1.A1" office:value-type="string">
            <text:p text:style-name="P2">MPR</text:p>
          </table:table-cell>
          <table:table-cell table:style-name="Tabella1.A1" office:value-type="string">
            <text:p text:style-name="P2">MPR<text:span text:style-name="T39">4</text:span></text:p>
          </table:table-cell>
          <table:table-cell table:style-name="Tabella1.A1" office:value-type="string">
            <text:p text:style-name="P2"> </text:p>
          </table:table-cell>
          <table:table-cell table:style-name="Tabella1.A1" office:value-type="string">
            <text:p text:style-name="P2"> </text:p>
          </table:table-cell>
        </table:table-row>
        <table:table-row>
          <table:table-cell table:style-name="Tabella1.A1" office:value-type="string">
            <text:p text:style-name="P1"><text:span text:style-name="Strong_20_Emphasis"><text:span text:style-name="T36">Pneumococco</text:span></text:span></text:p>
          </table:table-cell>
          <table:table-cell table:style-name="Tabella1.A1" office:value-type="string">
            <text:p text:style-name="P2"> </text:p>
          </table:table-cell>
          <table:table-cell table:style-name="Tabella1.A1" office:value-type="string">
            <text:p text:style-name="P2">PCV</text:p>
          </table:table-cell>
          <table:table-cell table:style-name="Tabella1.A1" table:number-columns-spanned="2" office:value-type="string">
            <text:p text:style-name="P2">PCV</text:p>
          </table:table-cell>
          <table:covered-table-cell/>
          <table:table-cell table:style-name="Tabella1.A1" table:number-columns-spanned="2" office:value-type="string">
            <text:p text:style-name="P2">PCV</text:p>
          </table:table-cell>
          <table:covered-table-cell/>
          <table:table-cell table:style-name="Tabella1.A1" office:value-type="string">
            <text:p text:style-name="P2"> </text:p>
          </table:table-cell>
          <table:table-cell table:style-name="Tabella1.A1" office:value-type="string">
            <text:p text:style-name="P2"> </text:p>
          </table:table-cell>
          <table:table-cell table:style-name="Tabella1.A1" office:value-type="string">
            <text:p text:style-name="P2"> </text:p>
          </table:table-cell>
          <table:table-cell table:style-name="Tabella1.A1" office:value-type="string">
            <text:p text:style-name="P2"> </text:p>
          </table:table-cell>
          <table:table-cell table:style-name="Tabella1.A1" office:value-type="string">
            <text:p text:style-name="P2"> </text:p>
          </table:table-cell>
        </table:table-row>
        <table:table-row>
          <table:table-cell table:style-name="Tabella1.A1" office:value-type="string">
            <text:p text:style-name="P1"><text:span text:style-name="Strong_20_Emphasis"><text:span text:style-name="T36">Meningococco C</text:span></text:span></text:p>
          </table:table-cell>
          <table:table-cell table:style-name="Tabella1.A1" office:value-type="string">
            <text:p text:style-name="P2"> </text:p>
          </table:table-cell>
          <table:table-cell table:style-name="Tabella1.A1" office:value-type="string">
            <text:p text:style-name="P2"> </text:p>
          </table:table-cell>
          <table:table-cell table:style-name="Tabella1.A1" office:value-type="string">
            <text:p text:style-name="P2"> </text:p>
          </table:table-cell>
          <table:table-cell table:style-name="Tabella1.A1" office:value-type="string">
            <text:p text:style-name="P2"> </text:p>
          </table:table-cell>
          <table:table-cell table:style-name="Tabella1.A1" office:value-type="string">
            <text:p text:style-name="P2"> </text:p>
          </table:table-cell>
          <table:table-cell table:style-name="Tabella1.A1" table:number-columns-spanned="2" office:value-type="string">
            <text:p text:style-name="P2">Men C<text:span text:style-name="T39">5</text:span></text:p>
          </table:table-cell>
          <table:covered-table-cell/>
          <table:table-cell table:style-name="Tabella1.A1" office:value-type="string">
            <text:p text:style-name="P2"> </text:p>
          </table:table-cell>
          <table:table-cell table:style-name="Tabella1.A1" office:value-type="string">
            <text:p text:style-name="P2">Men C<text:span text:style-name="T39">5</text:span></text:p>
          </table:table-cell>
          <table:table-cell table:style-name="Tabella1.A1" office:value-type="string">
            <text:p text:style-name="P2"> </text:p>
          </table:table-cell>
          <table:table-cell table:style-name="Tabella1.A1" office:value-type="string">
            <text:p text:style-name="P2"> </text:p>
          </table:table-cell>
        </table:table-row>
        <table:table-row>
          <table:table-cell table:style-name="Tabella1.A1" office:value-type="string">
            <text:p text:style-name="P3"><text:span text:style-name="Strong_20_Emphasis"><text:span text:style-name="T36">Infezione papillomavirus umano</text:span></text:span></text:p>
          </table:table-cell>
          <table:table-cell table:style-name="Tabella1.A1" office:value-type="string">
            <text:p text:style-name="P2"> </text:p>
          </table:table-cell>
          <table:table-cell table:style-name="Tabella1.A1" office:value-type="string">
            <text:p text:style-name="P2"> </text:p>
          </table:table-cell>
          <table:table-cell table:style-name="Tabella1.A1" office:value-type="string">
            <text:p text:style-name="P2"> </text:p>
          </table:table-cell>
          <table:table-cell table:style-name="Tabella1.A1" office:value-type="string">
            <text:p text:style-name="P2"> </text:p>
          </table:table-cell>
          <table:table-cell table:style-name="Tabella1.A1" office:value-type="string">
            <text:p text:style-name="P2"> </text:p>
          </table:table-cell>
          <table:table-cell table:style-name="Tabella1.A1" office:value-type="string">
            <text:p text:style-name="P2"> </text:p>
          </table:table-cell>
          <table:table-cell table:style-name="Tabella1.A1" office:value-type="string">
            <text:p text:style-name="P2"> </text:p>
          </table:table-cell>
          <table:table-cell table:style-name="Tabella1.A1" office:value-type="string">
            <text:p text:style-name="P2"> </text:p>
          </table:table-cell>
          <table:table-cell table:style-name="Tabella1.A1" office:value-type="string">
            <text:p text:style-name="P2">HPV<text:span text:style-name="T39">6</text:span> (2 o 3 dosi)</text:p>
          </table:table-cell>
          <table:table-cell table:style-name="Tabella1.A1" office:value-type="string">
            <text:p text:style-name="P2"> </text:p>
          </table:table-cell>
          <table:table-cell table:style-name="Tabella1.A1" office:value-type="string">
            <text:p text:style-name="P2"> </text:p>
          </table:table-cell>
        </table:table-row>
        <table:table-row>
          <table:table-cell table:style-name="Tabella1.A1" office:value-type="string">
            <text:p text:style-name="P3"><text:span text:style-name="Strong_20_Emphasis"><text:span text:style-name="T36">Influenza</text:span></text:span></text:p>
          </table:table-cell>
          <table:table-cell table:style-name="Tabella1.A1" office:value-type="string">
            <text:p text:style-name="P2"> </text:p>
          </table:table-cell>
          <table:table-cell table:style-name="Tabella1.A1" office:value-type="string">
            <text:p text:style-name="P2"> </text:p>
          </table:table-cell>
          <table:table-cell table:style-name="Tabella1.A1" office:value-type="string">
            <text:p text:style-name="P2"> </text:p>
          </table:table-cell>
          <table:table-cell table:style-name="Tabella1.A1" office:value-type="string">
            <text:p text:style-name="P2"> </text:p>
          </table:table-cell>
          <table:table-cell table:style-name="Tabella1.A1" office:value-type="string">
            <text:p text:style-name="P2"> </text:p>
          </table:table-cell>
          <table:table-cell table:style-name="Tabella1.A1" office:value-type="string">
            <text:p text:style-name="P2"> </text:p>
          </table:table-cell>
          <table:table-cell table:style-name="Tabella1.A1" office:value-type="string">
            <text:p text:style-name="P2"> </text:p>
          </table:table-cell>
          <table:table-cell table:style-name="Tabella1.A1" office:value-type="string">
            <text:p text:style-name="P2"> </text:p>
          </table:table-cell>
          <table:table-cell table:style-name="Tabella1.A1" office:value-type="string">
            <text:p text:style-name="P2"> </text:p>
          </table:table-cell>
          <table:table-cell table:style-name="Tabella1.A1" office:value-type="string">
            <text:p text:style-name="P2">Influenz<text:soft-page-break/>a</text:p>
          </table:table-cell>
          <table:table-cell table:style-name="Tabella1.A1" office:value-type="string">
            <text:p text:style-name="P2"> </text:p>
          </table:table-cell>
        </table:table-row>
        <table:table-row>
          <table:table-cell table:style-name="Tabella1.A1" office:value-type="string">
            <text:p text:style-name="P3"><text:span text:style-name="Strong_20_Emphasis"><text:span text:style-name="T36">Varicella</text:span></text:span></text:p>
          </table:table-cell>
          <table:table-cell table:style-name="Tabella1.A1" office:value-type="string">
            <text:p text:style-name="P2"> </text:p>
          </table:table-cell>
          <table:table-cell table:style-name="Tabella1.A1" office:value-type="string">
            <text:p text:style-name="P2"> </text:p>
          </table:table-cell>
          <table:table-cell table:style-name="Tabella1.A1" office:value-type="string">
            <text:p text:style-name="P2"> </text:p>
          </table:table-cell>
          <table:table-cell table:style-name="Tabella1.A1" office:value-type="string">
            <text:p text:style-name="P2"> </text:p>
          </table:table-cell>
          <table:table-cell table:style-name="Tabella1.A1" office:value-type="string">
            <text:p text:style-name="P2"> </text:p>
          </table:table-cell>
          <table:table-cell table:style-name="Tabella1.A1" office:value-type="string">
            <text:p text:style-name="P2"> </text:p>
          </table:table-cell>
          <table:table-cell table:style-name="Tabella1.A1" office:value-type="string">
            <text:p text:style-name="P2"> </text:p>
          </table:table-cell>
          <table:table-cell table:style-name="Tabella1.A1" office:value-type="string">
            <text:p text:style-name="P2"> </text:p>
          </table:table-cell>
          <table:table-cell table:style-name="Tabella1.A1" office:value-type="string">
            <text:p text:style-name="P2">Var<text:span text:style-name="T39">7</text:span> (2 dosi)</text:p>
          </table:table-cell>
          <table:table-cell table:style-name="Tabella1.A1" office:value-type="string">
            <text:p text:style-name="P2"> </text:p>
          </table:table-cell>
          <table:table-cell table:style-name="Tabella1.A1" office:value-type="string">
            <text:p text:style-name="P2"> </text:p>
          </table:table-cell>
        </table:table-row>
      </table:table>
      <text:p text:style-name="P6">Tab. 1: Calendario vaccinale</text:p>
      <text:p text:style-name="P1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Mangal2" svg:font-family="Mangal"/>
    <style:font-face style:name="OpenSymbol" svg:font-family="OpenSymbol"/>
    <style:font-face style:name="sans-serif" svg:font-family="sans-serif"/>
    <style:font-face style:name="serif" svg:font-family="serif"/>
    <style:font-face style:name="Giovanni-Book" svg:font-family="Giovanni-Book" style:font-family-generic="roman"/>
    <style:font-face style:name="Times New Roman1" svg:font-family="'Times New Roman', 'Times New Roman'" style:font-family-generic="roman"/>
    <style:font-face style:name="Calibri" svg:font-family="Calibri, Calibri" style:font-family-generic="swiss"/>
    <style:font-face style:name="Frutiger-Black" svg:font-family="Frutiger-Black" style:font-family-generic="swiss"/>
    <style:font-face style:name="Frutiger-Light" svg:font-family="Frutiger-Light" style:font-family-generic="swiss"/>
    <style:font-face style:name="Mangal" svg:font-family="Mangal" style:font-pitch="variable"/>
    <style:font-face style:name="Times New Roman" svg:font-family="'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Mangal1"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it" fo:country="IT"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it" fo:country="IT" style:letter-kerning="true" style:font-name-asian="SimSun" style:font-size-asian="12pt" style:language-asian="zh" style:country-asian="CN" style:font-name-complex="Mang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Mangal1"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2"/>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2" style:font-size-complex="12pt" style:font-style-complex="italic"/>
    </style:style>
    <style:style style:name="Index" style:family="paragraph" style:parent-style-name="Standard" style:class="index">
      <style:paragraph-properties text:number-lines="false" text:line-number="0"/>
      <style:text-properties style:font-name-complex="Mangal2"/>
    </style:style>
    <style:style style:name="Default" style:family="paragraph" style:parent-style-name="Standard">
      <style:paragraph-properties fo:text-align="start" style:justify-single-word="false" style:text-autospace="none"/>
      <style:text-properties fo:color="#000000" style:font-name="Calibri" fo:font-size="12pt" style:font-name-asian="Calibri" style:font-size-asian="12pt" style:font-name-complex="Calibri" style:font-size-complex="12pt"/>
    </style:style>
    <style:style style:name="Heading_20_3" style:display-name="Heading 3" style:family="paragraph" style:parent-style-name="Heading" style:next-style-name="Text_20_body" style:default-outline-level="3" style:list-style-name="" style:class="text">
      <style:text-properties style:font-name="Times New Roman" fo:font-size="14pt" fo:font-weight="bold" style:font-name-asian="SimSun" style:font-size-asian="14pt" style:font-weight-asian="bold" style:font-name-complex="Mangal1" style:font-size-complex="14pt" style:font-weight-complex="bold"/>
    </style:style>
    <style:style style:name="Oggetto_20_con_20_punta_20_di_20_freccia" style:display-name="Oggetto con punta di freccia" style:family="paragraph" style:parent-style-name="Standard"/>
    <style:style style:name="Oggetto_20_con_20_ombra" style:display-name="Oggetto con ombra" style:family="paragraph" style:parent-style-name="Standard"/>
    <style:style style:name="Oggetto_20_senza_20_riempimento" style:display-name="Oggetto senza riempimento" style:family="paragraph" style:parent-style-name="Standard"/>
    <style:style style:name="Text" style:family="paragraph" style:parent-style-name="Caption" style:class="extra"/>
    <style:style style:name="Corpo_20_testo_20_giustificato" style:display-name="Corpo testo giustificato" style:family="paragraph" style:parent-style-name="Standard"/>
    <style:style style:name="Text_20_body_20_indent" style:display-name="Text body indent" style:family="paragraph" style:parent-style-name="Text_20_body" style:class="text">
      <style:paragraph-properties fo:margin="100%" fo:margin-left="0.499cm" fo:margin-right="0cm" fo:margin-top="0cm" fo:margin-bottom="0cm" fo:text-indent="0cm" style:auto-text-indent="false"/>
    </style:style>
    <style:style style:name="Title" style:family="paragraph" style:parent-style-name="Heading" style:next-style-name="Subtitle" style:class="chapter">
      <style:paragraph-properties fo:text-align="center" style:justify-single-word="false"/>
      <style:text-properties fo:font-size="18pt" fo:font-weight="bold" style:font-size-asian="18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Titolo1" style:family="paragraph" style:parent-style-name="Standard">
      <style:paragraph-properties fo:text-align="center" style:justify-single-word="false"/>
    </style:style>
    <style:style style:name="Titolo2" style:family="paragraph" style:parent-style-name="Standard">
      <style:paragraph-properties fo:margin="100%" fo:margin-left="0cm" fo:margin-right="0.199cm" fo:margin-top="0.101cm" fo:margin-bottom="0.101cm" fo:text-align="center" style:justify-single-word="false" fo:text-indent="0cm" style:auto-text-indent="false"/>
    </style:style>
    <style:style style:name="Intestazione1" style:family="paragraph" style:parent-style-name="Standard">
      <style:paragraph-properties fo:margin-top="0.42cm" fo:margin-bottom="0.21cm"/>
    </style:style>
    <style:style style:name="Intestazione2" style:family="paragraph" style:parent-style-name="Standard">
      <style:paragraph-properties fo:margin-top="0.42cm" fo:margin-bottom="0.21cm"/>
    </style:style>
    <style:style style:name="Linea_20_di_20_quotatura" style:display-name="Linea di quotatura" style:family="paragraph" style:parent-style-name="Standard"/>
    <style:style style:name="Predefinito_7e_LT_7e_Gliederung_20_1" style:display-name="Predefinito~LT~Gliederung 1" style:family="paragraph">
      <style:paragraph-properties fo:margin="100%" fo:margin-left="0cm" fo:margin-right="0cm" fo:margin-top="0.282cm" fo:margin-bottom="0cm" fo:line-height="100%" fo:text-align="start" style:justify-single-word="false" fo:text-indent="0cm" style:auto-text-indent="false" style:text-autospace="none" style:writing-mode="lr-tb">
        <style:tab-stops>
          <style:tab-stop style:position="1.588cm"/>
          <style:tab-stop style:position="4.128cm"/>
          <style:tab-stop style:position="6.668cm"/>
          <style:tab-stop style:position="9.208cm"/>
          <style:tab-stop style:position="11.748cm"/>
          <style:tab-stop style:position="14.288cm"/>
          <style:tab-stop style:position="16.828cm"/>
          <style:tab-stop style:position="19.368cm"/>
          <style:tab-stop style:position="21.908cm"/>
          <style:tab-stop style:position="24.448cm"/>
          <style:tab-stop style:position="26.988cm"/>
        </style:tab-stops>
      </style:paragraph-properties>
      <style:text-properties fo:color="#000000" style:text-outline="false" style:text-line-through-style="none" style:font-name="Mangal" fo:font-size="32pt" fo:font-style="normal" fo:text-shadow="none" style:text-underline-style="none" fo:font-weight="normal" style:font-name-asian="Mangal" style:font-size-asian="32pt" style:font-style-asian="normal" style:font-weight-asian="normal" style:font-name-complex="Mangal" style:font-size-complex="32pt" style:font-style-complex="normal" style:font-weight-complex="normal" style:text-emphasize="none" style:text-overline-style="none" style:text-overline-color="font-color"/>
    </style:style>
    <style:style style:name="Predefinito_7e_LT_7e_Gliederung_20_2" style:display-name="Predefinito~LT~Gliederung 2" style:family="paragraph" style:parent-style-name="Predefinito_7e_LT_7e_Gliederung_20_1">
      <style:paragraph-properties fo:margin-top="0.245cm" fo:margin-bottom="0cm">
        <style:tab-stops>
          <style:tab-stop style:position="0.476cm"/>
          <style:tab-stop style:position="3.016cm"/>
          <style:tab-stop style:position="5.556cm"/>
          <style:tab-stop style:position="8.096cm"/>
          <style:tab-stop style:position="10.636cm"/>
          <style:tab-stop style:position="13.176cm"/>
          <style:tab-stop style:position="15.716cm"/>
          <style:tab-stop style:position="18.256cm"/>
          <style:tab-stop style:position="20.796cm"/>
          <style:tab-stop style:position="23.336cm"/>
          <style:tab-stop style:position="25.876cm"/>
        </style:tab-stops>
      </style:paragraph-properties>
      <style:text-properties fo:font-size="28pt" style:font-size-asian="28pt" style:font-size-complex="28pt"/>
    </style:style>
    <style:style style:name="Predefinito_7e_LT_7e_Gliederung_20_3" style:display-name="Predefinito~LT~Gliederung 3" style:family="paragraph" style:parent-style-name="Predefinito_7e_LT_7e_Gliederung_20_2">
      <style:paragraph-properties fo:margin-top="0.212cm" fo:margin-bottom="0cm">
        <style:tab-stops>
          <style:tab-stop style:position="1.905cm"/>
          <style:tab-stop style:position="4.445cm"/>
          <style:tab-stop style:position="6.985cm"/>
          <style:tab-stop style:position="9.525cm"/>
          <style:tab-stop style:position="12.065cm"/>
          <style:tab-stop style:position="14.605cm"/>
          <style:tab-stop style:position="17.145cm"/>
          <style:tab-stop style:position="19.685cm"/>
          <style:tab-stop style:position="22.225cm"/>
          <style:tab-stop style:position="24.765cm"/>
        </style:tab-stops>
      </style:paragraph-properties>
      <style:text-properties fo:font-size="24pt" style:font-size-asian="24pt" style:font-size-complex="24pt"/>
    </style:style>
    <style:style style:name="Predefinito_7e_LT_7e_Gliederung_20_4" style:display-name="Predefinito~LT~Gliederung 4" style:family="paragraph" style:parent-style-name="Predefinito_7e_LT_7e_Gliederung_20_3">
      <style:paragraph-properties fo:margin-top="0.176cm" fo:margin-bottom="0cm">
        <style:tab-stops>
          <style:tab-stop style:position="0.635cm"/>
          <style:tab-stop style:position="3.175cm"/>
          <style:tab-stop style:position="5.715cm"/>
          <style:tab-stop style:position="8.255cm"/>
          <style:tab-stop style:position="10.795cm"/>
          <style:tab-stop style:position="13.335cm"/>
          <style:tab-stop style:position="15.875cm"/>
          <style:tab-stop style:position="18.415cm"/>
          <style:tab-stop style:position="20.955cm"/>
          <style:tab-stop style:position="23.495cm"/>
        </style:tab-stops>
      </style:paragraph-properties>
      <style:text-properties fo:font-size="20pt" style:font-size-asian="20pt" style:font-size-complex="20pt"/>
    </style:style>
    <style:style style:name="Predefinito_7e_LT_7e_Gliederung_20_5" style:display-name="Predefinito~LT~Gliederung 5" style:family="paragraph" style:parent-style-name="Predefinito_7e_LT_7e_Gliederung_20_4">
      <style:paragraph-properties>
        <style:tab-stops>
          <style:tab-stop style:position="1.905cm"/>
          <style:tab-stop style:position="4.445cm"/>
          <style:tab-stop style:position="6.985cm"/>
          <style:tab-stop style:position="9.525cm"/>
          <style:tab-stop style:position="12.065cm"/>
          <style:tab-stop style:position="14.605cm"/>
          <style:tab-stop style:position="17.145cm"/>
          <style:tab-stop style:position="19.685cm"/>
          <style:tab-stop style:position="22.225cm"/>
        </style:tab-stops>
      </style:paragraph-properties>
    </style:style>
    <style:style style:name="Predefinito_7e_LT_7e_Gliederung_20_6" style:display-name="Predefinito~LT~Gliederung 6" style:family="paragraph" style:parent-style-name="Predefinito_7e_LT_7e_Gliederung_20_5"/>
    <style:style style:name="Predefinito_7e_LT_7e_Gliederung_20_7" style:display-name="Predefinito~LT~Gliederung 7" style:family="paragraph" style:parent-style-name="Predefinito_7e_LT_7e_Gliederung_20_6"/>
    <style:style style:name="Predefinito_7e_LT_7e_Gliederung_20_8" style:display-name="Predefinito~LT~Gliederung 8" style:family="paragraph" style:parent-style-name="Predefinito_7e_LT_7e_Gliederung_20_7"/>
    <style:style style:name="Predefinito_7e_LT_7e_Gliederung_20_9" style:display-name="Predefinito~LT~Gliederung 9" style:family="paragraph" style:parent-style-name="Predefinito_7e_LT_7e_Gliederung_20_8"/>
    <style:style style:name="Predefinito_7e_LT_7e_Titel" style:display-name="Predefinito~LT~Titel" style:family="paragraph">
      <style:paragraph-properties fo:margin="100%" fo:margin-left="0cm" fo:margin-right="0cm" fo:margin-top="0cm" fo:margin-bottom="0cm" fo:line-height="100%" fo:text-align="start" style:justify-single-word="false" fo:text-indent="0cm" style:auto-text-indent="false" style:text-autospace="none" style:writing-mode="lr-tb">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3366" style:text-outline="false" style:text-line-through-style="none" style:font-name="Mangal" fo:font-size="44pt" fo:font-style="normal" fo:text-shadow="none" style:text-underline-style="none" fo:font-weight="normal" style:font-name-asian="Mangal" style:font-size-asian="44pt" style:font-style-asian="normal" style:font-weight-asian="normal" style:font-name-complex="Mangal" style:font-size-complex="44pt" style:font-style-complex="normal" style:font-weight-complex="normal" style:text-emphasize="none" style:text-overline-style="none" style:text-overline-color="font-color"/>
    </style:style>
    <style:style style:name="Predefinito_7e_LT_7e_Untertitel" style:display-name="Predefinito~LT~Untertitel" style:family="paragraph">
      <style:paragraph-properties fo:margin="100%" fo:margin-left="0cm" fo:margin-right="0cm" fo:margin-top="0.282cm" fo:margin-bottom="0cm" fo:line-height="100%" fo:text-align="start" style:justify-single-word="false" fo:text-indent="0cm" style:auto-text-indent="false" style:text-autospace="none" style:writing-mode="lr-tb">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0000" style:text-outline="false" style:text-line-through-style="none" style:font-name="Mangal" fo:font-size="32pt" fo:font-style="normal" fo:text-shadow="none" style:text-underline-style="none" fo:font-weight="normal" style:font-name-asian="Mangal" style:font-size-asian="32pt" style:font-style-asian="normal" style:font-weight-asian="normal" style:font-name-complex="Mangal" style:font-size-complex="32pt" style:font-style-complex="normal" style:font-weight-complex="normal" style:text-emphasize="none" style:text-overline-style="none" style:text-overline-color="font-color"/>
    </style:style>
    <style:style style:name="Predefinito_7e_LT_7e_Notizen" style:display-name="Predefinito~LT~Notizen" style:family="paragraph">
      <style:paragraph-properties fo:margin="100%" fo:margin-left="0cm" fo:margin-right="0cm" fo:margin-top="0.159cm" fo:margin-bottom="0cm" fo:line-height="100%" fo:text-align="start" style:justify-single-word="false" fo:text-indent="0cm" style:auto-text-indent="false" style:text-autospace="none" style:writing-mode="lr-tb">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0000" style:text-outline="false" style:text-line-through-style="none" style:font-name="Mangal" fo:font-size="12pt" fo:font-style="normal" fo:text-shadow="none" style:text-underline-style="none" fo:font-weight="normal" style:font-name-asian="Mangal" style:font-size-asian="12pt" style:font-style-asian="normal" style:font-weight-asian="normal" style:font-name-complex="Mangal" style:font-size-complex="12pt" style:font-style-complex="normal" style:font-weight-complex="normal" style:text-emphasize="none" style:text-overline-style="none" style:text-overline-color="font-color"/>
    </style:style>
    <style:style style:name="Predefinito_7e_LT_7e_Hintergrundobjekte" style:display-name="Predefinito~LT~Hintergrundobjekte" style:family="paragraph">
      <style:paragraph-properties fo:margin="100%" fo:margin-left="0cm" fo:margin-right="0cm" fo:margin-top="0cm" fo:margin-bottom="0cm" fo:line-height="100%" fo:text-align="start" style:justify-single-word="false" fo:text-indent="0cm" style:auto-text-indent="false" style:text-autospace="none" style:writing-mode="lr-tb">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0000" style:text-line-through-style="none" style:font-name="Times New Roman" fo:font-size="24pt" fo:font-style="normal" fo:text-shadow="none" style:text-underline-style="none" fo:font-weight="normal" style:font-name-asian="Times New Roman" style:font-size-asian="24pt" style:font-style-asian="normal" style:font-weight-asian="normal" style:font-name-complex="Times New Roman" style:font-size-complex="24pt" style:font-style-complex="normal" style:font-weight-complex="normal"/>
    </style:style>
    <style:style style:name="Predefinito_7e_LT_7e_Hintergrund" style:display-name="Predefinito~LT~Hintergrund" style:family="paragraph">
      <style:paragraph-properties fo:text-align="center" style:justify-single-word="false" style:text-autospace="none"/>
    </style:style>
    <style:style style:name="default" style:family="paragraph">
      <style:paragraph-properties fo:margin="100%" fo:margin-left="0cm" fo:margin-right="0cm" fo:margin-top="0cm" fo:margin-bottom="0cm" style:line-height-at-least="0.353cm" fo:text-indent="0cm" style:auto-text-indent="false" style:text-autospace="none"/>
      <style:text-properties style:use-window-font-color="true" style:font-name="Mangal" fo:font-size="18pt" style:font-name-asian="Mangal" style:font-size-asian="18pt" style:font-name-complex="Mangal" style:font-size-complex="18pt"/>
    </style:style>
    <style:style style:name="blue1" style:family="paragraph" style:parent-style-name="default"/>
    <style:style style:name="blue2" style:family="paragraph" style:parent-style-name="default"/>
    <style:style style:name="blue3" style:family="paragraph" style:parent-style-name="default"/>
    <style:style style:name="bw1" style:family="paragraph" style:parent-style-name="default"/>
    <style:style style:name="bw2" style:family="paragraph" style:parent-style-name="default"/>
    <style:style style:name="bw3" style:family="paragraph" style:parent-style-name="default"/>
    <style:style style:name="orange1" style:family="paragraph" style:parent-style-name="default"/>
    <style:style style:name="orange2" style:family="paragraph" style:parent-style-name="default"/>
    <style:style style:name="orange3" style:family="paragraph" style:parent-style-name="default"/>
    <style:style style:name="turquise1" style:family="paragraph" style:parent-style-name="default"/>
    <style:style style:name="turquise2" style:family="paragraph" style:parent-style-name="default"/>
    <style:style style:name="turquise3" style:family="paragraph" style:parent-style-name="default"/>
    <style:style style:name="gray1" style:family="paragraph" style:parent-style-name="default"/>
    <style:style style:name="gray2" style:family="paragraph" style:parent-style-name="default"/>
    <style:style style:name="gray3" style:family="paragraph" style:parent-style-name="default"/>
    <style:style style:name="sun1" style:family="paragraph" style:parent-style-name="default"/>
    <style:style style:name="sun2" style:family="paragraph" style:parent-style-name="default"/>
    <style:style style:name="sun3" style:family="paragraph" style:parent-style-name="default"/>
    <style:style style:name="earth1" style:family="paragraph" style:parent-style-name="default"/>
    <style:style style:name="earth2" style:family="paragraph" style:parent-style-name="default"/>
    <style:style style:name="earth3" style:family="paragraph" style:parent-style-name="default"/>
    <style:style style:name="green1" style:family="paragraph" style:parent-style-name="default"/>
    <style:style style:name="green2" style:family="paragraph" style:parent-style-name="default"/>
    <style:style style:name="green3" style:family="paragraph" style:parent-style-name="default"/>
    <style:style style:name="seetang1" style:family="paragraph" style:parent-style-name="default"/>
    <style:style style:name="seetang2" style:family="paragraph" style:parent-style-name="default"/>
    <style:style style:name="seetang3" style:family="paragraph" style:parent-style-name="default"/>
    <style:style style:name="lightblue1" style:family="paragraph" style:parent-style-name="default"/>
    <style:style style:name="lightblue2" style:family="paragraph" style:parent-style-name="default"/>
    <style:style style:name="lightblue3" style:family="paragraph" style:parent-style-name="default"/>
    <style:style style:name="yellow1" style:family="paragraph" style:parent-style-name="default"/>
    <style:style style:name="yellow2" style:family="paragraph" style:parent-style-name="default"/>
    <style:style style:name="yellow3" style:family="paragraph" style:parent-style-name="default"/>
    <style:style style:name="WW-Titolo" style:family="paragraph">
      <style:paragraph-properties fo:margin="100%" fo:margin-left="0cm" fo:margin-right="0cm" fo:margin-top="0cm" fo:margin-bottom="0cm" fo:line-height="100%" fo:text-align="start" style:justify-single-word="false" fo:text-indent="0cm" style:auto-text-indent="false" style:text-autospace="none" style:writing-mode="lr-tb">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3366" style:text-outline="false" style:text-line-through-style="none" style:font-name="Mangal" fo:font-size="44pt" fo:font-style="normal" fo:text-shadow="none" style:text-underline-style="none" fo:font-weight="normal" style:font-name-asian="Mangal" style:font-size-asian="44pt" style:font-style-asian="normal" style:font-weight-asian="normal" style:font-name-complex="Mangal" style:font-size-complex="44pt" style:font-style-complex="normal" style:font-weight-complex="normal" style:text-emphasize="none" style:text-overline-style="none" style:text-overline-color="font-color"/>
    </style:style>
    <style:style style:name="Oggetti_20_di_20_sfondo" style:display-name="Oggetti di sfondo" style:family="paragraph">
      <style:paragraph-properties fo:margin="100%" fo:margin-left="0cm" fo:margin-right="0cm" fo:margin-top="0cm" fo:margin-bottom="0cm" fo:line-height="100%" fo:text-align="start" style:justify-single-word="false" fo:text-indent="0cm" style:auto-text-indent="false" style:text-autospace="none" style:writing-mode="lr-tb">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0000" style:text-line-through-style="none" style:font-name="Times New Roman" fo:font-size="24pt" fo:font-style="normal" fo:text-shadow="none" style:text-underline-style="none" fo:font-weight="normal" style:font-name-asian="Times New Roman" style:font-size-asian="24pt" style:font-style-asian="normal" style:font-weight-asian="normal" style:font-name-complex="Times New Roman" style:font-size-complex="24pt" style:font-style-complex="normal" style:font-weight-complex="normal"/>
    </style:style>
    <style:style style:name="Sfondo" style:family="paragraph">
      <style:paragraph-properties fo:text-align="center" style:justify-single-word="false" style:text-autospace="none"/>
    </style:style>
    <style:style style:name="Note" style:family="paragraph">
      <style:paragraph-properties fo:margin="100%" fo:margin-left="0cm" fo:margin-right="0cm" fo:margin-top="0.159cm" fo:margin-bottom="0cm" fo:line-height="100%" fo:text-align="start" style:justify-single-word="false" fo:text-indent="0cm" style:auto-text-indent="false" style:text-autospace="none" style:writing-mode="lr-tb">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0000" style:text-outline="false" style:text-line-through-style="none" style:font-name="Mangal" fo:font-size="12pt" fo:font-style="normal" fo:text-shadow="none" style:text-underline-style="none" fo:font-weight="normal" style:font-name-asian="Mangal" style:font-size-asian="12pt" style:font-style-asian="normal" style:font-weight-asian="normal" style:font-name-complex="Mangal" style:font-size-complex="12pt" style:font-style-complex="normal" style:font-weight-complex="normal" style:text-emphasize="none" style:text-overline-style="none" style:text-overline-color="font-color"/>
    </style:style>
    <style:style style:name="Struttura_20_1" style:display-name="Struttura 1" style:family="paragraph">
      <style:paragraph-properties fo:margin="100%" fo:margin-left="0cm" fo:margin-right="0cm" fo:margin-top="0.282cm" fo:margin-bottom="0cm" fo:line-height="100%" fo:text-align="start" style:justify-single-word="false" fo:text-indent="0cm" style:auto-text-indent="false" style:text-autospace="none" style:writing-mode="lr-tb">
        <style:tab-stops>
          <style:tab-stop style:position="1.588cm"/>
          <style:tab-stop style:position="4.128cm"/>
          <style:tab-stop style:position="6.668cm"/>
          <style:tab-stop style:position="9.208cm"/>
          <style:tab-stop style:position="11.748cm"/>
          <style:tab-stop style:position="14.288cm"/>
          <style:tab-stop style:position="16.828cm"/>
          <style:tab-stop style:position="19.368cm"/>
          <style:tab-stop style:position="21.908cm"/>
          <style:tab-stop style:position="24.448cm"/>
          <style:tab-stop style:position="26.988cm"/>
        </style:tab-stops>
      </style:paragraph-properties>
      <style:text-properties fo:color="#000000" style:text-outline="false" style:text-line-through-style="none" style:font-name="Mangal" fo:font-size="32pt" fo:font-style="normal" fo:text-shadow="none" style:text-underline-style="none" fo:font-weight="normal" style:font-name-asian="Mangal" style:font-size-asian="32pt" style:font-style-asian="normal" style:font-weight-asian="normal" style:font-name-complex="Mangal" style:font-size-complex="32pt" style:font-style-complex="normal" style:font-weight-complex="normal" style:text-emphasize="none" style:text-overline-style="none" style:text-overline-color="font-color"/>
    </style:style>
    <style:style style:name="Struttura_20_2" style:display-name="Struttura 2" style:family="paragraph" style:parent-style-name="Struttura_20_1">
      <style:paragraph-properties fo:margin-top="0.245cm" fo:margin-bottom="0cm">
        <style:tab-stops>
          <style:tab-stop style:position="0.476cm"/>
          <style:tab-stop style:position="3.016cm"/>
          <style:tab-stop style:position="5.556cm"/>
          <style:tab-stop style:position="8.096cm"/>
          <style:tab-stop style:position="10.636cm"/>
          <style:tab-stop style:position="13.176cm"/>
          <style:tab-stop style:position="15.716cm"/>
          <style:tab-stop style:position="18.256cm"/>
          <style:tab-stop style:position="20.796cm"/>
          <style:tab-stop style:position="23.336cm"/>
          <style:tab-stop style:position="25.876cm"/>
        </style:tab-stops>
      </style:paragraph-properties>
      <style:text-properties fo:font-size="28pt" style:font-size-asian="28pt" style:font-size-complex="28pt"/>
    </style:style>
    <style:style style:name="Struttura_20_3" style:display-name="Struttura 3" style:family="paragraph" style:parent-style-name="Struttura_20_2">
      <style:paragraph-properties fo:margin-top="0.212cm" fo:margin-bottom="0cm">
        <style:tab-stops>
          <style:tab-stop style:position="1.905cm"/>
          <style:tab-stop style:position="4.445cm"/>
          <style:tab-stop style:position="6.985cm"/>
          <style:tab-stop style:position="9.525cm"/>
          <style:tab-stop style:position="12.065cm"/>
          <style:tab-stop style:position="14.605cm"/>
          <style:tab-stop style:position="17.145cm"/>
          <style:tab-stop style:position="19.685cm"/>
          <style:tab-stop style:position="22.225cm"/>
          <style:tab-stop style:position="24.765cm"/>
        </style:tab-stops>
      </style:paragraph-properties>
      <style:text-properties fo:font-size="24pt" style:font-size-asian="24pt" style:font-size-complex="24pt"/>
    </style:style>
    <style:style style:name="Struttura_20_4" style:display-name="Struttura 4" style:family="paragraph" style:parent-style-name="Struttura_20_3">
      <style:paragraph-properties fo:margin-top="0.176cm" fo:margin-bottom="0cm">
        <style:tab-stops>
          <style:tab-stop style:position="0.635cm"/>
          <style:tab-stop style:position="3.175cm"/>
          <style:tab-stop style:position="5.715cm"/>
          <style:tab-stop style:position="8.255cm"/>
          <style:tab-stop style:position="10.795cm"/>
          <style:tab-stop style:position="13.335cm"/>
          <style:tab-stop style:position="15.875cm"/>
          <style:tab-stop style:position="18.415cm"/>
          <style:tab-stop style:position="20.955cm"/>
          <style:tab-stop style:position="23.495cm"/>
        </style:tab-stops>
      </style:paragraph-properties>
      <style:text-properties fo:font-size="20pt" style:font-size-asian="20pt" style:font-size-complex="20pt"/>
    </style:style>
    <style:style style:name="Struttura_20_5" style:display-name="Struttura 5" style:family="paragraph" style:parent-style-name="Struttura_20_4">
      <style:paragraph-properties>
        <style:tab-stops>
          <style:tab-stop style:position="1.905cm"/>
          <style:tab-stop style:position="4.445cm"/>
          <style:tab-stop style:position="6.985cm"/>
          <style:tab-stop style:position="9.525cm"/>
          <style:tab-stop style:position="12.065cm"/>
          <style:tab-stop style:position="14.605cm"/>
          <style:tab-stop style:position="17.145cm"/>
          <style:tab-stop style:position="19.685cm"/>
          <style:tab-stop style:position="22.225cm"/>
        </style:tab-stops>
      </style:paragraph-properties>
    </style:style>
    <style:style style:name="Struttura_20_6" style:display-name="Struttura 6" style:family="paragraph" style:parent-style-name="Struttura_20_5"/>
    <style:style style:name="Struttura_20_7" style:display-name="Struttura 7" style:family="paragraph" style:parent-style-name="Struttura_20_6"/>
    <style:style style:name="Struttura_20_8" style:display-name="Struttura 8" style:family="paragraph" style:parent-style-name="Struttura_20_7"/>
    <style:style style:name="Struttura_20_9" style:display-name="Struttura 9" style:family="paragraph" style:parent-style-name="Struttura_20_8"/>
    <style:style style:name="Titolo1_7e_LT_7e_Gliederung_20_1" style:display-name="Titolo1~LT~Gliederung 1" style:family="paragraph">
      <style:paragraph-properties fo:margin="100%" fo:margin-left="0cm" fo:margin-right="0cm" fo:margin-top="0.282cm" fo:margin-bottom="0cm" fo:line-height="100%" fo:text-align="start" style:justify-single-word="false" fo:text-indent="0cm" style:auto-text-indent="false" style:text-autospace="none" style:writing-mode="lr-tb">
        <style:tab-stops>
          <style:tab-stop style:position="1.588cm"/>
          <style:tab-stop style:position="4.128cm"/>
          <style:tab-stop style:position="6.668cm"/>
          <style:tab-stop style:position="9.208cm"/>
          <style:tab-stop style:position="11.748cm"/>
          <style:tab-stop style:position="14.288cm"/>
          <style:tab-stop style:position="16.828cm"/>
          <style:tab-stop style:position="19.368cm"/>
          <style:tab-stop style:position="21.908cm"/>
          <style:tab-stop style:position="24.448cm"/>
          <style:tab-stop style:position="26.988cm"/>
        </style:tab-stops>
      </style:paragraph-properties>
      <style:text-properties fo:color="#000000" style:text-outline="false" style:text-line-through-style="none" style:font-name="Mangal" fo:font-size="32pt" fo:font-style="normal" fo:text-shadow="none" style:text-underline-style="none" fo:font-weight="normal" style:letter-kerning="true" style:font-name-asian="Mangal" style:font-size-asian="32pt" style:font-style-asian="normal" style:font-weight-asian="normal" style:font-name-complex="Mangal" style:font-size-complex="32pt" style:font-style-complex="normal" style:font-weight-complex="normal" style:text-emphasize="none" style:text-overline-style="none" style:text-overline-color="font-color"/>
    </style:style>
    <style:style style:name="Titolo1_7e_LT_7e_Gliederung_20_2" style:display-name="Titolo1~LT~Gliederung 2" style:family="paragraph" style:parent-style-name="Titolo1_7e_LT_7e_Gliederung_20_1">
      <style:paragraph-properties fo:margin-top="0.245cm" fo:margin-bottom="0cm">
        <style:tab-stops>
          <style:tab-stop style:position="0.476cm"/>
          <style:tab-stop style:position="3.016cm"/>
          <style:tab-stop style:position="5.556cm"/>
          <style:tab-stop style:position="8.096cm"/>
          <style:tab-stop style:position="10.636cm"/>
          <style:tab-stop style:position="13.176cm"/>
          <style:tab-stop style:position="15.716cm"/>
          <style:tab-stop style:position="18.256cm"/>
          <style:tab-stop style:position="20.796cm"/>
          <style:tab-stop style:position="23.336cm"/>
          <style:tab-stop style:position="25.876cm"/>
        </style:tab-stops>
      </style:paragraph-properties>
      <style:text-properties fo:font-size="28pt" style:font-size-asian="28pt" style:font-size-complex="28pt"/>
    </style:style>
    <style:style style:name="Titolo1_7e_LT_7e_Gliederung_20_3" style:display-name="Titolo1~LT~Gliederung 3" style:family="paragraph" style:parent-style-name="Titolo1_7e_LT_7e_Gliederung_20_2">
      <style:paragraph-properties fo:margin-top="0.212cm" fo:margin-bottom="0cm">
        <style:tab-stops>
          <style:tab-stop style:position="1.905cm"/>
          <style:tab-stop style:position="4.445cm"/>
          <style:tab-stop style:position="6.985cm"/>
          <style:tab-stop style:position="9.525cm"/>
          <style:tab-stop style:position="12.065cm"/>
          <style:tab-stop style:position="14.605cm"/>
          <style:tab-stop style:position="17.145cm"/>
          <style:tab-stop style:position="19.685cm"/>
          <style:tab-stop style:position="22.225cm"/>
          <style:tab-stop style:position="24.765cm"/>
        </style:tab-stops>
      </style:paragraph-properties>
      <style:text-properties fo:font-size="24pt" style:font-size-asian="24pt" style:font-size-complex="24pt"/>
    </style:style>
    <style:style style:name="Titolo1_7e_LT_7e_Gliederung_20_4" style:display-name="Titolo1~LT~Gliederung 4" style:family="paragraph" style:parent-style-name="Titolo1_7e_LT_7e_Gliederung_20_3">
      <style:paragraph-properties fo:margin-top="0.176cm" fo:margin-bottom="0cm">
        <style:tab-stops>
          <style:tab-stop style:position="0.635cm"/>
          <style:tab-stop style:position="3.175cm"/>
          <style:tab-stop style:position="5.715cm"/>
          <style:tab-stop style:position="8.255cm"/>
          <style:tab-stop style:position="10.795cm"/>
          <style:tab-stop style:position="13.335cm"/>
          <style:tab-stop style:position="15.875cm"/>
          <style:tab-stop style:position="18.415cm"/>
          <style:tab-stop style:position="20.955cm"/>
          <style:tab-stop style:position="23.495cm"/>
        </style:tab-stops>
      </style:paragraph-properties>
      <style:text-properties fo:font-size="20pt" style:font-size-asian="20pt" style:font-size-complex="20pt"/>
    </style:style>
    <style:style style:name="Titolo1_7e_LT_7e_Gliederung_20_5" style:display-name="Titolo1~LT~Gliederung 5" style:family="paragraph" style:parent-style-name="Titolo1_7e_LT_7e_Gliederung_20_4">
      <style:paragraph-properties>
        <style:tab-stops>
          <style:tab-stop style:position="1.905cm"/>
          <style:tab-stop style:position="4.445cm"/>
          <style:tab-stop style:position="6.985cm"/>
          <style:tab-stop style:position="9.525cm"/>
          <style:tab-stop style:position="12.065cm"/>
          <style:tab-stop style:position="14.605cm"/>
          <style:tab-stop style:position="17.145cm"/>
          <style:tab-stop style:position="19.685cm"/>
          <style:tab-stop style:position="22.225cm"/>
        </style:tab-stops>
      </style:paragraph-properties>
    </style:style>
    <style:style style:name="Titolo1_7e_LT_7e_Gliederung_20_6" style:display-name="Titolo1~LT~Gliederung 6" style:family="paragraph" style:parent-style-name="Titolo1_7e_LT_7e_Gliederung_20_5"/>
    <style:style style:name="Titolo1_7e_LT_7e_Gliederung_20_7" style:display-name="Titolo1~LT~Gliederung 7" style:family="paragraph" style:parent-style-name="Titolo1_7e_LT_7e_Gliederung_20_6"/>
    <style:style style:name="Titolo1_7e_LT_7e_Gliederung_20_8" style:display-name="Titolo1~LT~Gliederung 8" style:family="paragraph" style:parent-style-name="Titolo1_7e_LT_7e_Gliederung_20_7"/>
    <style:style style:name="Titolo1_7e_LT_7e_Gliederung_20_9" style:display-name="Titolo1~LT~Gliederung 9" style:family="paragraph" style:parent-style-name="Titolo1_7e_LT_7e_Gliederung_20_8"/>
    <style:style style:name="Titolo1_7e_LT_7e_Titel" style:display-name="Titolo1~LT~Titel" style:family="paragraph">
      <style:paragraph-properties fo:margin="100%" fo:margin-left="0cm" fo:margin-right="0cm" fo:margin-top="0cm" fo:margin-bottom="0cm" fo:line-height="100%" fo:text-align="start" style:justify-single-word="false" fo:text-indent="0cm" style:auto-text-indent="false" style:text-autospace="none" style:writing-mode="lr-tb">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3366" style:text-outline="false" style:text-line-through-style="none" style:font-name="Mangal" fo:font-size="44pt" fo:font-style="normal" fo:text-shadow="none" style:text-underline-style="none" fo:font-weight="normal" style:letter-kerning="true" style:font-name-asian="Mangal" style:font-size-asian="44pt" style:font-style-asian="normal" style:font-weight-asian="normal" style:font-name-complex="Mangal" style:font-size-complex="44pt" style:font-style-complex="normal" style:font-weight-complex="normal" style:text-emphasize="none" style:text-overline-style="none" style:text-overline-color="font-color"/>
    </style:style>
    <style:style style:name="Titolo1_7e_LT_7e_Untertitel" style:display-name="Titolo1~LT~Untertitel" style:family="paragraph">
      <style:paragraph-properties fo:margin="100%" fo:margin-left="0cm" fo:margin-right="0cm" fo:margin-top="0.282cm" fo:margin-bottom="0cm" fo:line-height="100%" fo:text-align="start" style:justify-single-word="false" fo:text-indent="0cm" style:auto-text-indent="false" style:text-autospace="none" style:writing-mode="lr-tb">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0000" style:text-outline="false" style:text-line-through-style="none" style:font-name="Mangal" fo:font-size="32pt" fo:font-style="normal" fo:text-shadow="none" style:text-underline-style="none" fo:font-weight="normal" style:letter-kerning="true" style:font-name-asian="Mangal" style:font-size-asian="32pt" style:font-style-asian="normal" style:font-weight-asian="normal" style:font-name-complex="Mangal" style:font-size-complex="32pt" style:font-style-complex="normal" style:font-weight-complex="normal" style:text-emphasize="none" style:text-overline-style="none" style:text-overline-color="font-color"/>
    </style:style>
    <style:style style:name="Titolo1_7e_LT_7e_Notizen" style:display-name="Titolo1~LT~Notizen" style:family="paragraph">
      <style:paragraph-properties fo:margin="100%" fo:margin-left="0cm" fo:margin-right="0cm" fo:margin-top="0.159cm" fo:margin-bottom="0cm" fo:line-height="100%" fo:text-align="start" style:justify-single-word="false" fo:text-indent="0cm" style:auto-text-indent="false" style:text-autospace="none" style:writing-mode="lr-tb">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0000" style:text-outline="false" style:text-line-through-style="none" style:font-name="Mangal" fo:font-size="12pt" fo:font-style="normal" fo:text-shadow="none" style:text-underline-style="none" fo:font-weight="normal" style:letter-kerning="true" style:font-name-asian="Mangal" style:font-size-asian="12pt" style:font-style-asian="normal" style:font-weight-asian="normal" style:font-name-complex="Mangal" style:font-size-complex="12pt" style:font-style-complex="normal" style:font-weight-complex="normal" style:text-emphasize="none" style:text-overline-style="none" style:text-overline-color="font-color"/>
    </style:style>
    <style:style style:name="Titolo1_7e_LT_7e_Hintergrundobjekte" style:display-name="Titolo1~LT~Hintergrundobjekte" style:family="paragraph">
      <style:paragraph-properties style:text-autospace="none"/>
      <style:text-properties style:letter-kerning="true"/>
    </style:style>
    <style:style style:name="Titolo1_7e_LT_7e_Hintergrund" style:display-name="Titolo1~LT~Hintergrund" style:family="paragraph">
      <style:paragraph-properties fo:text-align="center" style:justify-single-word="false" style:text-autospace="none"/>
    </style:style>
    <style:style style:name="WW-Titolo1" style:family="paragraph">
      <style:paragraph-properties fo:margin="100%" fo:margin-left="0cm" fo:margin-right="0cm" fo:margin-top="0cm" fo:margin-bottom="0cm" fo:line-height="100%" fo:text-align="start" style:justify-single-word="false" fo:text-indent="0cm" style:auto-text-indent="false" style:text-autospace="none" style:writing-mode="lr-tb">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3366" style:text-outline="false" style:text-line-through-style="none" style:font-name="Mangal" fo:font-size="44pt" fo:font-style="normal" fo:text-shadow="none" style:text-underline-style="none" fo:font-weight="normal" style:font-name-asian="Mangal" style:font-size-asian="44pt" style:font-style-asian="normal" style:font-weight-asian="normal" style:font-name-complex="Mangal" style:font-size-complex="44pt" style:font-style-complex="normal" style:font-weight-complex="normal" style:text-emphasize="none" style:text-overline-style="none" style:text-overline-color="font-color"/>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2" style:display-name="Heading 2" style:family="paragraph" style:parent-style-name="Heading" style:next-style-name="Text_20_body" style:default-outline-level="2" style:list-style-name="" style:class="text">
      <style:text-properties style:font-name="Times New Roman" fo:font-size="18pt" fo:font-weight="bold" style:font-name-asian="SimSun" style:font-size-asian="18pt" style:font-weight-asian="bold" style:font-name-complex="Mangal1" style:font-size-complex="18pt" style:font-weight-complex="bold"/>
    </style:style>
    <style:style style:name="Heading_20_4" style:display-name="Heading 4" style:family="paragraph" style:parent-style-name="Heading" style:next-style-name="Text_20_body" style:default-outline-level="4" style:list-style-name="" style:class="text">
      <style:text-properties style:font-name="Times New Roman" fo:font-size="12pt" fo:font-weight="bold" style:font-name-asian="SimSun" style:font-size-asian="12pt" style:font-weight-asian="bold" style:font-name-complex="Mangal1" style:font-size-complex="12pt" style:font-weight-complex="bold"/>
    </style:style>
    <style:style style:name="Citation" style:family="text">
      <style:text-properties fo:font-style="italic" style:font-style-asian="italic" style:font-style-complex="italic"/>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fo:font-size="11pt" style:font-name-asian="OpenSymbol" style:font-size-asian="11pt" style:font-name-complex="OpenSymbol" style:font-size-complex="11pt"/>
    </style:style>
    <style:style style:name="Numbering_20_Symbols" style:display-name="Numbering Symbols" style:family="text"/>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RTF_5f_Num_20_2" style:display-name="RTF_Num 2">
      <text:list-level-style-number text:level="1" style:num-format="">
        <style:list-level-properties/>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3" style:display-name="RTF_Num 3">
      <text:list-level-style-number text:level="1" style:num-format="">
        <style:list-level-properties/>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3.5cm" fo:margin-right="3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6-08-07T11:59:54.45</meta:creation-date>
    <dc:date>2016-09-14T04:33:59.97</dc:date>
    <meta:editing-duration>P7DT11H34M38S</meta:editing-duration>
    <meta:editing-cycles>29</meta:editing-cycles>
    <meta:generator>OpenOffice.org/3.4$Win32 OpenOffice.org_project/340m1$Build-9590</meta:generator>
    <meta:document-statistic meta:table-count="1" meta:image-count="0" meta:object-count="0" meta:page-count="21" meta:paragraph-count="188" meta:word-count="7376" meta:character-count="49999"/>
  </office:meta>
</office:document-meta>
</file>