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Mangal1" svg:font-family="Mangal"/>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list-style-name="L1"/>
    <style:style style:name="P2" style:family="paragraph" style:parent-style-name="Text_20_body" style:list-style-name="L2"/>
    <style:style style:name="P3" style:family="paragraph" style:parent-style-name="Text_20_body" style:list-style-name="L1">
      <style:paragraph-properties fo:margin-top="0cm" fo:margin-bottom="0cm"/>
    </style:style>
    <style:style style:name="T1" style:family="text">
      <style:text-properties style:text-position="33% 80%"/>
    </style:style>
    <style:style style:name="T2" style:family="text">
      <style:text-properties fo:language="it" fo:country="IT"/>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Association Between Vaccine Refusal and Vaccine-Preventable Diseases in the United States: A Review of Measles and Pertussis.</text:h>
      <text:p text:style-name="Text_20_body"><text:a xlink:type="simple" xlink:href="http://www.ncbi.nlm.nih.gov/pubmed/?term=Phadke%20VK%5BAuthor%5D&amp;cauthor=true&amp;cauthor_uid=26978210">Phadke VK</text:a><text:span text:style-name="T1">1</text:span>, <text:a xlink:type="simple" xlink:href="http://www.ncbi.nlm.nih.gov/pubmed/?term=Bednarczyk%20RA%5BAuthor%5D&amp;cauthor=true&amp;cauthor_uid=26978210">Bednarczyk RA</text:a><text:span text:style-name="T1">2</text:span>, <text:a xlink:type="simple" xlink:href="http://www.ncbi.nlm.nih.gov/pubmed/?term=Salmon%20DA%5BAuthor%5D&amp;cauthor=true&amp;cauthor_uid=26978210">Salmon DA</text:a><text:span text:style-name="T1">3</text:span>, <text:a xlink:type="simple" xlink:href="http://www.ncbi.nlm.nih.gov/pubmed/?term=Omer%20SB%5BAuthor%5D&amp;cauthor=true&amp;cauthor_uid=26978210">Omer SB</text:a><text:span text:style-name="T1">4</text:span>.</text:p>
      <text:h text:style-name="Heading_20_3" text:outline-level="3"><text:bookmark text:name="ui-ncbitoggler-2"/><text:a xlink:type="simple" xlink:href="http://www.ncbi.nlm.nih.gov/pubmed/26978210#">Author information</text:a></text:h>
      <text:list xml:id="list167266997326490079" text:style-name="L1">
        <text:list-item>
          <text:p text:style-name="P3"><text:span text:style-name="T1">1</text:span>Division of Infectious Diseases, Emory University, Atlanta, Georgia.</text:p>
        </text:list-item>
        <text:list-item>
          <text:p text:style-name="P3"><text:span text:style-name="T1">2</text:span>Department of Epidemiology, Emory University, Atlanta, Georgia3Emory Vaccine Center, Emory University, Atlanta, Georgia.</text:p>
        </text:list-item>
        <text:list-item>
          <text:p text:style-name="P3"><text:span text:style-name="T1">3</text:span>Institute for Vaccine Safety, Johns Hopkins Bloomberg School of Public Health, Baltimore, Maryland.</text:p>
        </text:list-item>
        <text:list-item>
          <text:p text:style-name="P1"><text:span text:style-name="T1">4</text:span>Department of Epidemiology, Emory University, Atlanta, Georgia3Emory Vaccine Center, Emory University, Atlanta, Georgia5Department of Pediatrics, School of Medicine, Emory University, Atlanta, Georgia6Hubert Department of Global Health, Rollins School of.</text:p>
        </text:list-item>
      </text:list>
      <text:h text:style-name="Heading_20_3" text:outline-level="3">Erratum in</text:h>
      <text:list xml:id="list4939928887919157610" text:style-name="L2">
        <text:list-item>
          <text:p text:style-name="P2"><text:a xlink:type="simple" xlink:href="http://www.ncbi.nlm.nih.gov/pubmed/27187314">Error in Text.</text:a> [JAMA. 2016]</text:p>
        </text:list-item>
      </text:list>
      <text:h text:style-name="Heading_20_3" text:outline-level="3">Abstract</text:h>
      <text:h text:style-name="Heading_20_4" text:outline-level="4">IMPORTANCE: </text:h>
      <text:p text:style-name="Text_20_body">Parents hesitant to vaccinate their children may delay routine immunizations or seek exemptions from state vaccine mandates. Recent outbreaks of vaccine-preventable diseases in the United States have drawn attention to this phenomenon. Improved understanding of the association between vaccine refusal and the epidemiology of these diseases is needed.</text:p>
      <text:h text:style-name="Heading_20_4" text:outline-level="4">OBJECTIVE: </text:h>
      <text:p text:style-name="Text_20_body">To review the published literature to evaluate the association between vaccine delay, refusal, or exemption and the epidemiology of measles and pertussis, 2 vaccine-preventable diseases with recent US outbreaks.</text:p>
      <text:h text:style-name="Heading_20_4" text:outline-level="4">EVIDENCE REVIEW: </text:h>
      <text:p text:style-name="Text_20_body">Search of PubMed through November 30, 2015, for reports of US measles outbreaks that have occurred since measles was declared eliminated in the United States (after January 1, 2000), endemic and epidemic pertussis since the lowest point in US pertussis incidence (after January 1, 1977), and for studies that assessed disease risk in the context of vaccine delay or exemption.</text:p>
      <text:h text:style-name="Heading_20_4" text:outline-level="4">FINDINGS: </text:h>
      <text:p text:style-name="Text_20_body">We identified 18 published measles studies (9 annual summaries and 9 outbreak reports), which described 1416 measles cases (individual age range, 2 weeks-84 years; 178 cases younger than 12 months) and more than half (56.8%) had no history of measles vaccination. Of the 970 measles cases with detailed vaccination data, 574 cases were unvaccinated despite being vaccine eligible <text:soft-page-break/>and 405 (70.6%) of these had nonmedical exemptions (eg, exemptions for religious or philosophical reasons, as opposed to medical contraindications; 41.8% of total). Among 32 reports of pertussis outbreaks, which included 10,609 individuals for whom vaccination status was reported (age range, 10 days-87 years), the 5 largest statewide epidemics had substantial proportions (range, 24%-45%) of unvaccinated or undervaccinated individuals. However, several pertussis outbreaks also occurred in highly vaccinated populations, indicating waning immunity. Nine reports (describing 12 outbreaks) provided detailed vaccination data on unimmunized cases; among 8 of these outbreaks from 59% through 93% of unvaccinated individuals were intentionally unvaccinated.</text:p>
      <text:h text:style-name="Heading_20_4" text:outline-level="4">CONCLUSIONS AND RELEVANCE: </text:h>
      <text:p text:style-name="Text_20_body">A substantial proportion of the US measles cases in the era after elimination were intentionally unvaccinated. The phenomenon of vaccine refusal was associated with an increased risk for measles among people who refuse vaccines and among fully vaccinated individuals. Although pertussis resurgence has been attributed to waning immunity and other factors, vaccine refusal was still associated with an increased risk for pertussis in some populations.</text:p>
      <text:p text:style-name="Standard"><text:bookmark text:name="result_box"/><text:span text:style-name="T2">Associazione tra vaccino Rifiuto e malattie prevenibili da vaccino negli Stati Uniti: Una rassegna di morbillo e pertosse.<text:line-break/>Phadke VK1, Bednarczyk RA2, salmone DA3, Omer SB4.<text:line-break/>Informazioni sull'autore<text:line-break/><text:line-break/>    1Division di Malattie Infettive, Università di Emory, Atlanta, Georgia.<text:line-break/>    2Dipartimento di Epidemiologia, Emory University, Atlanta, Georgia3Emory Vaccine Center, Emory University, Atlanta, Georgia.<text:line-break/>    3Institute per il vaccino contro la sicurezza, la Johns Hopkins Bloomberg School of Public Health, Baltimora, Maryland.<text:line-break/>    4Department di Epidemiologia, Emory University, Atlanta, Georgia3Emory Vaccine Center, Emory University, Atlanta, Georgia5Department di Pediatria, Facoltà di Medicina, Emory University, Atlanta, Georgia6Hubert Dipartimento di Salute Globale, Rollins School of.<text:line-break/><text:line-break/>erratum in<text:line-break/><text:line-break/>    Errore nel testo. [JAMA. 2016]<text:line-break/><text:line-break/>astratto<text:line-break/>IMPORTANZA:<text:line-break/><text:line-break/>I genitori riluttanti a vaccinare i loro figli possono ritardare le vaccinazioni di routine o chiedere esenzioni dai statali mandati vaccino. I recenti focolai di malattie prevenibili da vaccino negli Stati Uniti hanno attirato l'attenzione su questo fenomeno. è necessaria una migliore comprensione dell'associazione tra il rifiuto del vaccino e l'epidemiologia di queste malattie.<text:line-break/>OBBIETTIVO:<text:line-break/><text:line-break/>Per rivedere la letteratura pubblicata per valutare l'associazione tra il vaccino ritardo, il rifiuto, o di esenzione e l'epidemiologia del morbillo e pertosse, malattie 2 vaccino-prevenibili con le recenti epidemie degli Stati Uniti.<text:line-break/>PROVE RECENSIONE:<text:line-break/><text:line-break/>Ricerca di PubMed al 30 novembre, 2015, per i rapporti di noi focolai di morbillo che si sono verificati dal morbillo è stato dichiarato eliminato negli Stati Uniti (dopo il 1 gennaio, 2000), endemiche ed epidemiche pertosse in quanto il punto più basso negli Stati Uniti pertosse incidenza (dopo il gennaio 1, 1977), e per gli studi che hanno valutato il rischio di malattia nel contesto di </text:span><text:soft-page-break/><text:span text:style-name="T2">ritardo vaccino o di esenzione.<text:line-break/>RISULTATI:<text:line-break/><text:line-break/>Sono stati identificati 18 studi pubblicati morbillo (9 sintesi annuali e 9 rapporti focolaio), che descrivevano 1416 casi di morbillo (fascia di età individuale, 2 settimane-84 anni, 178 casi di età inferiore ai 12 mesi) e più della metà (56,8%) non ha avuto storia di vaccinazione contro il morbillo. Dei 970 casi di morbillo con dati dettagliati di vaccinazione, 574 casi sono stati vaccinati pur essendo vaccino ammissibili e 405 (70,6%) di questi ha avuto esenzioni non medici (ad esempio, esenzioni per ragioni religiose o filosofiche, in contrasto con controindicazioni mediche, il 41,8% del totale) . Tra 32 segnalazioni di epidemie di pertosse, che comprendeva 10,609 individui per i quali è stata riportata stato vaccinale (fascia di età, 10 giorni-87 anni), i 5 più grandi epidemie in tutto lo stato hanno avuto una parte sostanziale (range 24% -45%) dei soggetti non vaccinati o undervaccinated . Tuttavia, diversi focolai di pertosse sono verificate anche nelle popolazioni altamente vaccinate, indicando l'immunità calante. Nove rapporti (che descrivono 12 focolai) hanno fornito dati dettagliati sui casi di vaccinazione non immunizzati; Tra 8 di questi focolai dal 59% attraverso il 93% dei soggetti non vaccinati sono stati intenzionalmente non vaccinati.<text:line-break/>Concludono gli autori:<text:line-break/><text:line-break/>Una parte sostanziale degli Stati Uniti casi di morbillo in epoca dopo l'eliminazione erano intenzionalmente non vaccinati. Il fenomeno di vaccino rifiuto è stato associato ad un aumentato rischio di morbillo tra le persone che si rifiutano i vaccini e tra gli individui completamente vaccinati. Anche se pertosse rinascita è stata attribuita a calante immunità e di altri fattori, il vaccino rifiuto era ancora associato ad un aumentato rischio di pertosse in alcune popolazioni.</text:span> </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Mangal1" svg:font-family="Mangal"/>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SimSun" style:font-size-asian="24pt" style:font-weight-asian="bold" style:font-name-complex="Mangal" style:font-size-complex="24pt" style:font-weight-complex="bold"/>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SimSun" style:font-size-asian="14pt" style:font-weight-asian="bold" style:font-name-complex="Mangal" style:font-size-complex="14pt" style:font-weight-complex="bold"/>
    </style:style>
    <style:style style:name="Heading_20_4" style:display-name="Heading 4" style:family="paragraph" style:parent-style-name="Heading" style:next-style-name="Text_20_body" style:default-outline-level="4" style:list-style-name="" style:class="text">
      <style:text-properties style:font-name="Times New Roman" fo:font-size="12pt" fo:font-weight="bold" style:font-name-asian="SimSun" style:font-size-asian="12pt" style:font-weight-asian="bold" style:font-name-complex="Mangal" style:font-size-complex="12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08-06T17:47:37.65</meta:creation-date>
    <dc:date>2016-08-06T17:55:45.29</dc:date>
    <meta:editing-duration>PT8M12S</meta:editing-duration>
    <meta:editing-cycles>1</meta:editing-cycles>
    <meta:generator>OpenOffice.org/3.4$Win32 OpenOffice.org_project/340m1$Build-9590</meta:generator>
    <meta:document-statistic meta:table-count="0" meta:image-count="0" meta:object-count="0" meta:page-count="3" meta:paragraph-count="21" meta:word-count="1010" meta:character-count="7118"/>
  </office:meta>
</office:document-meta>
</file>