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Mangal1" svg:font-family="Mangal"/>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1" style:family="text">
      <style:text-properties fo:language="it" fo:country="I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text:bookmark text:name="result_box"/><text:span text:style-name="T1">n problema di Pediatria, Henrikson et al1 di questo mese segnalare un processo di l'impatto della formazione di comunicazione per i medici sulla titubanza vaccino dei genitori. Gli autori hanno scoperto che un intervento di comunicazione medico-mirata non ha ridotto il vaccino titubanza nelle madri né migliorare medico di fiducia rispetto al trattamento standard. Tuttavia, lo studio richiede un'attenta interpretazione e dovrebbe essere visto come l'inizio, non la fine, della storia nella ricerca di approcci efficaci vaccini titubanza.<text:line-break/><text:line-break/>C'è un chiaro bisogno di sviluppare nuovi approcci alla consultazione vaccino. Anche se solo lo 0,7% dei bambini negli Stati Uniti sono completamente vaccinati, si stima che il 13% dei genitori ritardare o selezionare fuori di alcuni vaccini, 2,3 e il rischio di questa scelta si arricchisce di raggruppamento geografico, la creazione di una massa critica per epidemie .4 anche i genitori che hanno completamente vaccinati hanno alcune preoccupazioni (ad esempio, il numero di vaccini, gli ingredienti del vaccino, sia che potenzialmente "danno" il sistema immunitario) .5,6<text:line-break/><text:line-break/>Per rispondere alle preoccupazioni di vaccinazione, esitazione, e il rifiuto, alcuni sostengono una linea più dura con una forte raccomandazione del medico, poco spazio per l'espressione di preoccupazione, e anche il rifiuto delle cure alle famiglie vaccino-rifiuto. Ad esempio, il sondaggio di Kempe e coll.7 di 696 pediatri e medici di medicina di famiglia ha trovato che il 10% sarebbe respingere sempre o spesso le famiglie se hanno rifiutato il vaccino nella serie primaria per il loro bambino. Dare una raccomandazione vaccino viene fornito con un supporto empirico, con studi che trovano una forte associazione tra raccomandazione medico e vaccino uptake.8-10 Inoltre, Opel e coll.11 ha rilevato che "presunta" comunicazione (linguaggio che veicola un presupposto che il bambino sarà vaccinato ) è stato associato ad un maggiore rispetto vaccinazioni all'interno della stessa visita, ma ridotto la soddisfazione dei genitori. Lo studio di Henrikson et al1 potrebbe anche essere interpretato come fornire supporto per un approccio presuntiva, perché ha trovato alcun beneficio da un intervento che addestrato medici di incoraggiare i genitori a porre domande ed esprimere le preoccupazioni. Tuttavia, la formazione per i medici del gruppo di intervento è stato breve (ad esempio, 45 minuti) e una parte di questo tempo è stato speso per presentazioni didattiche. La formazione di breve durata senza una parte pratica e feedback non ci si aspetterebbe di cambiare il comportamento del medico, e, quindi, l'approccio può essere efficace se consegnati differently.12<text:line-break/><text:line-break/>Anche se molti potrebbero respingere la soddisfazione dei genitori, se si va a scapito di un bambino completamente vaccinato, un approccio presuntiva con i genitori vaccino-esitanti può ridurre la fiducia e, eventualmente, il completamento pianificazione a lungo termine. Una revisione sistematica ha dimostrato che più basso assorbimento di vaccino è stato legato a una percezione che la discussione con gli operatori sanitari circa le preoccupazioni di vaccinazione è stata inadeguata in lunghezza e profondità, sprezzante, e difficult.4 Un altro ha trovato che i genitori vogliono la possibilità di porre domande, ma non si sentono sempre sicuri nel fare so.13 l'opportunità di porre domande supporta anche il processo di valido consenso. Più in generale, la consultazione vaccinazione è anche un intervento di comunità, perché i genitori parleranno con gli altri le loro esperienze nelle cliniche.<text:line-break/><text:line-break/>interventi di comunicazione sono efficaci solo se i medici in modo efficace prendono in su. Il tempo per l'allenamento è problematico perché i medici "mondo reale" non hanno tempo per la formazione estesa; di conseguenza, il pragmaticamente breve approccio offerto da Henrikson et al.1 Tuttavia, troppo piccola dose di formazione non avrà alcun impatto anche se l'intervento potrebbe lavorare in condizioni ideali.<text:line-break/><text:line-break/>aiuti decisionali possono modificare lo script consultazione mentre richiede relativamente poco addestramento medico. Essi sono progettati per aiutare le persone a capire le loro opzioni e gli esiti possibili, a prendere in considerazione i possibili benefici ei rischi delle loro scelte, e per aumentare la partecipazione dei consumatori al processo decisionale making.14 Uno studio britannico ha </text:span><text:soft-page-break/><text:span text:style-name="T1">trovato un supporto decisionale dato ai genitori prima di loro morbillo-parotite -rubella consultazione vaccino è stato efficace nel migliorare il processo decisionale, portato a 100 rispetto% con questo vaccino, ed è stato economicamente effective.15,16 versioni abbreviate di tali strumenti offerti ai genitori vaccino-esitanti può essere un modo più efficace per incorporare più strategie di comunicazione soddisfacenti ed efficaci. Tuttavia, queste idee, come gli altri, devono essere pienamente valutati.<text:line-break/><text:line-break/>La grande sfida nel raggiungimento di alto grado di accettazione dei vaccini è quello di trovare e gli interventi di prova che portano alla piena conformità con il programma di vaccinazione e la soddisfazione del genitore e anche costruire la fiducia nelle raccomandazioni dei medici. Questi interventi non hanno bisogno di impedire che il medico di raccomandare la vaccinazione, ma, con i genitori vaccino-esitanti, suggeriamo che questa raccomandazione è meglio fatto nel contesto di una generale guida (piuttosto che istruire) approach.11,17,18<text:line-break/><text:line-break/>I medici devono puntare sia per la soddisfazione dei genitori e di una decisione positiva per vaccinate.19 ricercatori deve continuare a sviluppare approcci concettualmente chiaro, la prova-informati, e praticamente attuabili a genitori titubanza vaccino, e le agenzie devono impegnarsi a sostenere la base di conoscenze. Miliardi di dollari finanziare la ricerca e lo sviluppo di vaccini per garantire la loro efficacia e la sicurezza. Ci deve essere un impegno proporzionale alla "R &amp; D" di vaccino accettazione perché i vaccini sono efficaci solo se la gente volontariamente li occupano.<text:line-break/>Le note<text:line-break/><text:line-break/>        Accettato 20 aprile 2015.<text:line-break/>    Indirizzo corrispondenza con Julie Leask, PhD, MPH, Dip App Sci, School of Public Health, Edward Ford Building, A27, Università di Sydney NSW 2006 Australia. E-mail: julie.leask@sydney.edu.au<text:line-break/><text:line-break/>    Le opinioni espresse in questi commenti sono quelle dell'autore e non necessariamente quelle della American Academy of Pediatrics o dei suoi comitati.<text:line-break/><text:line-break/>    COMUNICAZIONE FINANZIARIA: Gli autori hanno indicato di non avere rapporti finanziari relativi a questo articolo di rivelare.<text:line-break/><text:line-break/>    FINANZIAMENTO: Nessun finanziamento esterno.<text:line-break/><text:line-break/>    Potenziale conflitto di interesse: Dr Leask ricevuto alloggio e di accoglienza per le riunioni e un seminario nel 2012 dal secondo autore (Douglas Opel) di "Formazione per la comunicazione medico e del vaccino genitori titubanza: uno studio randomizzato". Dr Kinnersley ha indicato lui non ha i potenziali conflitti di interesse da dichiarare.<text:line-break/><text:line-break/>    Compagno di carta: Un compagno per questo articolo può essere trovato a pagina 70, e online su www.pediatrics.org/cgi/doi/10.1542/peds.2014-3199.</text:span> </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Mangal1" svg:font-family="Mangal"/>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it" fo:country="IT"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6-08-06T17:17:56.04</meta:creation-date>
    <meta:document-statistic meta:table-count="0" meta:image-count="0" meta:object-count="0" meta:page-count="2" meta:paragraph-count="1" meta:word-count="1037" meta:character-count="7133"/>
    <dc:date>2016-08-06T17:22:21.57</dc:date>
    <meta:editing-duration>PT4M29S</meta:editing-duration>
    <meta:editing-cycles>1</meta:editing-cycles>
    <meta:generator>OpenOffice.org/3.4$Win32 OpenOffice.org_project/340m1$Build-9590</meta:generator>
  </office:meta>
</office:document-meta>
</file>