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a1" style:family="table">
      <style:table-properties style:width="17cm" table:align="left"/>
    </style:style>
    <style:style style:name="Tabella1.A" style:family="table-column">
      <style:table-column-properties style:column-width="17cm"/>
    </style:style>
    <style:style style:name="Tabella1.A1" style:family="table-cell">
      <style:table-cell-properties style:vertical-align="middle" fo:padding="0.049cm" fo:border="none"/>
    </style:style>
    <style:style style:name="Tabella2" style:family="table">
      <style:table-properties style:width="17cm" table:align="left"/>
    </style:style>
    <style:style style:name="Tabella2.A" style:family="table-column">
      <style:table-column-properties style:column-width="17cm"/>
    </style:style>
    <style:style style:name="Tabella2.A1" style:family="table-cell">
      <style:table-cell-properties style:vertical-align="middle" fo:padding="0.049cm" fo:border="none"/>
    </style:style>
    <style:style style:name="Tabella3" style:family="table">
      <style:table-properties style:width="5.532cm" table:align="left"/>
    </style:style>
    <style:style style:name="Tabella3.A" style:family="table-column">
      <style:table-column-properties style:column-width="5.532cm"/>
    </style:style>
    <style:style style:name="Tabella3.A1" style:family="table-cell">
      <style:table-cell-properties style:vertical-align="middle" fo:padding="0.049cm" fo:border="none"/>
    </style:style>
    <style:style style:name="Tabella4" style:family="table">
      <style:table-properties style:width="11.785cm" table:align="left"/>
    </style:style>
    <style:style style:name="Tabella4.A" style:family="table-column">
      <style:table-column-properties style:column-width="11.785cm"/>
    </style:style>
    <style:style style:name="Tabella4.A1" style:family="table-cell">
      <style:table-cell-properties style:vertical-align="middle" fo:padding="0.049cm" fo:border="none"/>
    </style:style>
    <style:style style:name="P1" style:family="paragraph" style:parent-style-name="Standard">
      <style:text-properties fo:font-size="15pt" fo:font-weight="bold" style:font-size-asian="15pt" style:font-weight-asian="bold" style:font-size-complex="15pt" style:font-weight-complex="bold"/>
    </style:style>
    <style:style style:name="P2" style:family="paragraph" style:parent-style-name="Standard">
      <style:text-properties fo:font-size="12pt" fo:font-weight="bold" style:font-size-asian="12pt" style:font-weight-asian="bold" style:font-size-complex="12pt" style:font-weight-complex="bold"/>
    </style:style>
    <style:style style:name="P3" style:family="paragraph" style:parent-style-name="Text_20_body">
      <style:paragraph-properties fo:text-align="justify" style:justify-single-word="false"/>
    </style:style>
    <style:style style:name="P4" style:family="paragraph" style:parent-style-name="Text_20_body">
      <style:paragraph-properties fo:text-align="justify" style:justify-single-word="false" fo:padding="0.159cm" fo:border="0.002cm solid #999999"/>
    </style:style>
    <style:style style:name="P5" style:family="paragraph" style:parent-style-name="Heading_20_3">
      <style:paragraph-properties fo:padding="0.159cm" fo:border="0.002cm solid #999999"/>
    </style:style>
    <style:style style:name="P6" style:family="paragraph" style:parent-style-name="Heading_20_2">
      <style:paragraph-properties fo:text-align="justify" style:justify-single-word="false"/>
    </style:style>
    <style:style style:name="P7" style:family="paragraph" style:parent-style-name="Heading_20_2">
      <style:paragraph-properties fo:text-align="start" style:justify-single-word="false"/>
    </style:style>
    <style:style style:name="P8" style:family="paragraph" style:parent-style-name="Table_20_Contents">
      <style:text-properties fo:font-size="6.75pt"/>
    </style:style>
    <style:style style:name="P9" style:family="paragraph" style:parent-style-name="Table_20_Contents">
      <style:text-properties fo:font-size="2pt" style:font-size-asian="2pt" style:font-size-complex="2pt"/>
    </style:style>
    <style:style style:name="P10" style:family="paragraph" style:parent-style-name="Heading_20_1">
      <style:text-properties fo:font-size="12pt" fo:font-weight="bold" style:font-size-asian="12pt" style:font-weight-asian="bold" style:font-size-complex="12pt" style:font-weight-complex="bold"/>
    </style:style>
    <style:style style:name="P11" style:family="paragraph" style:parent-style-name="Heading_20_1">
      <style:paragraph-properties fo:text-align="justify" style:justify-single-word="false"/>
    </style:style>
    <style:style style:name="P12" style:family="paragraph" style:parent-style-name="Text_20_body" style:list-style-name="L1">
      <style:paragraph-properties fo:text-align="justify" style:justify-single-word="false"/>
    </style:style>
    <style:style style:name="P13" style:family="paragraph" style:parent-style-name="Text_20_body" style:list-style-name="L2">
      <style:paragraph-properties fo:text-align="justify" style:justify-single-word="false"/>
    </style:style>
    <style:style style:name="P14" style:family="paragraph" style:parent-style-name="Text_20_body" style:list-style-name="L3">
      <style:paragraph-properties fo:text-align="justify" style:justify-single-word="false"/>
    </style:style>
    <style:style style:name="P15" style:family="paragraph" style:parent-style-name="Text_20_body" style:list-style-name="L4">
      <style:paragraph-properties fo:text-align="justify" style:justify-single-word="false"/>
    </style:style>
    <style:style style:name="P16" style:family="paragraph" style:parent-style-name="Text_20_body" style:list-style-name="L7">
      <style:paragraph-properties fo:text-align="justify" style:justify-single-word="false"/>
    </style:style>
    <style:style style:name="P17" style:family="paragraph" style:parent-style-name="Text_20_body" style:list-style-name="L8">
      <style:paragraph-properties fo:text-align="justify" style:justify-single-word="false"/>
    </style:style>
    <style:style style:name="P18" style:family="paragraph" style:parent-style-name="Text_20_body" style:list-style-name="L5"/>
    <style:style style:name="P19" style:family="paragraph" style:parent-style-name="Text_20_body" style:list-style-name="L6"/>
    <style:style style:name="P20" style:family="paragraph" style:parent-style-name="Text_20_body" style:list-style-name="L2">
      <style:paragraph-properties fo:margin-top="0cm" fo:margin-bottom="0cm" fo:text-align="justify" style:justify-single-word="false"/>
    </style:style>
    <style:style style:name="P21" style:family="paragraph" style:parent-style-name="Text_20_body" style:list-style-name="L3">
      <style:paragraph-properties fo:margin-top="0cm" fo:margin-bottom="0cm" fo:text-align="justify" style:justify-single-word="false"/>
    </style:style>
    <style:style style:name="P22" style:family="paragraph" style:parent-style-name="Text_20_body" style:list-style-name="L4">
      <style:paragraph-properties fo:margin-top="0cm" fo:margin-bottom="0cm" fo:text-align="justify" style:justify-single-word="false"/>
    </style:style>
    <style:style style:name="P23" style:family="paragraph" style:parent-style-name="Text_20_body" style:list-style-name="L7">
      <style:paragraph-properties fo:margin-top="0cm" fo:margin-bottom="0cm" fo:text-align="justify" style:justify-single-word="false"/>
    </style:style>
    <style:style style:name="P24" style:family="paragraph" style:parent-style-name="Text_20_body" style:list-style-name="L8">
      <style:paragraph-properties fo:margin-top="0cm" fo:margin-bottom="0cm" fo:text-align="justify" style:justify-single-word="false"/>
    </style:style>
    <style:style style:name="P25" style:family="paragraph" style:parent-style-name="Text_20_body" style:list-style-name="L5">
      <style:paragraph-properties fo:margin-top="0cm" fo:margin-bottom="0cm"/>
    </style:style>
    <style:style style:name="P26" style:family="paragraph" style:parent-style-name="Text_20_body" style:list-style-name="L6">
      <style:paragraph-properties fo:margin-top="0cm" fo:margin-bottom="0cm"/>
    </style:style>
    <style:style style:name="T1" style:family="text">
      <style:text-properties fo:language="it" fo:country="IT"/>
    </style:style>
    <style:style style:name="T2" style:family="text">
      <style:text-properties fo:font-size="12pt" fo:font-weight="bold" style:font-size-asian="12pt" style:font-weight-asian="bold" style:font-size-complex="12pt" style:font-weight-complex="bold"/>
    </style:style>
    <style:style style:name="T3" style:family="text">
      <style:text-properties style:text-position="33% 80%"/>
    </style:style>
    <style:style style:name="T4" style:family="text">
      <style:text-properties fo:font-size="6.75pt" fo:font-style="italic"/>
    </style:style>
    <style:style style:name="T5" style:family="text">
      <style:text-properties fo:color="#366092" fo:font-size="6.75pt" fo:font-style="italic"/>
    </style:style>
    <style:style style:name="fr1"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fo:margin-left="0cm" fo:margin-right="0cm"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History of polio</text:h>
      <text:p text:style-name="P3">In the early 20th century, polio was one of the most feared diseases in industrialized countries, paralysing hundreds of thousands of children every year. Soon after the introduction of effective vaccines in the 1950s and 1960s however, polio was brought under control and practically eliminated as a public health problem in these countries. <text:line-break/><text:line-break/>It took somewhat longer for polio to be recognized as a major problem in developing countries. Lameness surveys during the 1970s revealed that the disease was also prevalent in developing countries. As a result, during the 1970s routine immunization was introduced worldwide as part of national immunization programmes, helping to control the disease in many developing countries. <text:line-break/><text:line-break/>In 1988, when the Global Polio Eradication Initiative began, polio paralysed more than 1000 children worldwide every day. Since then, more than 2.5 billion children have been immunized against polio thanks to the cooperation of more than 200 countries and 20 million volunteers, backed by an international investment of more than US$ 11 billion. <text:line-break/><text:line-break/>There are now only 2 countries that have never stopped polio transmission and global incidence of polio cases has decreased by 99%. <text:line-break/><text:line-break/>There has also been success in eradicating certain strains of the virus; of the three types of wild polioviruses (WPVs), the last case of type 2 was reported in 1999 and its eradication was declared in September 2015; the most recent case of type 3 dates to November 2012. <text:line-break/><text:line-break/>However, tackling the last 1% of polio cases has still proved to be difficult. Conflict, political instability, hard-to-reach populations, and poor infrastructure continue to pose challenges to eradicating the disease. Each country offers a unique set of challenges which require local solutions. Thus, in 2013 the Global Polio Eradication Initiative launched its most comprehensive and ambitious plan for completely eradicating polio. It is an all-encompassing strategic plan that clearly outlines measures for eliminating polio in its last strongholds and for maintaining a polio-free world</text:p>
      <text:p text:style-name="Standard"/>
      <text:p text:style-name="P1"><text:a xlink:type="simple" xlink:href="http://www.polioeradication.org/Polioandprevention/Historyofpolio.aspx">http://www.polioeradication.org/Polioandprevention/Historyofpolio.aspx</text:a></text:p>
      <text:p text:style-name="P1"/>
      <text:p text:style-name="P1"/>
      <text:p text:style-name="P1"/>
      <text:h text:style-name="P10" text:outline-level="1">The vaccines</text:h>
      <text:p text:style-name="P3">The development of effective vaccines to prevent paralytic polio was one of the major medical breakthroughs of the 20th century. With the development and evaluation of bivalent oral polio vaccine in 2009, the Global Polio Eradication Initiative now has an armoury of five different vaccines to stop polio transmission:•</text:p>
      <text:list xml:id="list1127904597523401927" text:style-name="L1">
        <text:list-item>
          <text:p text:style-name="P12"> Oral polio vaccine (OPV)<text:line-break/>  • Monovalent oral polio vaccines (mOPV1 and mOPV3)<text:line-break/>  • Bivalent oral polio vaccine (bOPV)<text:line-break/>  • Inactivated polio vaccine (IPV) </text:p>
        </text:list-item>
      </text:list>
      <text:p text:style-name="Standard"><text:span text:style-name="T2">If enough people in a community are immunized, the virus will be deprived of susceptible hosts and will die out. High levels of vaccination coverage must be maintained to stop transmission and prevent outbreaks occurring. The Global Polio Eradication Initiative is </text:span><text:soft-page-break/><text:span text:style-name="T2">constantly assessing the optimal use of the different vaccines to prevent paralytic polio and stop poliovirus transmission in different areas of the world. </text:span></text:p>
      <text:section text:style-name="Sect1" text:name="dnn_ctr411_ContentPane">
        <text:section text:style-name="Sect1" text:name="dnn_ctr411_ModuleContent">
          <text:p text:style-name="Standard"/>
          <text:section text:style-name="Sect1" text:name="dnn_ctr411_HtmlModule_lblContent">
            <text:h text:style-name="Heading_20_1" text:outline-level="1">Oral polio vaccine (OPV)</text:h>
            <text:p text:style-name="P3">The oral polio vaccine (OPV) was developed in 1961 by Albert Sabin. Also called “trivalent oral polio vaccine” or “Sabin vaccine”, OPV consists of a mixture of live, attenuated (weakened) poliovirus strains of all three poliovirus types.</text:p>
            <text:p text:style-name="Text_20_body"><draw:frame draw:style-name="fr1" draw:name="immagini1" text:anchor-type="as-char" svg:width="7.938cm" svg:height="5.265cm" draw:z-index="0"><draw:image xlink:href="http://www.polioeradication.org/portals/0/Image/PolioPrevention/polio-prevention-vaccines-opv-01.jpg" xlink:type="simple" xlink:show="embed" xlink:actuate="onLoad"/><svg:title>Boy receiving oral polio vaccine, Kano, Nigeria</svg:title></draw:frame><text:line-break/>The oral polio vaccine is simple to administer. A few drops, given multiple times, can protect a child for life. <text:line-break/>WHO/Rod Curtis</text:p>
            <text:p text:style-name="P3">OPV produces antibodies in the blood to all three types of poliovirus. In the event of infection, these antibodies protect against paralysis by preventing the spread of wild poliovirus to the nervous system. <text:line-break/><text:line-break/>OPV also produces a local, mucosal immune response in the mucous membrane of the intestines. In the event of infection, these mucosal antibodies limit the replication of the wild poliovirus inside the intestine. This intestinal immune response to OPV is thought to be the main reason why mass campaigns with OPV can rapidly stop person-to-person transmission of wild poliovirus.</text:p>
            <text:h text:style-name="Heading_20_2" text:outline-level="2">Advantages</text:h>
            <text:list xml:id="list3384270491691245575" text:style-name="L2">
              <text:list-item>
                <text:p text:style-name="P20">OPV is administered orally. It can be given by volunteers and does not require trained health workers or sterile injection equipment. </text:p>
              </text:list-item>
              <text:list-item>
                <text:p text:style-name="P20">The vaccine is relatively inexpensive. In 2011, the cost of a single dose for public health programmes in developing countries was between 11 and 14 US cents.  </text:p>
              </text:list-item>
              <text:list-item>
                <text:p text:style-name="P20">OPV is safe, effective, and induces long-lasting immunity to all three types of poliovirus. </text:p>
              </text:list-item>
              <text:list-item>
                <text:p text:style-name="P13">For several weeks after vaccination, the vaccine virus replicates in the intestine, is excreted in the faeces, and can be spread to others in close contact. This means that in areas where hygiene and sanitation are poor, immunization with OPV can result in the “passive” immunization of people who have not been directly vaccinated.</text:p>
              </text:list-item>
            </text:list>
            <text:h text:style-name="Heading_20_2" text:outline-level="2">Disadvantages</text:h>
            <text:p text:style-name="P3">Although OPV is safe and effective, in extremely rare cases (approx. 1 in every 2.7 million first doses of the vaccine) the live attenuated vaccine virus in OPV can cause paralysis. In some cases it is believed that this vaccine-associated paralytic polio (VAPP) may be triggered by immune deficiency. <text:line-break/><text:soft-page-break/><text:line-break/>The extremely low risk of VAPP is well known and accepted by most public health programmes in the world because without OPV, hundreds of thousands of children would be crippled every year. <text:line-break/><text:line-break/>A second disadvantage is that very rarely the virus in the vaccine may genetically change and start to circulate among a population. These viruses are known as circulating vaccine-derived polioviruses (cVDPV).</text:p>
            <text:h text:style-name="Heading_20_2" text:outline-level="2">Safety</text:h>
            <text:p text:style-name="P3">OPV is an extremely safe vaccine. All OPV used in supplementary immunization activities for the Global Polio Eradication Initiative is pre-qualified by WHO and procured through UNICEF. In 2006, WHO issued a statement to affirm the quality and safety of OPV.</text:p>
            <table:table table:name="Tabella1" table:style-name="Tabella1">
              <table:table-column table:style-name="Tabella1.A"/>
              <table:table-row>
                <table:table-cell table:style-name="Tabella1.A1" office:value-type="string">
                  <text:p text:style-name="Table_20_Contents"><draw:frame draw:style-name="fr1" draw:name="immagini2" text:anchor-type="as-char" svg:width="5.292cm" svg:height="7.938cm" draw:z-index="1"><draw:image xlink:href="http://www.polioeradication.org/portals/0/Image/PolioPrevention/polio-prevention-vaccines-opv-02.jpg" xlink:type="simple" xlink:show="embed" xlink:actuate="onLoad"/></draw:frame></text:p>
                </table:table-cell>
              </table:table-row>
              <table:table-row>
                <table:table-cell table:style-name="Tabella1.A1" office:value-type="string">
                  <text:p text:style-name="Table_20_Contents">Oral polio vaccine is usually provided in vials containing 10–20 doses of vaccine. A single dose is usually two drops </text:p>
                </table:table-cell>
              </table:table-row>
            </table:table>
            <text:h text:style-name="Heading_20_2" text:outline-level="2">Efficacy</text:h>
            <text:p text:style-name="P3">OPV is highly effective against all three types of wild poliovirus. When this vaccine is used however, there is competition among the three viruses to cause immunity, which results in protection but not with equal efficiency for each type: it is most effective against type 2.<text:line-break/><text:line-break/>One dose of OPV produces immunity to all three poliovirus serotypes in approximately 50% of recipients. Three doses produce immunity in more than 95% of recipients. Immunity is long-lasting and probably life-long.</text:p>
            <text:h text:style-name="Heading_20_2" text:outline-level="2">Recommended use </text:h>
            <text:p text:style-name="P3">In most countries, OPV remains the vaccine of choice in routine immunization schedules and supplementary immunization activities. <text:line-break/><text:line-break/>Where more than one type of wild poliovirus is circulating, OPV is epidemiologically and operationally the best vaccine to use because protection develops to each of the three types of polio virus. </text:p>
          </text:section>
        </text:section>
      </text:section>
      <text:section text:style-name="Sect1" text:name="dnn_ctr435_ContentPane">
        <text:p text:style-name="Standard"><text:soft-page-break/></text:p>
        <text:section text:style-name="Sect1" text:name="dnn_ctr435_ModuleContent">
          <text:p text:style-name="Standard"/>
          <text:section text:style-name="Sect1" text:name="dnn_ctr435_HtmlModule_lblContent">
            <text:h text:style-name="Heading_20_2" text:outline-level="2">Related links</text:h>
            <text:p text:style-name="Text_20_body"><text:a xlink:type="simple" xlink:href="http://www.polioeradication.org/Portals/0/Document/PolioAndPrevention/Position%20statement_OPVsafety.pdf" office:target-frame-name="_blank" xlink:show="new">WHO position statement: safety and pre-qualification of oral polio vaccine (OPV)</text:a></text:p>
          </text:section>
        </text:section>
      </text:section>
      <text:h text:style-name="P10" text:outline-level="1">Monovalent oral polio vaccines (mOPV)</text:h>
      <text:p text:style-name="P3">Monovalent oral polio vaccines (mOPV) consist of live, attenuated (weakened) poliovirus strains of either type 1 (mOPV1) or type 3 (mOPV3) poliovirus only. Unlike tOPV, it does not contain the other two types of poliovirus. The vaccine gives protection against one type of poliovirus only (either type 1 or type 3 depending on the vaccine).</text:p>
      <table:table table:name="Tabella2" table:style-name="Tabella2">
        <table:table-column table:style-name="Tabella2.A"/>
        <table:table-row>
          <table:table-cell table:style-name="Tabella2.A1" office:value-type="string">
            <text:p text:style-name="Table_20_Contents"><draw:frame draw:style-name="fr1" draw:name="immagini3" text:anchor-type="as-char" svg:width="4.445cm" svg:height="5.927cm" draw:z-index="2"><draw:image xlink:href="http://www.polioeradication.org/portals/0/Image/PolioPrevention/polio-prevention-vaccines-mopv-01.JPG" xlink:type="simple" xlink:show="embed" xlink:actuate="onLoad"/></draw:frame></text:p>
          </table:table-cell>
        </table:table-row>
        <table:table-row>
          <table:table-cell table:style-name="Tabella2.A1" office:value-type="string">
            <text:p text:style-name="Table_20_Contents">Monovalent oral polio vaccine type 1 provides a much stronger immunity to type 1 poliovirus compared with OPV </text:p>
          </table:table-cell>
        </table:table-row>
        <table:table-row>
          <table:table-cell table:style-name="Tabella2.A1" office:value-type="string">
            <text:p text:style-name="Table_20_Contents"/>
          </table:table-cell>
        </table:table-row>
      </table:table>
      <text:p text:style-name="P3">Monovalent oral polio vaccines were used extensively in the early days of polio vaccination in the late 1950s and early 1960s. However, from 1963, mOPVs were replaced by OPV, where protection against all three types of wild poliovirus could be given at the same time – an important consideration when more than one type of wild poliovirus was circulating.<text:line-break/><text:line-break/>In 2005, new mOPVs were introduced to more rapidly interrupt the final strains of poliovirus transmission around the world. <text:line-break/><text:line-break/>Monovalent oral polio vaccine type 1 was first used in India in April 2005, and has subsequently been used in many areas since the adoption of a strategy to primarily target type 1 poliovirus, the type which is the more paralytic and spreads more easily than type 3.<text:line-break/><text:line-break/>Monovalent oral polio vaccine type 3 was introduced in India and Afghanistan in 2005 to interrupt endemic strains of polio type 3 in targeted areas. Experience in western Uttar Pradesh and in parts of Bihar demonstrated that rapid, large-scale mOPV3 campaigns had a significant impact on type 3 transmission. The vaccine has subsequently been used in Nigeria and Pakistan and to tackle an outbreak of imported poliovirus in Chad.</text:p>
      <text:h text:style-name="Heading_20_2" text:outline-level="2">Advantages</text:h>
      <text:p text:style-name="Text_20_body">Monovalent oral polio vaccines offer the same advantages as OPV. In addition:</text:p>
      <text:list xml:id="list3392961784942764379" text:style-name="L3">
        <text:list-item>
          <text:p text:style-name="P21">In children being immunized for the first time, mOPV1 (or mOPV3) provides a much stronger immunity to type 1 (or type 3) poliovirus compared with OPV. </text:p>
        </text:list-item>
        <text:list-item>
          <text:p text:style-name="P21"><text:soft-page-break/>For the same number of doses, mOPV1 (or mOPV3) provides increased immunity to type 1 (or type 3) poliovirus compared to OPV. This is because there is no competition from the other two virus types in the vaccine. </text:p>
        </text:list-item>
        <text:list-item>
          <text:p text:style-name="P14">If children immunized with mOPV1 (or mOPV3) are subsequently exposed to wild poliovirus type 1 (or type 3), they will excrete less virus and for a shorter period of time, limiting the possibility of further transmission.</text:p>
        </text:list-item>
      </text:list>
      <text:h text:style-name="Heading_20_2" text:outline-level="2">Safety </text:h>
      <text:p text:style-name="P3">Based both on years of use and the administration of tens of millions of doses, monovalent oral polio vaccines are known to be a safe, with safety records similar to trivalent OPV.</text:p>
      <text:h text:style-name="Heading_20_2" text:outline-level="2">Efficacy</text:h>
      <text:p text:style-name="P3">Approximately twice as many children develop immunity to poliovirus type 1 after the first dose of mOPV1 compared with the first dose of OPV. With three doses of mOPV1, over 90% of children will develop immunity; the same of tOPV will confer immunity on only 70–75% of children.<text:line-break/><text:line-break/>Approximately 70% of children develop immunity to poliovirus type 3 after the first dose of mOPV3 compared with approximately 30% of children after the first dose of OPV.</text:p>
      <text:h text:style-name="P5" text:outline-level="3">Monovalent oral polio vaccine type 1 efficacy study<text:span text:style-name="T3">1</text:span></text:h>
      <text:p text:style-name="P4">Results of an Indian study published in The Lancet in 2007, showed increased efficacy of monovalent oral polio vaccine type 1 (mOPV1) over the traditionally-used trivalent OPV against paralytic polio due to type 1 poliovirus. <text:line-break/><text:line-break/>The study showed that:</text:p>
      <text:list xml:id="list7456574695334953002" text:style-name="L4">
        <text:list-item>
          <text:p text:style-name="P22">mOPV1 was three times as effective as trivalent OPV against type 1 polio</text:p>
        </text:list-item>
        <text:list-item>
          <text:p text:style-name="P15">wide-scale use of mOPV1 can raise population immunity to levels necessary to stop indigenous type 1 polio in India.</text:p>
        </text:list-item>
      </text:list>
      <text:p text:style-name="P3">The implications for the remaining polio-endemic states of India are to vaccinate all children multiple times with mOPV1 and sustain these levels until transmission has been successfully interrupted.</text:p>
      <text:p text:style-name="Horizontal_20_Line"/>
      <text:p text:style-name="P3"><text:span text:style-name="T3">1</text:span>Grassly NC et al, Protective efficacy of a monovalent oral type 1 poliovirus vaccine: a case-control study, The Lancet, 12 April 2007.</text:p>
      <text:h text:style-name="Heading_20_2" text:outline-level="2"> </text:h>
      <text:h text:style-name="Heading_20_2" text:outline-level="2">Recommended use </text:h>
      <text:p text:style-name="P3">Monovalent oral polio vaccines are recommended for use in supplementary immunization campaigns in areas where only wild poliovirus type 1 or type 3 alone is circulating. It is not recommended as a substitute for OPV in routine immunization programmes.<text:line-break/><text:line-break/>Two doses of mOPV administered within two weeks forms the basis of the new Short Interval Additional Dose (SIAD) approach, which is intended to rapidly boost population immunity in Asia.</text:p>
      <text:p text:style-name="P2"><text:soft-page-break/></text:p>
      <text:section text:style-name="Sect1" text:name="dnn_ctr413_ContentPane">
        <text:section text:style-name="Sect1" text:name="dnn_ctr413_ModuleContent">
          <text:p text:style-name="Standard"/>
          <text:section text:style-name="Sect1" text:name="dnn_ctr413_HtmlModule_lblContent">
            <text:h text:style-name="P11" text:outline-level="1">Bivalent oral polio vaccine (bOPV)</text:h>
            <table:table table:name="Tabella3" table:style-name="Tabella3">
              <table:table-column table:style-name="Tabella3.A"/>
              <table:table-row>
                <table:table-cell table:style-name="Tabella3.A1" office:value-type="string">
                  <text:p text:style-name="Table_20_Contents"><draw:frame draw:style-name="fr1" draw:name="immagini4" text:anchor-type="as-char" svg:width="5.159cm" svg:height="7.752cm" draw:z-index="3"><draw:image xlink:href="http://www.polioeradication.org/portals/0/Image/PolioPrevention/polio-prevention-vaccines-bopv-01.jpg" xlink:type="simple" xlink:show="embed" xlink:actuate="onLoad"/></draw:frame><text:span text:style-name="T4"><text:line-break/>Bivalent oral polio vaccine was used for the first time in December 2009 to vaccinate 2.8 million children in Afghanistan</text:span></text:p>
                </table:table-cell>
              </table:table-row>
              <table:table-row>
                <table:table-cell table:style-name="Tabella3.A1" office:value-type="string">
                  <text:p text:style-name="P8">Photo:UNICEF/Cornelia Walther </text:p>
                </table:table-cell>
              </table:table-row>
              <table:table-row>
                <table:table-cell table:style-name="Tabella3.A1" office:value-type="string">
                  <text:p text:style-name="P9"/>
                </table:table-cell>
              </table:table-row>
              <table:table-row>
                <table:table-cell table:style-name="Tabella3.A1" office:value-type="string">
                  <text:p text:style-name="Table_20_Contents"><draw:frame draw:style-name="fr1" draw:name="immagini5" text:anchor-type="as-char" svg:width="5.239cm" svg:height="7.885cm" draw:z-index="4"><draw:image xlink:href="http://www.polioeradication.org/Portals/0/Image/PolioPrevention/polio-prevention-vaccines-bopv-02.jpg" xlink:type="simple" xlink:show="embed" xlink:actuate="onLoad"/></draw:frame><text:line-break/><text:span text:style-name="T5">The bivalent vaccine is more effective than the traditional oral polio vaccine</text:span></text:p>
                </table:table-cell>
              </table:table-row>
            </table:table>
            <text:p text:style-name="P3">Bivalent oral polio vaccine (bOPV) consists of live, attenuated (weakened) poliovirus strains of type 1 and type 3. It simultaneously targets the two remaining types of wild poliovirus (type 1 and type 3) and was developed to improve the efficiency and impact of vaccination campaigns in areas where both types of poliovirus co-circulate.<text:line-break/><text:line-break/>Bivalent oral polio vaccine was first used in Afghanistan in December 2009, when 2.8 million children under five years old received the vaccine. </text:p>
            <text:h text:style-name="P6" text:outline-level="2"><text:soft-page-break/>Advantages</text:h>
            <text:p text:style-name="P3">Bivalent oral polio vaccine offers the same advantages as OPV. In addition:</text:p>
            <text:list xml:id="list5335295664703241384" text:style-name="L5">
              <text:list-item>
                <text:p text:style-name="P25">For both types 1 and 3 polio, bOPV is more effective than OPV and almost as good as the monovalent vaccines, yet in a package that delivers both at once. </text:p>
              </text:list-item>
              <text:list-item>
                <text:p text:style-name="P25">bOPV allows countries to simplify vaccine logistics and optimize protection. </text:p>
              </text:list-item>
              <text:list-item>
                <text:p text:style-name="P18">In areas where access to children is limited, using bOPV helps maximise the impact of each contact with a child. </text:p>
              </text:list-item>
            </text:list>
            <text:h text:style-name="Heading_20_2" text:outline-level="2">Efficacy</text:h>
            <text:p text:style-name="P3">Bivalent OPV is at least 30% more effective than trivalent OPV and almost as good as the respective monovalent OPVs. </text:p>
            <text:h text:style-name="P7" text:outline-level="2">Recommended use </text:h>
            <text:p text:style-name="P3">It is recommended that bOPV is introduced as rapidly as possible into supplementary immunization activities (SIAs) of all endemic countries and in some outbreak settings. The vaccine is recommended for use in SIAs to complement the ongoing large-scale use of trivalent OPV for routine immunization and SIAs, and the use of monovalent OPVs for SIAs.<text:line-break/> </text:p>
          </text:section>
        </text:section>
      </text:section>
      <text:section text:style-name="Sect1" text:name="dnn_ctr437_ContentPane">
        <text:p text:style-name="Standard"/>
        <text:section text:style-name="Sect1" text:name="dnn_ctr437_ModuleContent">
          <text:p text:style-name="Standard"/>
          <text:section text:style-name="Sect1" text:name="dnn_ctr437_HtmlModule_lblContent">
            <text:h text:style-name="Heading_20_2" text:outline-level="2">Related links</text:h>
            <text:p text:style-name="Text_20_body"/>
            <text:list xml:id="list7176744688867424929" text:style-name="L6">
              <text:list-item>
                <text:p text:style-name="P26"><text:a xlink:type="simple" xlink:href="http://download.thelancet.com/pdfs/journals/lancet/PIIS0140673610612305.pdf?id=3d35b1b5aa0ec416:-6d2420ab:12e954f43e2:6e121299592304345" office:target-frame-name="_blank" xlink:show="new">Sutter R. et al. Immunogenicity of bivalent type 1 and 3 oral vaccine: a randomised, double-blind, controlled trial, November 2010.</text:a></text:p>
              </text:list-item>
              <text:list-item>
                <text:p text:style-name="P26"><text:a xlink:type="simple" xlink:href="http://www.who.int/wer/2010/wer8501_02.pdf" office:target-frame-name="_blank" xlink:show="new">Conclusions and recommendations of the Advisory Committee on Poliomyelitis Eradication, November 2009</text:a></text:p>
              </text:list-item>
              <text:list-item>
                <text:p text:style-name="P26"><text:a xlink:type="simple" xlink:href="http://www.who.int/wer/2009/wer8429.pdf" office:target-frame-name="_blank" xlink:show="new">Advisory Committee on Poliomyelitis Eradication: recommendations on the use of bivalent oral poliovirus vaccine types 1 and 3</text:a></text:p>
              </text:list-item>
              <text:list-item>
                <text:p text:style-name="P19"><text:a xlink:type="simple" xlink:href="http://www.who.int/mediacentre/news/releases/2009/polio_afghanistan_20091215/en/" office:target-frame-name="_blank" xlink:show="new">Afghanistan first in world to use new vaccine against polio. WHO press release 2009.</text:a></text:p>
              </text:list-item>
            </text:list>
          </text:section>
        </text:section>
      </text:section>
      <text:p text:style-name="P2"/>
      <text:section text:style-name="Sect1" text:name="dnn_ctr414_ContentPane">
        <text:section text:style-name="Sect1" text:name="dnn_ctr414_ModuleContent">
          <text:p text:style-name="Standard"/>
          <text:section text:style-name="Sect1" text:name="dnn_ctr414_HtmlModule_lblContent">
            <text:h text:style-name="Heading_20_1" text:outline-level="1">Inactivated polio vaccine (IPV)</text:h>
            <text:p text:style-name="P3">Inactivated polio vaccine (IPV) was developed in 1955 by Dr Jonas Salk. Also called the “Salk vaccine”, IPV consists of inactivated (killed) poliovirus strains of all three poliovirus types. IPV is given by intramuscular injection and needs to be administered by a trained health worker.</text:p>
            <table:table table:name="Tabella4" table:style-name="Tabella4">
              <table:table-column table:style-name="Tabella4.A"/>
              <text:soft-page-break/>
              <table:table-row>
                <table:table-cell table:style-name="Tabella4.A1" office:value-type="string">
                  <text:p text:style-name="Table_20_Contents"><draw:frame draw:style-name="fr1" draw:name="immagini6" text:anchor-type="as-char" svg:width="7.938cm" svg:height="5.239cm" draw:z-index="5"><draw:image xlink:href="http://www.polioeradication.org/portals/0/Image/PolioPrevention/polio-prevention-vaccines-ipv-01.jpg" xlink:type="simple" xlink:show="embed" xlink:actuate="onLoad"/></draw:frame> </text:p>
                </table:table-cell>
              </table:table-row>
              <table:table-row>
                <table:table-cell table:style-name="Tabella4.A1" office:value-type="string">
                  <text:p text:style-name="Table_20_Contents">A baby receives the inactivated polio vaccine from a qualified nurse </text:p>
                </table:table-cell>
              </table:table-row>
              <table:table-row>
                <table:table-cell table:style-name="Tabella4.A1" office:value-type="string">
                  <text:p text:style-name="Table_20_Contents">CDC/Judy Schmidt </text:p>
                </table:table-cell>
              </table:table-row>
            </table:table>
            <text:p text:style-name="P3">The inactivated polio vaccine produces antibodies in the blood to all three types of poliovirus. In the event of infection, these antibodies prevent the spread of the virus to the central nervous system and protect against paralysis. </text:p>
            <text:h text:style-name="Heading_20_2" text:outline-level="2">Advantages</text:h>
            <text:list xml:id="list9025379232467908512" text:style-name="L7">
              <text:list-item>
                <text:p text:style-name="P23">As IPV is not a 'live' vaccine, it carries no risk of vaccine-associated polio paralysis. </text:p>
              </text:list-item>
              <text:list-item>
                <text:p text:style-name="P16">IPV triggers an excellent protective immune response in most people.</text:p>
              </text:list-item>
            </text:list>
            <text:h text:style-name="Heading_20_2" text:outline-level="2">Disadvantages</text:h>
            <text:list xml:id="list7022009073638524476" text:style-name="L8">
              <text:list-item>
                <text:p text:style-name="P24">IPV induces very low levels of immunity in the intestine. As a result, when a person immunized with IPV is infected with wild poliovirus, the virus can still multiply inside the intestines and be shed in the faeces, risking continued circulation. </text:p>
              </text:list-item>
              <text:list-item>
                <text:p text:style-name="P24">IPV is over five times more expensive than oral polio vaccine. </text:p>
              </text:list-item>
              <text:list-item>
                <text:p text:style-name="P17">Administering the vaccine requires trained health workers and sterile injection equipment and procedures. </text:p>
              </text:list-item>
            </text:list>
            <text:h text:style-name="Heading_20_2" text:outline-level="2">Safety</text:h>
            <text:p text:style-name="P3">IPV is one of the safest vaccines in use. No serious systemic adverse reactions have been shown to follow vaccination.</text:p>
            <text:h text:style-name="Heading_20_2" text:outline-level="2">Efficacy</text:h>
            <text:p text:style-name="P3">IPV is highly effective in preventing paralytic disease caused by all three types of poliovirus.</text:p>
            <text:h text:style-name="Heading_20_2" text:outline-level="2">Recommended use</text:h>
            <text:p text:style-name="P3">An increasing number of industrialized, polio-free countries are using IPV as the vaccine of choice. This is because the risk of paralytic polio associated with continued routine use of oral polio vaccine (OPV) is deemed greater than the risk of imported wild virus. <text:line-break/><text:line-break/>However, as IPV does not stop transmission of the virus, oral polio vaccine is used wherever a polio outbreak needs to be contained, even in countries which rely exclusively on IPV for their routine immunization programme (e.g. the polio outbreak in the Netherlands in 1992). <text:line-break/><text:line-break/><text:soft-page-break/>IPV is not recommended for routine use in polio-endemic countries or in developing countries at risk of poliovirus importations. In these countries, oral polio vaccines – either trivalent, bivalent or monovalent, depending on local epidemiology – are used.<text:line-break/><text:line-break/>Once polio has been eradicated, use of the oral polio vaccine will need to be stopped to prevent re-establishment of transmission due to vaccine-derived polioviruses. Switching to IPV is one option for this post-OPV era.</text:p>
          </text:section>
        </text:section>
      </text:section>
      <text:section text:style-name="Sect1" text:name="dnn_ctr438_ContentPane">
        <text:p text:style-name="Standard"/>
        <text:section text:style-name="Sect1" text:name="dnn_ctr438_ModuleContent">
          <text:p text:style-name="Standard"/>
          <text:section text:style-name="Sect1" text:name="dnn_ctr438_HtmlModule_lblContent">
            <text:h text:style-name="Heading_20_2" text:outline-level="2">Related links</text:h>
            <text:p text:style-name="Text_20_body"><text:a xlink:type="simple" xlink:href="http://www.polioeradication.org/Research/AffordableIPV.aspx">Developing affordable inactivated polio vaccine</text:a><text:line-break/><text:line-break/><text:a xlink:type="simple" xlink:href="http://www.who.int/wer/2003/en/wer7828.pdf" office:target-frame-name="_blank" xlink:show="new">Introduction of inactivated poliovirus vaccine into oral poliovirus vaccine-using countries [pdf 400kb]</text:a> <text:line-break/><text:line-break/><text:a xlink:type="simple" xlink:href="http://www.who.int/wer/2006/wer8115.pdf" office:target-frame-name="_blank" xlink:show="new">Inactivated poliovirus vaccine following oral poliovirus vaccine cessation [pdf 163.9kb]</text:a></text:p>
          </text:section>
        </text:section>
      </text:section>
      <text:p text:style-name="P2"><text:bookmark text:name="result_box"/><text:span text:style-name="T1">Storia della poliomielite<text:line-break/>Nel 20esimo secolo, la poliomielite è stata una delle malattie più temute nei paesi industrializzati, paralizzando centinaia di migliaia di bambini ogni anno. Subito dopo l'introduzione di vaccini efficaci negli anni 1950 e 1960, tuttavia, la poliomielite è stato portato sotto controllo e praticamente eliminato come un problema di salute pubblica in questi paesi.<text:line-break/><text:line-break/>Ci sono voluti un po 'più a lungo per la poliomielite di essere riconosciuto come un grave problema nei paesi in via di sviluppo. sondaggi zoppia nel corso del 1970 hanno rivelato che la malattia è stata anche diffusa nei paesi in via di sviluppo. Di conseguenza, nel corso del 1970 la vaccinazione di routine è stato introdotto in tutto il mondo come parte di programmi di immunizzazione nazionali, contribuendo a controllare la malattia in molti paesi in via di sviluppo.<text:line-break/><text:line-break/>Nel 1988, quando l'eradicazione globale della polio ha cominciato, la poliomielite paralizzato più di 1000 bambini in tutto il mondo ogni giorno. Da allora, più di 2,5 miliardi di bambini sono stati vaccinati contro la polio, grazie alla collaborazione di più di 200 paesi e 20 milioni di volontari, sostenuta da un investimento internazionale di oltre US $ 11 miliardi.<text:line-break/><text:line-break/>Ora ci sono solo 2 i paesi che non hanno mai smesso di trasmissione della polio e l'incidenza globale di casi di poliomielite è diminuito del 99%.<text:line-break/><text:line-break/>C'è stato anche riuscire a sradicare alcuni ceppi del virus; dei tre tipi di poliovirus selvaggi (WPVs), l'ultimo caso di tipo 2 è stato segnalato nel 1999 e la sua eliminazione è stata dichiarata nel mese di settembre 2015; Il caso più recente di tipo 3 date a novembre 2012.<text:line-break/><text:line-break/>Tuttavia, affrontando l'ultimo 1% dei casi di polio è ancora dimostrato di essere difficile. Il conflitto, instabilità politica, le popolazioni difficili da raggiungere, e la carenza di infrastrutture continuano a rappresentare sfide per eradicare la malattia. Ogni paese offre una serie unica di sfide che richiedono soluzioni locali. Così, nel 2013 la Global Polio Eradication Initiative ha lanciato il suo piano più completo e ambizioso per sradicare completamente la poliomielite. Si tratta di un piano strategico onnicomprensivo che delinea chiaramente le misure per eliminare la poliomielite nelle sue ultime roccaforti e per il mantenimento di un mondo libero dalla polio<text:line-break/><text:line-break/></text:span><text:soft-page-break/><text:span text:style-name="T1">http://www.polioeradication.org/Polioandprevention/Historyofpolio.aspx<text:line-break/><text:line-break/><text:line-break/><text:line-break/>I vaccini<text:line-break/>Lo sviluppo di vaccini efficaci per prevenire la poliomielite paralitica è stata una delle più importanti scoperte mediche del 20 ° secolo. Con lo sviluppo e la valutazione di bivalente vaccino orale antipolio nel 2009, la Global Polio Eradication Initiative ora ha un arsenale di cinque diversi vaccini per fermare la trasmissione della polio: •<text:line-break/>vaccino antipolio orale (OPV)<text:line-break/>• monovalenti vaccini antipolio orale (mOPV1 e mOPV3)<text:line-break/>• bivalente vaccino antipolio orale (bOPV)<text:line-break/>• vaccino inattivato (IPV)<text:line-break/>Se un numero sufficiente di persone in una comunità sono immunizzati, il virus sarà privato di ospiti sensibili e si estinguerà. Alti livelli di copertura vaccinale deve essere mantenuto per fermare la trasmissione e prevenire le epidemie che si verificano. La Global Polio Eradication Initiative è costantemente valutando l'uso ottimale dei diversi vaccini per prevenire la poliomielite paralitica e fermare la trasmissione del poliovirus in diverse aree del mondo.<text:line-break/><text:line-break/>vaccino antipolio orale (OPV)<text:line-break/>Il vaccino antipolio orale (OPV) è stato sviluppato nel 1961 da Albert Sabin. chiamato anche "trivalente polio orale vaccino" o "vaccino Sabin", OPV costituito da una miscela di vivi, attenuati ceppi (indebolito) poliovirus di tutti i tre tipi di poliovirus.<text:line-break/><text:line-break/>Il vaccino antipolio orale è semplice da amministrare. Poche gocce, dato più volte, in grado di proteggere un bambino per tutta la vita.<text:line-break/>OMS / Rod Curtis<text:line-break/>OPV produce anticorpi nel sangue per tutti i tre tipi di poliovirus. In caso di infezione, questi anticorpi proteggono contro paralisi prevenire la diffusione del poliovirus selvaggio al sistema nervoso.<text:line-break/><text:line-break/>OPV produce anche una risposta immunitaria della mucosa locale nella mucosa dell'intestino. In caso di infezione, questi anticorpi mucosali limitano la replica dei poliovirus selvatici all'interno dell'intestino. Questa risposta immunitaria intestinale per OPV è pensato per essere il motivo principale per cui le campagne di massa con OPV possono rapidamente fermare la trasmissione da persona a persona del poliovirus selvaggio.<text:line-break/>vantaggi<text:line-break/>OPV è somministrato per via orale. Può essere somministrato da volontari e non richiede operatori sanitari qualificati o di iniezione sterili.<text:line-break/>Il vaccino è relativamente poco costoso. Nel 2011, il costo di una singola dose per i programmi di salute pubblica nei paesi in via di sviluppo è stato tra i 11 ei 14 centesimi di dollaro.<text:line-break/>OPV è sicuro, efficace, e induce un'immunità di lunga durata a tutti e tre i tipi di poliovirus.<text:line-break/>Per diverse settimane dopo la vaccinazione, il virus del vaccino si replica a livello intestinale, viene escreto nelle feci, e può essere diffuso ad altri in stretto contatto. Ciò significa che nelle zone in cui l'igiene e servizi igienico-sanitari sono poveri, l'immunizzazione con OPV può comportare l'immunizzazione "passiva" di persone che non sono stati vaccinati direttamente.<text:line-break/>svantaggi<text:line-break/>Anche se OPV è sicuro ed efficace, in casi estremamente rari (circa. 1 ogni 2,7 milioni di prime dosi di vaccino) il virus vivo attenuato in OPV vaccino può causare paralisi. In alcuni casi si ritiene che questo polio paralitica associata al vaccino (VAPP) può essere innescato da immunodeficienza.<text:line-break/><text:line-break/></text:span><text:soft-page-break/><text:span text:style-name="T1">La estremamente basso rischio di VAPP è ben noto e accettato dalla maggior parte dei programmi di salute pubblica in tutto il mondo, perché senza OPV, centinaia di migliaia di bambini sarebbero stati mutilati ogni anno.<text:line-break/><text:line-break/>Un secondo svantaggio è che molto raramente il virus nel vaccino può cambiare geneticamente e inizia a circolare tra una popolazione. Questi virus sono noti come poliovirus vaccino-derivato (cVDPV) circolanti.<text:line-break/>Sicurezza<text:line-break/>OPV è un vaccino estremamente sicuro. Tutti OPV utilizzato in attività di vaccinazione supplementari per la Global Polio Eradication Initiative è pre-qualificati da OMS e procurato attraverso l'UNICEF. Nel 2006, l'OMS ha rilasciato una dichiarazione per affermare la qualità e la sicurezza di OPV.<text:line-break/><text:line-break/>il vaccino antipolio orale è di solito fornito in flaconi contenenti 10-20 dosi di vaccino. Una singola dose è di solito due gocce<text:line-break/>Efficacia<text:line-break/>OPV è altamente efficace contro tutti e tre i tipi di poliovirus selvaggio. Quando questo vaccino è usato però, esiste una concorrenza tra le tre virus a provocare l'immunità, che si traduce in protezione, ma non con uguale efficienza per ogni tipo: è più efficace contro il tipo 2.<text:line-break/><text:line-break/>Una dose di OPV produce immunità a tutti e tre i sierotipi di poliovirus in circa il 50% dei destinatari. Tre dosi producono immunità in oltre il 95% dei destinatari. L'immunità è di lunga durata e, probabilmente, la vita lunga.<text:line-break/>uso raccomandato<text:line-break/>Nella maggior parte dei paesi, OPV rimane il vaccino di scelta in programmi di immunizzazione di routine e le attività supplementari di immunizzazione.<text:line-break/><text:line-break/>Dove più di un tipo di poliovirus selvaggio sta circolando, OPV è epidemiologicamente e operativamente il vaccino migliore da usare perché la protezione si sviluppa a ciascuno dei tre tipi di virus della polio.<text:line-break/><text:line-break/><text:line-break/>Link correlati<text:line-break/>CHI presa di posizione: la sicurezza e la pre-qualificazione di vaccino antipolio orale (OPV)<text:line-break/>Monovalenti vaccini antipolio per via orale (MOPV)<text:line-break/>Monovalenti vaccini antipolio per via orale (MOPV) sono costituiti da vivo, attenuato ceppi (indebolito) poliovirus di tipo 1 o (mOPV1) o di tipo solo 3 (mOPV3) poliovirus. Diversamente TOPV, non contiene gli altri due tipi di poliovirus. Il vaccino protegge contro un solo tipo di poliovirus solo (sia di tipo 1 o 3 a seconda del vaccino).<text:line-break/><text:line-break/>Monovalente orale antipolio vaccino di tipo 1 fornisce una immunità molto più forte di tipo 1 poliovirus rispetto al OPV<text:line-break/><text:line-break/>Monovalenti vaccini antipolio orale sono stati ampiamente utilizzati nei primi giorni successivi alla vaccinazione antipolio alla fine del 1950 e primi anni 1960. Tuttavia, dal 1963, sono stati sostituiti da mOPVs OPV, in cui la protezione contro tutti e tre i tipi di poliovirus selvaggio potrebbe essere dato allo stesso tempo - una considerazione importante quando più di un tipo di poliovirus selvaggio stava circolando.<text:line-break/><text:line-break/>Nel 2005, le nuove mOPVs sono stati introdotti per interrompere più rapidamente i ceppi finali della trasmissione poliovirus in tutto il mondo.<text:line-break/></text:span><text:soft-page-break/><text:span text:style-name="T1"><text:line-break/>Monovalente orale antipolio vaccino di tipo 1 è stato utilizzato per la prima in India nel mese di aprile del 2005, ed è stato successivamente utilizzato in molte aree dopo l'adozione di una strategia per indirizzare principalmente di tipo 1 poliovirus, il tipo che è più paralitico e si diffonde più facilmente di tipo 3 .<text:line-break/><text:line-break/>Monovalente orale antipolio vaccino di tipo 3 è stato introdotto in India e in Afghanistan nel 2005 di interrompere ceppi endemici di polio tipo 3 in settori mirati. L'esperienza in Uttar Pradesh occidentale e in alcune parti del Bihar dimostrato che la rapida, su larga scala campagne mOPV3 hanno avuto un impatto significativo sul tipo 3 di trasmissione. Il vaccino è stato successivamente utilizzato in Nigeria e in Pakistan e per affrontare un focolaio di poliovirus importato in Ciad.<text:line-break/>vantaggi<text:line-break/>Monovalenti vaccini antipolio orale offrono gli stessi vantaggi OPV. Inoltre:<text:line-break/>Nei bambini di essere vaccinati per la prima volta, mOPV1 (o mOPV3) fornisce una immunità molto più forte di tipo 1 (o tipo 3) poliovirus rispetto al OPV.<text:line-break/>Per lo stesso numero di dosi, mOPV1 (o mOPV3) fornisce una maggiore immunità al tipo 1 (o tipo 3) poliovirus rispetto al OPV. Questo è perché non c'è concorrenza da parte degli altri due tipi di virus nel vaccino.<text:line-break/>Se i bambini immunizzati con mOPV1 (o mOPV3) vengono successivamente esposti a poliovirus selvaggio di tipo 1 (o tipo 3), saranno espellere meno virus e per un periodo di tempo più breve, limitando la possibilità di ulteriore trasmissione.<text:line-break/>Sicurezza<text:line-break/>Sulla base sia su anni di utilizzo e l'amministrazione di decine di milioni di dosi, monovalenti vaccini antipolio orale sono noti per essere una cassetta di sicurezza, con i record di sicurezza simile a trivalente OPV.<text:line-break/>Efficacia<text:line-break/>Circa il doppio dei bambini a sviluppare l'immunità al poliovirus di tipo 1 dopo la prima dose di mOPV1 rispetto alla prima dose di OPV. Con tre dosi di mOPV1, oltre il 90% dei bambini si svilupperanno l'immunità; lo stesso di TOPV conferirà l'immunità solo su 70-75% dei bambini.<text:line-break/><text:line-break/>Circa il 70% dei bambini sviluppare l'immunità al poliovirus tipo 3 dopo la prima dose di mOPV3 rispetto a circa il 30% dei bambini dopo la prima dose di OPV.<text:line-break/>Monovalente orale antipolio tipo di vaccino 1 efficacia study1<text:line-break/>I risultati di uno studio indiano pubblicato su The Lancet nel 2007, hanno mostrato un aumento efficacia di monovalente orale antipolio tipo di vaccino 1 (mOPV1) sulla OPV trivalente tradizionalmente utilizzato contro la polio paralitica a causa di tipo 1 poliovirus.<text:line-break/><text:line-break/>Lo studio ha mostrato che:<text:line-break/>mOPV1 era tre volte più efficace come OPV trivalente contro polio di tipo 1<text:line-break/>l'uso su vasta scala di mOPV1 può aumentare l'immunità della popolazione a livelli necessari per fermare indigena polio di tipo 1 in India.<text:line-break/>Le implicazioni per i restanti Stati polioendemici dell'India sono di vaccinare tutti i bambini più volte con mOPV1 e sostenere questi livelli fino a quando la trasmissione è stata interrotta con successo.<text:line-break/><text:line-break/>1Grassly NC et al, l'efficacia protettiva di un vaccino monovalente tipo 1 poliovirus orale: uno studio caso-controllo, The Lancet, il 12 aprile 2007.<text:line-break/><text:line-break/>uso raccomandato<text:line-break/>Monovalenti vaccini antipolio orale sono raccomandati per l'uso in campagne di vaccinazione </text:span><text:soft-page-break/><text:span text:style-name="T1">supplementari nelle zone in cui solo selvaggio di tipo poliovirus di tipo 1 o 3 da solo è in circolazione. Non è raccomandato come un sostituto per OPV nei programmi di immunizzazione di routine.<text:line-break/><text:line-break/>Due dosi di MOPV somministrate entro due settimane costituisce la base del nuovo approccio breve intervallo Ulteriori Dose (SIAD), che ha lo scopo di aumentare rapidamente l'immunità della popolazione in Asia.<text:line-break/><text:line-break/><text:line-break/>Bivalente vaccino antipolio orale (bOPV)<text:line-break/><text:line-break/>Bivalente vaccino antipolio orale è stato utilizzato per la prima volta nel dicembre 2009 per vaccinare 2,8 milioni di bambini in Afghanistan<text:line-break/>Foto: UNICEF / Cornelia Walther<text:line-break/><text:line-break/><text:line-break/>Il vaccino bivalente è più efficace del vaccino antipolio orale tradizionale<text:line-break/>Bivalente vaccino antipolio orale (bOPV) è costituito da vivo, attenuato (indebolito) ceppi di poliovirus di tipo 1 e di tipo 3. Si rivolge contemporaneamente i due tipi rimanenti di poliovirus selvaggio (tipo 1 e tipo 3) ed è stato sviluppato per migliorare l'efficienza e l'impatto di campagne di vaccinazione nelle aree in cui entrambi i tipi di poliovirus co-circolare.<text:line-break/><text:line-break/>Bivalente vaccino orale antipolio è stato utilizzato prima in Afghanistan nel dicembre 2009, quando 2,8 milioni di bambini sotto i cinque anni hanno ricevuto il vaccino.<text:line-break/>vantaggi<text:line-break/>Bivalente vaccino antipolio orale offre gli stessi vantaggi di OPV. Inoltre:<text:line-break/>Per entrambi i tipi 1 e 3 poliomielite, bOPV è più efficace di OPV e quasi altrettanto buono come i vaccini monovalenti, ma in un pacchetto che offre entrambi contemporaneamente.<text:line-break/>bOPV permette ai paesi di semplificare la logistica di vaccini e ottimizzare la protezione.<text:line-break/>Nelle zone in cui l'accesso ai bambini è limitata, utilizzando bOPV aiuta a massimizzare l'impatto di ogni contatto con un bambino.<text:line-break/>Efficacia<text:line-break/>Bivalente OPV è almeno il 30% più efficace rispetto trivalente OPV e quasi altrettanto buono come i rispettivi OPVs monovalenti.<text:line-break/>uso raccomandato<text:line-break/>Si raccomanda di bOPV è introdotto il più rapidamente possibile in attività di immunizzazione supplementari (SIA) di tutti i paesi endemici e in alcune impostazioni focolaio. Il vaccino è raccomandato per l'uso in VIS per integrare l'uso continuo su larga scala di trivalente OPV per l'immunizzazione di routine e SIAS, e l'uso di OPVs monovalenti per VIS.<text:line-break/><text:line-break/><text:line-break/><text:line-break/>Link correlati<text:line-break/><text:line-break/>Sutter R. et al. L'immunogenicità di tipo bivalente 1 e 3 vaccino orale: uno studio randomizzato, in doppio cieco, controllato processo, novembre 2010.<text:line-break/>Conclusioni e raccomandazioni del comitato consultivo per la poliomielite Eradicazione, novembre 2009<text:line-break/>Comitato consultivo per la Poliomielite Eradicazione: raccomandazioni sull'uso dei bivalenti poliovirus orale tipi di vaccino 1 e 3<text:line-break/>Afghanistan prima nel mondo ad utilizzare nuovo vaccino contro la poliomielite. CHI </text:span><text:soft-page-break/><text:span text:style-name="T1">comunicato stampa del 2009.<text:line-break/><text:line-break/><text:line-break/>vaccino inattivato (IPV)<text:line-break/>Inattivato vaccino antipolio (IPV) è stato sviluppato nel 1955 dal Dr. Jonas Salk. Chiamato anche il "vaccino di Salk", IPV è costituito da inattivati ​​(uccisi) ceppi di poliovirus di tutti e <text:s/>tre i tipi di poliovirus. IPV è somministrato per iniezione intramuscolare e deve essere somministrato da un operatore sanitario qualificato.<text:line-break/> <text:line-break/>Un bambino riceve il vaccino antipolio inattivato da un infermiere qualificato<text:line-break/>CDC / Judy Schmidt<text:line-break/>Il vaccino polio inattivato produce anticorpi nel sangue per tutti i tre tipi di poliovirus. In caso di infezione, questi anticorpi prevenire la diffusione del virus al sistema nervoso centrale e proteggono la paralisi.<text:line-break/>vantaggi<text:line-break/>Come IPV non è un vaccino 'live', che non presenta alcun rischio di associata al vaccino della poliomielite paralisi.<text:line-break/>IPV innesca una eccellente risposta immunitaria protettiva nella maggior parte delle persone.<text:line-break/>svantaggi<text:line-break/>IPV induce livelli molto bassi di immunità nell'intestino. Di conseguenza, quando una persona immunizzati con IPV è stato infettato da poliovirus selvaggio, il virus può ancora moltiplicarsi dentro l'intestino ed essere versato nelle feci, rischiando continuato circolazione.<text:line-break/>IPV è di oltre cinque volte più costoso di vaccino orale antipolio.<text:line-break/>Somministrazione del vaccino richiede operatori sanitari addestrati e attrezzature iniezione sterili e procedure.<text:line-break/>Sicurezza<text:line-break/>IPV è uno dei vaccini più sicuri in uso. Non gravi reazioni avverse sistemiche hanno dimostrato di seguire la vaccinazione.<text:line-break/>Efficacia<text:line-break/>IPV è altamente efficace nel prevenire la malattia paralitica causata da tutti e tre i tipi di poliovirus.<text:line-break/>uso raccomandato<text:line-break/>Un numero crescente di paesi, liberi dalla polio industrializzati stanno usando IPV come il vaccino di scelta. Questo è perché il rischio di polio paralitica associati con l'uso continuato di routine del vaccino antipolio orale (OPV) è considerato superiore al rischio di virus selvaggio importato.<text:line-break/><text:line-break/>Tuttavia, come IPV non si ferma la trasmissione del virus, vaccino antipolio orale viene utilizzato ovunque un focolaio di poliomielite deve essere contenuta, anche nei paesi che si basano esclusivamente su IPV per il loro programma di immunizzazione di routine (ad esempio, lo scoppio della polio nei Paesi Bassi nel 1992) .<text:line-break/><text:line-break/>IPV non è raccomandato per l'uso di routine nei paesi polio-endemici o in paesi in via di sviluppo a rischio di importazioni di poliovirus. In questi paesi, polio vaccini orali - o trivalente, bivalenti o monovalenti, a seconda di epidemiologia locale - vengono utilizzati.<text:line-break/><text:line-break/>Una volta che la polio è stata debellata, l'uso del vaccino orale antipolio dovrà essere interrotto per impedire ristabilimento della trasmissione a causa di poliovirus vaccino-derivato. Il passaggio a IPV è una opzione per questo era post-OPV.<text:line-break/><text:line-break/><text:line-break/>Link correlati<text:line-break/></text:span><text:soft-page-break/><text:span text:style-name="T1">Lo sviluppo economico vaccino antipolio inattivato<text:line-break/><text:line-break/>Introduzione della polio inattivato in poliovirus orale paesi vaccino usando [400KB pdf]<text:line-break/><text:line-break/>Inattivato vaccino antipolio orale a seguito di cessazione vaccino antipolio [pdf 163.9kb]</text:span> </text:p>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SimSun" style:font-size-asian="24pt" style:font-weight-asian="bold" style:font-name-complex="Mangal"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Mangal" style:font-size-complex="18pt"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Mangal" style:font-size-complex="14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8-08T18:34:21.98</meta:creation-date>
    <dc:date>2016-08-10T15:10:54.51</dc:date>
    <meta:editing-duration>PT1H21M22S</meta:editing-duration>
    <meta:editing-cycles>3</meta:editing-cycles>
    <meta:generator>OpenOffice.org/3.4$Win32 OpenOffice.org_project/340m1$Build-9590</meta:generator>
    <meta:document-statistic meta:table-count="4" meta:image-count="6" meta:object-count="0" meta:page-count="15" meta:paragraph-count="92" meta:word-count="5258" meta:character-count="33606"/>
  </office:meta>
</office:document-meta>
</file>