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prove quantitative per i giudizi sull'efficacia</text:p>
      <text:p text:style-name="Standard">dell'inoculo per la prevenzione del vaiolo:</text:p>
      <text:p text:style-name="Standard">Inghilterra e New England nel 1700</text:p>
      <text:p text:style-name="Standard">Edward Huth</text:p>
      <text:p text:style-name="Standard">J R Soc Med 2006; 99: 262-266</text:p>
      <text:p text:style-name="Standard">Altro materiale di questo articolo è disponibile presso la James Lind</text:p>
      <text:p text:style-name="Standard">sito web della biblioteca [www.jameslindlibrary.org] in cui questo lavoro è stato</text:p>
      <text:p text:style-name="Standard">pubblicato in precedenza.</text:p>
      <text:p text:style-name="Standard">L'introduzione di inoculazione per la protezione contro</text:p>
      <text:p text:style-name="Standard">vaiolo in Inghilterra agli inizi del 1700, e la raccolta di</text:p>
      <text:p text:style-name="Standard">dati quantitativi che giustificano il suo utilizzo, sono una storia complessa. Il</text:p>
      <text:p text:style-name="Standard">migliori conti moderni di questi sviluppi sono quasi</text:p>
      <text:p text:style-name="Standard">certamente quelli da due storici della medicina, Genevieve</text:p>
      <text:p text:style-name="Standard">Miller1 e Andrea Rusnock.2 Questo il commento si basa su</text:p>
      <text:p text:style-name="Standard">i loro conti, fonti primarie si citano, e altri citati</text:p>
      <text:p text:style-name="Standard">fonti.</text:p>
      <text:p text:style-name="Standard">Il vaiolo, sia epidemie o endemiche, era un</text:p>
      <text:p text:style-name="Standard">causa importante di morte nel 18 ° secolo in Inghilterra. dati</text:p>
      <text:p text:style-name="Standard">di quel periodo indicano decessi da vaiolo media</text:p>
      <text:p text:style-name="Standard">circa il 10% come percentuale di tutti i decessi in colpiti</text:p>
      <text:p text:style-name="Standard">regioni, ma talvolta fino a circa il 20%. molto</text:p>
      <text:p text:style-name="Standard">sequele temuto fosse grave deturpazione o cecità.</text:p>
      <text:p text:style-name="Standard">All'inizio di questo secolo, i rapporti hanno cominciato a raggiungere l'Inghilterra</text:p>
      <text:p text:style-name="Standard">attraverso comunicazioni personali e documenti formali</text:p>
      <text:p text:style-name="Standard">che inoculando persone attraverso incisioni cutanee con materiale</text:p>
      <text:p text:style-name="Standard">come ad esempio la materia pustolosa da un paziente con vaiolo potrebbe</text:p>
      <text:p text:style-name="Standard">prevenire gli attacchi di vaiolo conclamata 'naturale'. Particolarmente</text:p>
      <text:p text:style-name="Standard">rapporti influenti erano quelli di Emmanuel Timoni (noi), un</text:p>
      <text:p text:style-name="Standard">medico italiano, e Giacomo (Jacobus) Pylarinius, 3 a</text:p>
      <text:p text:style-name="Standard">laureato di medicina all'Università di Padova, alla Royal Society di</text:p>
      <text:p text:style-name="Standard">Londra. rapporto di Timonius, una lettera 1713 al Royal</text:p>
      <text:p text:style-name="Standard">Society di Londra, è stato chiamato a l'attenzione dei membri</text:p>
      <text:p text:style-name="Standard">della Società da sintesi di John Woodward del letter.4</text:p>
      <text:p text:style-name="Standard">'Lo scrittore [Timonius] di questo discorso ingegnoso osserva, in</text:p>
      <text:p text:style-name="Standard">primo luogo, che i circassi, georgiani, e altri</text:p>
      <text:p text:style-name="Standard">Asiaticks, hanno introduc'd questa pratica di procurare il vaiolo</text:p>
      <text:p text:style-name="Standard">da una sorta di inoculazione, per circa lo spazio di quaranta anni,</text:p>
      <text:p text:style-name="Standard">Tra i turchi e altri a Costantinopoli.</text:p>
      <text:p text:style-name="Standard">Questo starebbe 'in un primo momento il più prudente sono stati molto cauti nel</text:p>
      <text:p text:style-name="Standard">usare di questa pratica; eppure il felice successo è stato trovato a</text:p>
      <text:p text:style-name="Standard">avere in migliaia di soggetti per questi otto anni passati, ha ora</text:p>
      <text:p text:style-name="Standard">metterlo fuori di ogni sospetto e di dubbio; Poiché l'operazione avendo</text:p>
      <text:p text:style-name="Standard">stato perform'd sulle persone di tutte le età, i sessi e di diversa</text:p>
      <text:p text:style-name="Standard">Temperamenti, e anche nel peggiore Costituzione della Air,</text:p>
      <text:p text:style-name="Standard">ma nessuno è stato trovato a morire di vaiolo; quando al</text:p>
      <text:p text:style-name="Standard">nello stesso tempo è stato molto mortale, quando prese il paziente la</text:p>
      <text:p text:style-name="Standard">modo comune, di cui la metà del dy'd interessata. Questo egli attesta</text:p>
      <text:p text:style-name="Standard">sulla sua propria osservazione '.</text:p>
      <text:p text:style-name="Standard">Questa pratica è stato segnalato da altri per essere utilizzato in molti</text:p>
      <text:p text:style-name="Standard">altre aree al di fuori dell'Europa occidentale, come la Grecia,</text:p>
      <text:p text:style-name="Standard">Armenia, e il Nord Africa.</text:p>
      <text:p text:style-name="Standard">Con tali rapporti, la possibilità di proteggere persone</text:p>
      <text:p text:style-name="Standard"><text:soft-page-break/>contro il rischio di vaiolo tramite inoculazione è diventato</text:p>
      <text:p text:style-name="Standard">conosciuto tra i medici inglesi. Ma molti erano fortemente</text:p>
      <text:p text:style-name="Standard">riluttanti a tentare questo romanzo per il metodo di Inghilterra-</text:p>
      <text:p text:style-name="Standard">trattamento preventivo. Li colpito come aventi un elevato rischio di</text:p>
      <text:p text:style-name="Standard">inducendo una malattia potenzialmente fatale per i quali non avevano</text:p>
      <text:p text:style-name="Standard">trattamento chiaramente efficace. Alcuni membri eminenti della</text:p>
      <text:p text:style-name="Standard">più alti livelli della società di Londra sono stati, o sono diventate, a conoscenza di</text:p>
      <text:p text:style-name="Standard">le vaccinazioni praticate nel Vicino Oriente e ricercati</text:p>
      <text:p text:style-name="Standard">inoculazione in Inghilterra per i loro figli. primo piano tra</text:p>
      <text:p text:style-name="Standard">loro era Mary Wortley Montagu che è venuto a conoscenza</text:p>
      <text:p text:style-name="Standard">di inoculazione quando era a Costantinopoli con lei</text:p>
      <text:p text:style-name="Standard">marito al suo posto di ambasciatore. Questo estratto da una delle</text:p>
      <text:p text:style-name="Standard">le sue lettere rappresentano le sue convinzioni.</text:p>
      <text:p text:style-name="Standard">'. . . Sto per raccontarvi una cosa che sono sicuro farà</text:p>
      <text:p text:style-name="Standard">si desidera te stesso qui. Il vaiolo, così fatale, e così generale</text:p>
      <text:p text:style-name="Standard">in mezzo a noi, è qui del tutto innocuo per l'invenzione di</text:p>
      <text:p text:style-name="Standard">ingrafting, che è il termine lo danno. Vi è un insieme di vecchia</text:p>
      <text:p text:style-name="Standard">donne che fanno la loro attività per eseguire l'operazione ogni</text:p>
      <text:p text:style-name="Standard">autunno. . . . La vecchia è dotato di un guscio di noce completa del</text:p>
      <text:p text:style-name="Standard">materia del miglior tipo di vaiolo, e chiede cosa si vene</text:p>
      <text:p text:style-name="Standard">per favore avere aperto. . . . Si strappa subito aperto che si</text:p>
      <text:p text:style-name="Standard">offrirle con un grosso ago. . . e mette in vena tanto</text:p>
      <text:p text:style-name="Standard">veleno come può mentire sulla testa di suo ago. . . . Ogni anno</text:p>
      <text:p text:style-name="Standard">migliaia sono sottoposti a questa operazione ... Non vi è alcun esempio di</text:p>
      <text:p text:style-name="Standard">ogni uno che è morto in esso; e si può credere sto bene</text:p>
      <text:p text:style-name="Standard">soddisfatto della sicurezza dell'esperimento. . . . Sono patriota</text:p>
      <text:p text:style-name="Standard">abbastanza per prendere la briga di portare questa invenzione utile nella moda</text:p>
      <text:p text:style-name="Standard">in Inghilterra; e non dovrei riuscire a dare ad alcuni dei nostri medici</text:p>
      <text:p text:style-name="Standard">molto particolare a questo proposito, se sapevo che uno di loro che ho</text:p>
      <text:p text:style-name="Standard">Dalla biblioteca James Lind</text:p>
      <text:p text:style-name="Standard">262</text:p>
      <text:p text:style-name="Standard">JOURNAL OF THE ROYAL Società di Medicina Volume 99 maggio 2006</text:p>
      <text:p text:style-name="Standard">Bryn Mawr, PA 19010-1712, USA</text:p>
      <text:p text:style-name="Standard">E-mail: EJHuth@aol.com</text:p>
      <text:p text:style-name="Standard">pensiero era la virtù sufficiente a distruggere un ramo così considerevole</text:p>
      <text:p text:style-name="Standard">delle loro entrate per il bene della mankind.'5</text:p>
      <text:p text:style-name="Standard">Ha organizzato con Charles Maitland, un chirurgo scozzese per un</text:p>
      <text:p text:style-name="Standard">tempo pubblicato per l'ambasciata britannica a Costantinopoli, per</text:p>
      <text:p text:style-name="Standard">inoculazione di sua figlia. Era riuscito a non causare</text:p>
      <text:p text:style-name="Standard">conclamata vaiolo e divenne ampiamente conosciuto attraverso</text:p>
      <text:p text:style-name="Standard">circoli sociali al suo livello. Caroline, principessa del Galles, un</text:p>
      <text:p text:style-name="Standard">membro della famiglia reale, è diventato interessati a questo nuovo</text:p>
      <text:p text:style-name="Standard">sviluppo e la possibilità di avere figlie</text:p>
      <text:p text:style-name="Standard">inoculato. C'erano, naturalmente, le incertezze circa la</text:p>
      <text:p text:style-name="Standard">la sicurezza di inoculazione. Ha convinto il padre, Giorgio I, a</text:p>
      <text:p text:style-name="Standard">preparare un perdono per i criminali condannati a prigione di Newgate</text:p>
      <text:p text:style-name="Standard">se fossero volontario per essere inoculato come un test di sicurezza.</text:p>
      <text:p text:style-name="Standard">Sono stati presi accordi per una prova su sei prigionieri</text:p>
      <text:p text:style-name="Standard">Newgate, 6 tre uomini abbinato per circa lo stesso</text:p>
      <text:p text:style-name="Standard">età con tre donne. Tutti e sei sono sopravvissuti e sono stati</text:p>
      <text:p text:style-name="Standard">perdonato. Infatti, Maitland organizzato per una prova grezza</text:p>
      <text:p text:style-name="Standard">l'efficacia di inoculazione per la prevenzione di vaiolo by</text:p>
      <text:p text:style-name="Standard"><text:soft-page-break/>avere una delle donne nel processo in seguito servire da</text:p>
      <text:p text:style-name="Standard">infermiera a un giovane paziente vaiolo con il quale ha accettato di</text:p>
      <text:p text:style-name="Standard">dormire. Dopo 6 settimane di tale esposizione non era caduta</text:p>
      <text:p text:style-name="Standard">vittima di vaiolo.</text:p>
      <text:p text:style-name="Standard">Nel momento più medici sono diventati consapevoli di successo</text:p>
      <text:p text:style-name="Standard">vaccinazioni e hanno cominciato a offrirlo. Tali opinioni favorevoli a</text:p>
      <text:p text:style-name="Standard">la professione di questa nuova procedura non fosse, però,</text:p>
      <text:p text:style-name="Standard">universale, e la professione divisi in quelli violentemente</text:p>
      <text:p text:style-name="Standard">rispetto alla procedura e quelli che lo sostengono.</text:p>
      <text:p text:style-name="Standard">I dati raccolti sulla mortalità a causa di inoculazione del vaiolo</text:p>
      <text:p text:style-name="Standard">nella prima metà del 18 ° secolo in Inghilterra rappresentare</text:p>
      <text:p text:style-name="Standard">ciò che è stato probabilmente uno dei primi grandi tentativi in ​​qualsiasi</text:p>
      <text:p text:style-name="Standard">Paese per giudicare la validità di un trattamento medico da</text:p>
      <text:p text:style-name="Standard">dati quantitativi. Questo non è stato il primo tentativo in Inghilterra per</text:p>
      <text:p text:style-name="Standard">prendere in considerazione i problemi sanitari con dati quantitativi consistenti.</text:p>
      <text:p text:style-name="Standard">E chiaramente si trovava nella tradizione derivante dalla numerico</text:p>
      <text:p text:style-name="Standard">analisi degli Londra Bollettini di Mortalità iniziati nel 17 °</text:p>
      <text:p text:style-name="Standard">secolo da due commercianti di Londra, John Graunt e Sir</text:p>
      <text:p text:style-name="Standard">William Petty, che ha creato il concetto di 'politica</text:p>
      <text:p text:style-name="Standard">aritmetica'.</text:p>
      <text:p text:style-name="Standard">Direttamente rilevanti per gli argomenti di inoculazione era</text:p>
      <text:p text:style-name="Standard">tabulazione di Dr John Arbuthnot della mortalità vaiolo in</text:p>
      <text:p text:style-name="Standard">Londra per gli anni 1707-1718 nel Graunt e Petty</text:p>
      <text:p text:style-name="Standard">tradition2 (pp. 45-9). Il suo tabulazione anonimo pubblicato</text:p>
      <text:p text:style-name="Standard">è stato lanciato come una rivendicazione della pratica come rappresentato</text:p>
      <text:p text:style-name="Standard">da Charles Maitland, il inoculator di Lady Montagu di</text:p>
      <text:p text:style-name="Standard">figlia. Arbuthnot calcolato che il tasso di mortalità in</text:p>
      <text:p text:style-name="Standard">il vaiolo era di 1 su 10 (10%), mentre la stima che dal</text:p>
      <text:p text:style-name="Standard">inoculazione era solo 1 su 100 (1%). Egli non ha, tuttavia,</text:p>
      <text:p text:style-name="Standard">pubblicare i dati di supporto la sua stima di inoculazione</text:p>
      <text:p text:style-name="Standard">mortalità.</text:p>
      <text:p text:style-name="Standard">Maitland è stato per un po 'l'unica inoculator, ma altri</text:p>
      <text:p text:style-name="Standard">medici e chirurghi uniti in. Con 1722 almeno 182</text:p>
      <text:p text:style-name="Standard">persone erano state inoculate in Inghilterra da parte di medici,</text:p>
      <text:p text:style-name="Standard">chirurghi, farmacisti, e un piccolo numero di inoculators</text:p>
      <text:p text:style-name="Standard">della vocazione non identificato. Tra questi era un medico in</text:p>
      <text:p text:style-name="Standard">Halifax, Yorkshire, Dr. Thomas Nettleton. Aveva letto il</text:p>
      <text:p text:style-name="Standard">articolo di John Woodward4 in Philosophical Transactions della</text:p>
      <text:p text:style-name="Standard">la Royal Society di Londra sulla relazione Timonius e,</text:p>
      <text:p text:style-name="Standard">probabilmente, conto di Pylarinius pubblicato nel 1716,3</text:p>
      <text:p text:style-name="Standard">Nettleton era anche consapevole di questo esperimento Newgate.</text:p>
      <text:p text:style-name="Standard">Di fronte a un'epidemia di vaiolo nella sua regione ha deciso di</text:p>
      <text:p text:style-name="Standard">provare questa misura preventiva. Con 1722 Nettleton aveva</text:p>
      <text:p text:style-name="Standard">inoculato almeno 40 persone a Halifax e la vicina</text:p>
      <text:p text:style-name="Standard">città. Inizialmente ha riportato la sua esperienza in 'A Letter</text:p>
      <text:p text:style-name="Standard">dal Dott Nettleton, medico presso Halifax nello Yorkshire, a</text:p>
      <text:p text:style-name="Standard">Dr. Whitaker, per quanto riguarda l'inoculazione del vaiolo '</text:p>
      <text:p text:style-name="Standard">pubblicato in Philosophical Transactions della Royal Society</text:p>
      <text:p text:style-name="Standard">di Londra, 7, ma non pubblicò i suoi primi dati sulla</text:p>
      <text:p text:style-name="Standard">differenze nella mortalità tra i casi di inoculazione e</text:p>
      <text:p text:style-name="Standard">casi 'naturali "fino al più tardi nel 1722,8</text:p>
      <text:p text:style-name="Standard">'Ho solo avrebbe fatto. . . il permesso di osservazione, che appare da queste</text:p>
      <text:p text:style-name="Standard"><text:soft-page-break/>Conti, che questo ultimo anno, in questa parte del regno,</text:p>
      <text:p text:style-name="Standard">quasi diciannove su cento, o vicino a un quinto di quelle,</text:p>
      <text:p text:style-name="Standard">che hanno avuto la naturale vaiolo, sono morti; mentre fuori</text:p>
      <text:p text:style-name="Standard">sessantuno che sono stati inoculati queste parti, non si ha</text:p>
      <text:p text:style-name="Standard">morto . . . '</text:p>
      <text:p text:style-name="Standard">Che precede questo passaggio è tabulazione di Nettleton di casi di</text:p>
      <text:p text:style-name="Standard">vaiolo nella sua regione nel corso dell'anno precedente e il numero</text:p>
      <text:p text:style-name="Standard">casi di decessi derivanti-3405 con 636 morti (un</text:p>
      <text:p text:style-name="Standard">tasso di mortalità del 18,8%) - questi dati essendo la base per</text:p>
      <text:p text:style-name="Standard">il suo 'nei pressi di un quinto. . . che hanno avuto la naturale vaiolo,</text:p>
      <text:p text:style-name="Standard">sono morti'. Il tasso di mortalità nei casi inoculate è stata dello 0%!</text:p>
      <text:p text:style-name="Standard">viste favorevoli si sono tenute non solo in Inghilterra. In</text:p>
      <text:p text:style-name="Standard">Boston, New England, un eminente non medico, Cotone</text:p>
      <text:p text:style-name="Standard">Mather, e un collega medico, il dottor Zabdiel Boylston,</text:p>
      <text:p text:style-name="Standard">divennero forti sostenitori di inoculazione. Un terribile</text:p>
      <text:p text:style-name="Standard">vaiolo epidemia scoppiata a Boston nel 17219 che</text:p>
      <text:p text:style-name="Standard">stimolato Boylston inoculare persone nel tentativo di</text:p>
      <text:p text:style-name="Standard">evitare che la loro infezione. Mather aveva sentito parlare di</text:p>
      <text:p text:style-name="Standard">inoculazione dal suo africano schiavo-servo e, attraverso il suo</text:p>
      <text:p text:style-name="Standard">essendo un corrispondente Fellow della Royal Society, aveva letto</text:p>
      <text:p text:style-name="Standard">di inoculazione in Philosophical Transactions. Quindi Mather</text:p>
      <text:p text:style-name="Standard">era di appoggio di Boylston nei suoi sforzi. Boylston viaggiato</text:p>
      <text:p text:style-name="Standard">a Londra nel 1725 e riportati i suoi dati su inoculati</text:p>
      <text:p text:style-name="Standard">persone alla Royal Society. I suoi dati sono diventati più ampiamente</text:p>
      <text:p text:style-name="Standard">noto attraverso il suo account pubblicato; 10 un tavolo in esso riporta</text:p>
      <text:p text:style-name="Standard">una bassa mortalità tra le persone inoculate in Boston</text:p>
      <text:p text:style-name="Standard">regione: di 247 persone inoculati da Boylston nel 1721 e</text:p>
      <text:p text:style-name="Standard">1722, solo sei morti (una mortalità del 2,4%).</text:p>
      <text:p text:style-name="Standard">Lo sforzo più forte per valutare la sicurezza di inoculazione</text:p>
      <text:p text:style-name="Standard">è stato lanciato dal medico e matematico, il dottor James</text:p>
      <text:p text:style-name="Standard">Jurin, segretario della Royal Society sotto Isaac Newton</text:p>
      <text:p text:style-name="Standard">presidenza. Avendo venire a conoscenza di dati di Nettleton, ha</text:p>
      <text:p text:style-name="Standard">si è investito nello sviluppo di una vasta corrispondenza 263</text:p>
      <text:p text:style-name="Standard">JOURNAL OF THE ROYAL Società di Medicina Volume 99 maggio 2006</text:p>
      <text:p text:style-name="Standard">rete per raccogliere i dati provenienti da altre fonti sulla mortalità</text:p>
      <text:p text:style-name="Standard">dal vaiolo inoculationed che potrebbe essere confrontato con</text:p>
      <text:p text:style-name="Standard">dati sulla mortalità da vaiolo 'naturale'. Con il suo</text:p>
      <text:p text:style-name="Standard">sfondo matematica non è sorprendente che lui</text:p>
      <text:p text:style-name="Standard">divenne visto come un 'convinto sostenitore per l'apprezzamento</text:p>
      <text:p text:style-name="Standard">di matematica alla topics'2 medica (p. 49). In una lettera al Dr</text:p>
      <text:p text:style-name="Standard">Caleb Cotesworth11 ha riferito il tasso di mortalità da</text:p>
      <text:p text:style-name="Standard">vaiolo stimato da fonti inglesi come 856 morti fuori</text:p>
      <text:p text:style-name="Standard">di 4626 casi (18,5%). La sua lettera riassume la sua</text:p>
      <text:p text:style-name="Standard">conclusioni sui tassi di mortalità per vaiolo naturale</text:p>
      <text:p text:style-name="Standard">e inoculazione in varie categorie:</text:p>
      <text:p text:style-name="Standard">'Il risultato . . . Di questi calcoli è che, se la stessa</text:p>
      <text:p text:style-name="Standard">Le proporzioni devono ancora continuare, come hanno fatto finora</text:p>
      <text:p text:style-name="Standard">determin'd con l'osservazione, dobbiamo aspettarci,</text:p>
      <text:p text:style-name="Standard">Quella di tutti i bambini che nascono, ci sarà, un po 'di tempo o</text:p>
      <text:p text:style-name="Standard">altri, muoiono del vaiolo, uno in quattordici.</text:p>
      <text:p text:style-name="Standard">Quella delle persone di tutte le età malore della natura vaiolo,</text:p>
      <text:p text:style-name="Standard">ci sarà morire di che tempera, uno su cinque o sei, o due in</text:p>
      <text:p text:style-name="Standard"><text:soft-page-break/>undici.</text:p>
      <text:p text:style-name="Standard">Quella delle persone di tutte le età inoculati, senza tener conto del</text:p>
      <text:p text:style-name="Standard">Salubrità o insalubrità del soggetto, come era praticato in</text:p>
      <text:p text:style-name="Standard">New England, non morirà uno in sessanta.</text:p>
      <text:p text:style-name="Standard">Quella delle persone inoculati con la stessa cautela nella scelta</text:p>
      <text:p text:style-name="Standard">dei soggetti, come è stato utilizzato dal più operatori uno</text:p>
      <text:p text:style-name="Standard">con un altro, qui in Inghilterra, (se permettiamo nei due contestato</text:p>
      <text:p text:style-name="Standard">Casi citato sopra, che le persone che morirono della inoculata</text:p>
      <text:p text:style-name="Standard">Vaiolo) ci sarà morire uno a Ninety uno '.</text:p>
      <text:p text:style-name="Standard">Jurin ha continuato a raccogliere i dati e pubblicarli. Nel 1726 ha</text:p>
      <text:p text:style-name="Standard">published12 i dati che aveva accumulato, compresi quelli</text:p>
      <text:p text:style-name="Standard">per 1725. Il totale per le persone malate con il vaiolo era 17</text:p>
      <text:p text:style-name="Standard">151 e per coloro che sono morti di vaiolo 2848; un 'pericolo</text:p>
      <text:p text:style-name="Standard">quasi uno su sei '(16,6% di mortalità). Di 481 inoculato in</text:p>
      <text:p text:style-name="Standard">1725 e precedenti anni, 10 sono stati 'sospettati di essere morto</text:p>
      <text:p text:style-name="Standard">di vaccinazioni ", o 1 di 48 (2,1% di mortalità). Il suo rapporto</text:p>
      <text:p text:style-name="Standard">pubblicati in 172.713 dà le cifre cumulative per la</text:p>
      <text:p text:style-name="Standard">stesse categorie: 2927 decessi da vaiolo tra 18 089</text:p>
      <text:p text:style-name="Standard">malato di vaiolo (16,3% di mortalità) e di quelli inoculati</text:p>
      <text:p text:style-name="Standard">nel 1726, una morte per sospetto vaiolo tra i 105</text:p>
      <text:p text:style-name="Standard">inoculees (1,0% di mortalità).</text:p>
      <text:p text:style-name="Standard">Alla fine del 1727 Jurin perso il suo posto di Segretario della</text:p>
      <text:p text:style-name="Standard">Royal Society di Londra e raccolta dati interrotto</text:p>
      <text:p text:style-name="Standard">sul vaiolo naturale e l'inoculazione. Il suo tipo di analisi</text:p>
      <text:p text:style-name="Standard">fu continuata dal Dr. John Gaspar Scheuchzer, uno svizzero che</text:p>
      <text:p text:style-name="Standard">era diventato il bibliotecario di Sir Hans Sloane, succeduto</text:p>
      <text:p text:style-name="Standard">Newton come presidente della Royal Society. Scheuchzer</text:p>
      <text:p text:style-name="Standard">ha presentato i suoi dati alla Compagnia presto nel 1729 ma è morto</text:p>
      <text:p text:style-name="Standard">poco dopo. La sua paper14 è stata pubblicata da Sloane in seguito che</text:p>
      <text:p text:style-name="Standard">anno.</text:p>
      <text:p text:style-name="Standard">A pagina 9 della sua relazione, Scheuchzer afferma con precisione e</text:p>
      <text:p text:style-name="Standard">succintamente in forma di domande quello che potrebbe essere risolta</text:p>
      <text:p text:style-name="Standard">dai dati raccolti da Jurin:</text:p>
      <text:p text:style-name="Standard">1. se il cimurro data dal inoculazione essere un efficace</text:p>
      <text:p text:style-name="Standard">Sicurezza per il paziente contro la sua avendo il vaiolo nel</text:p>
      <text:p text:style-name="Standard">Modo naturale?</text:p>
      <text:p text:style-name="Standard">2. Se il rischio di inoculazione sia notevolmente inferiore</text:p>
      <text:p text:style-name="Standard">quella del naturale vaiolo?</text:p>
      <text:p text:style-name="Standard">Sulla sua pagina 13 passa in rassegna i dati di Jurin già</text:p>
      <text:p text:style-name="Standard">pubblicati e alcuni dati aggiuntivi a sua disposizione</text:p>
      <text:p text:style-name="Standard">pertinenti al tasso di mortalità in vaiolo naturale. Tra</text:p>
      <text:p text:style-name="Standard">18 229 persone 'malato di vaiolo' 3008 morti, 'uno in</text:p>
      <text:p text:style-name="Standard">sei '(16,5%),' che, considerando la grandezza del</text:p>
      <text:p text:style-name="Standard">Numeri, possiamo prevedere per il pericolo di naturale</text:p>
      <text:p text:style-name="Standard">Vaiolo'.</text:p>
      <text:p text:style-name="Standard">tavolo di Scheuchzer a pagina 24 riassume i dati,</text:p>
      <text:p text:style-name="Standard">compresi quelli raccolti da Jurin, per le persone inoculato in</text:p>
      <text:p text:style-name="Standard">gli anni 1721 attraverso 1728. Coloro inoculato Ammonta a</text:p>
      <text:p text:style-name="Standard">897. Di questi, 845 sono stati giudicati di aver avuto il vaiolo da</text:p>
      <text:p text:style-name="Standard">l'inoculazione, 13 aveva 'un imperfetto vaiolo', 39</text:p>
      <text:p text:style-name="Standard">'Non ha mostrato alcun effetto', e 17 sono stati 'suppone che sono morti'. Se</text:p>
      <text:p text:style-name="Standard">si parte dal presupposto che il 39 rappresenta la gente sia con un</text:p>
      <text:p text:style-name="Standard"><text:soft-page-break/>inoculazione tecnicamente inadeguata o un'immunità preventiva, la</text:p>
      <text:p text:style-name="Standard">tasso di mortalità da inoculazione era 17 tra 858</text:p>
      <text:p text:style-name="Standard">inoculees (un tasso di mortalità del 2%). Quindi la seconda</text:p>
      <text:p text:style-name="Standard">domanda posta da Scheuchzer è stato risposto affermativamente.</text:p>
      <text:p text:style-name="Standard">Il primo, tuttavia, non era. Jurin e Scheuchzer no</text:p>
      <text:p text:style-name="Standard">avere i dati di follow-up a lungo termine riguardanti eventuali</text:p>
      <text:p text:style-name="Standard">persone inoculate in seguito sviluppato il vaiolo 'naturale'.</text:p>
      <text:p text:style-name="Standard">I dati di Jurin e Scheuchzer di non finiscono controversie</text:p>
      <text:p text:style-name="Standard">sopra la correttezza e l'efficacia del vaiolo inoculazione.</text:p>
      <text:p text:style-name="Standard">Gran parte della opposizione era fondata su motivi religiosi, ma</text:p>
      <text:p text:style-name="Standard">infine inoculazione è diventato ampiamente accettata. come Miller</text:p>
      <text:p text:style-name="Standard">Note1 (p. 168), 'Nonostante l'opposizione sporadica. . . c'è</text:p>
      <text:p text:style-name="Standard">non c'è dubbio che la pandemia vaiolo del 1752 a condizione che il</text:p>
      <text:p text:style-name="Standard">stimolo finale necessario fissare saldamente l'inoculazione nel</text:p>
      <text:p text:style-name="Standard">armamento medica inglese '.</text:p>
      <text:p text:style-name="Standard">L'inoculazione è stata praticata anche nelle colonie americane,</text:p>
      <text:p text:style-name="Standard">ma gli unici dati sulla mortalità post-inoculazione segnalati</text:p>
      <text:p text:style-name="Standard">dopo Boylston di sembrano essere quelle di Benjamin Franklin.15</text:p>
      <text:p text:style-name="Standard">Era stato chiesto dal eminente medico di Londra,</text:p>
      <text:p text:style-name="Standard">William Heberden, per i dati sulle conseguenze</text:p>
      <text:p text:style-name="Standard">inoculazione nelle colonie americane. La sua relazione si è basata</text:p>
      <text:p text:style-name="Standard">sulle vaccinazioni stimolati da un focolaio di Boston di</text:p>
      <text:p text:style-name="Standard">vaiolo nel 1753 o 54. Egli ha riferito per la regione di Boston</text:p>
      <text:p text:style-name="Standard">quello della 5059 'bianchi' che hanno contratto il vaiolo 'nel</text:p>
      <text:p text:style-name="Standard">modo comune ', 452 morti (un tasso di mortalità del 8,9%). di 485</text:p>
      <text:p text:style-name="Standard">Allo stesso modo infettato, 62 morti 'neri' (un tasso di mortalità di</text:p>
      <text:p text:style-name="Standard">264 12,8%). Del 1974 'bianchi' inoculato, 23 morti (una mortalità</text:p>
      <text:p text:style-name="Standard">JOURNAL OF THE ROYAL Società di Medicina Volume 99 maggio 2006</text:p>
      <text:p text:style-name="Standard">tasso del 1,2%); di 139 'neri' inoculati, sette morti (un</text:p>
      <text:p text:style-name="Standard">tasso di mortalità del 5,0%). Non aveva i numeri esatti per</text:p>
      <text:p text:style-name="Standard">Philadelphia ma i rapporti che di 'verso l'alto di 800</text:p>
      <text:p text:style-name="Standard">[Inoculato]. . . solo quattro sono morti (una mortalità massima</text:p>
      <text:p text:style-name="Standard">tasso di 0,5%).</text:p>
      <text:p text:style-name="Standard">Dal punto di vista di oggi, i dati raccolti da</text:p>
      <text:p text:style-name="Standard">Nettleton, Jurin, Scheuchzer, e altri sono imperfetti</text:p>
      <text:p text:style-name="Standard">prova dell'efficacia di inoculazione nel prevenire la morte da</text:p>
      <text:p text:style-name="Standard">vaiolo naturale in quanto non sapevano l'esposizione</text:p>
      <text:p text:style-name="Standard">periodo o il tasso di persone inoculati. Il generale</text:p>
      <text:p text:style-name="Standard">l'accettazione del parere che l'inoculazione ha fatto la protezione offerta</text:p>
      <text:p text:style-name="Standard">dal 'infezione naturale' potrebbe essere stato basato, in gran</text:p>
      <text:p text:style-name="Standard">parte, sulla base delle prove aneddotiche riportato da sud-est</text:p>
      <text:p text:style-name="Standard">Europa e nel Vicino Oriente. C'era qualche quantitativa</text:p>
      <text:p text:style-name="Standard">prove da quelle regioni che hanno sostenuto l'efficacia di</text:p>
      <text:p text:style-name="Standard">inoculazione prima gli sforzi inglesi per raccogliere rilevanti</text:p>
      <text:p text:style-name="Standard">dati? Probabilmente no, conclude uno storico della medicina con</text:p>
      <text:p text:style-name="Standard">competenze in materia di medicina in alcune di queste regioni [Moulin A-M,</text:p>
      <text:p text:style-name="Standard">Comunicazione personale, 2 aprile 2005].</text:p>
      <text:p text:style-name="Standard">'[Per quanto ne so, non vi era alcuna] discussione del</text:p>
      <text:p text:style-name="Standard">i tassi di mortalità e morbilità in relazione alla inoculazione [in</text:p>
      <text:p text:style-name="Standard">tali regioni]. . . Non ci sono statistiche vitali prima del</text:p>
      <text:p text:style-name="Standard">primo censimento che ha avuto luogo dopo l'inizio del vaiolo</text:p>
      <text:p text:style-name="Standard">vaccino che è una questione diversa. Anche in questo caso, come in</text:p>
      <text:p text:style-name="Standard"><text:soft-page-break/>Egitto, o l'Impero Ottomano, dove si ha [a] censimento</text:p>
      <text:p text:style-name="Standard">nella prima parte del XIX secolo, non è necessario</text:p>
      <text:p text:style-name="Standard">registrazione di vaiolo inoculazione, e hai solo</text:p>
      <text:p text:style-name="Standard">qualche registrazione di vaccino contro il vaiolo, a maggior ragione, avete</text:p>
      <text:p text:style-name="Standard">nessun rispetto stima sia. Alla fine del XIX</text:p>
      <text:p text:style-name="Standard">secolo, si dispone di statistiche della vaccinazione e inoculazione</text:p>
      <text:p text:style-name="Standard">prosegue in campagna ma in modo nascosto, ancora una volta</text:p>
      <text:p text:style-name="Standard">senza alcuna statistica. . . . Ci sono testi in arabo in Egitto</text:p>
      <text:p text:style-name="Standard">e la Tunisia in materia di accoglienza e religioso validità</text:p>
      <text:p text:style-name="Standard">inoculazione e la vaccinazione, ma nessuno al meglio della mia</text:p>
      <text:p text:style-name="Standard">conoscenze sul dibattito statistico '.</text:p>
      <text:p text:style-name="Standard">Data l'elevata incidenza di vaiolo naturale in Inghilterra</text:p>
      <text:p text:style-name="Standard">nel 18 ° secolo, l'efficacia sembra essere stata</text:p>
      <text:p text:style-name="Standard">ragionevolmente ben consolidata. Così i dati raccolti e</text:p>
      <text:p text:style-name="Standard">analizzato nel 1720 ha rappresentato numerico (quantitativa)</text:p>
      <text:p text:style-name="Standard">dimostrazione dell'efficacia di un trattamento preventivo. ma ci</text:p>
      <text:p text:style-name="Standard">era una consapevolezza crescente per il resto del 18</text:p>
      <text:p text:style-name="Standard">secolo in Inghilterra la necessità di studi prospettici</text:p>
      <text:p text:style-name="Standard">adeguatamente progettato per resa quantitativa pienamente convincente</text:p>
      <text:p text:style-name="Standard">i dati per i giudizi sui trattamenti. In questo periodo, vario</text:p>
      <text:p text:style-name="Standard">vista di questa esigenza sono stati descritti da Tro¨hler.16</text:p>
      <text:p text:style-name="Standard">Gli sforzi di Nettleton, Jurin, e Scheuchzer erano un</text:p>
      <text:p text:style-name="Standard">intero secolo prima di 'advocacy di' Pierre Louis la me'thode</text:p>
      <text:p text:style-name="Standard">numerique '(metodo numerico), come lo ha usato nello studio</text:p>
      <text:p text:style-name="Standard">il valore terapeutico del salasso. Inoltre, la</text:p>
      <text:p text:style-name="Standard">procedura seguita dal Jurin, di accumulare il maggior numero</text:p>
      <text:p text:style-name="Standard">dati possibile, anticipa di più di un secolo Jules</text:p>
      <text:p text:style-name="Standard">calcoli statistici espliciti di Gavarret dimostrando in</text:p>
      <text:p text:style-name="Standard">1840 a suo Principes Ge'ne'raux de Statistique Me'dicale17</text:p>
      <text:p text:style-name="Standard">(P. 246) la maggiore certezza di una conclusione affidabile con</text:p>
      <text:p text:style-name="Standard">un maggior numero di dati.</text:p>
      <text:p text:style-name="Standard">In vista di un avversario inglese altamente vocale di</text:p>
      <text:p text:style-name="Standard">vaiolizzazione, quelli di Isaac Massey, farmacista a</text:p>
      <text:p text:style-name="Standard">Ospedale di Cristo, Londra, principale argomento di Jurin a favore</text:p>
      <text:p text:style-name="Standard">di inoculazione era viziato e quindi non significativo. In</text:p>
      <text:p text:style-name="Standard">la sua Lettera a Dr. Jurin18 ha spiegato.</text:p>
      <text:p text:style-name="Standard">'. . . Credo che, su richiesta, si sarebbe trovato, che sopra uno</text:p>
      <text:p text:style-name="Standard">la metà di quelli che muoiono di vaiolo, nell'ambito delle Distinte</text:p>
      <text:p text:style-name="Standard">La mortalità, sono degli indifesi Sort, la cui condizione è infinitamente</text:p>
      <text:p text:style-name="Standard">peggio inoculata, e pertanto non può essere Computation</text:p>
      <text:p text:style-name="Standard">ammesso tra loro; in caso affermativo, il vostro calcolo sarà pari a</text:p>
      <text:p text:style-name="Standard">invece di uno su nove, per uno in Diciotto, o giù di lì: Ma</text:p>
      <text:p text:style-name="Standard">affermare questa Materia, giustamente, deve essere remembred, che la tua</text:p>
      <text:p text:style-name="Standard">I calcoli sono di due tipi; Primi shews, quello in</text:p>
      <text:p text:style-name="Standard">Quattordici, o di una parte quattordicesimo tutta l'umanità muore del Piccolo</text:p>
      <text:p text:style-name="Standard">Pox gli altri, Pagina tredicesima, spettacoli, che su ogni nove</text:p>
      <text:p text:style-name="Standard">Persone, giovani o vecchi, poveri o ricchi, scattate con la natura</text:p>
      <text:p text:style-name="Standard">Vaiolo, si deve morire, o due su Seventeen. io ho</text:p>
      <text:p text:style-name="Standard">nulla da eccepire qui, contro questi calcoli, ma come</text:p>
      <text:p text:style-name="Standard">misapplyed nel caso di specie, e quando il confronto è</text:p>
      <text:p text:style-name="Standard">ridotta alla ragione, per comparanda non debent habere</text:p>
      <text:p text:style-name="Standard">magnum inter se Differentiam, apparirà, che non</text:p>
      <text:p text:style-name="Standard"><text:soft-page-break/>sopra Uno in Quaranta che hanno il vaiolo, sarebbe morto di quella</text:p>
      <text:p text:style-name="Standard">Cimurro, se trattate con pari attenzione a quelli che sono</text:p>
      <text:p text:style-name="Standard">inoculato: ma per formare un solo confronto, e calcolare destra</text:p>
      <text:p text:style-name="Standard">In questo caso, le circostanze dei pazienti, mosto e dovrebbe</text:p>
      <text:p text:style-name="Standard">per essere il più vicino può essere su un Par. '</text:p>
      <text:p text:style-name="Standard">punto di Massey qui si basa sulla sua supponendo che quelli con</text:p>
      <text:p text:style-name="Standard">vaiolo naturale può non sono stati 'trattati con uguale</text:p>
      <text:p text:style-name="Standard">care'-cura pari a quella data a persone inoculate. lui</text:p>
      <text:p text:style-name="Standard">avrebbe potuto anche sottolineato le possibili differenze nutrizionali</text:p>
      <text:p text:style-name="Standard">tra quelli con un 'caso naturale' di vaiolo e</text:p>
      <text:p text:style-name="Standard">inoculees. Potrebbe essere stato proprio sul tema 'uguale cura',</text:p>
      <text:p text:style-name="Standard">in che l'inoculazione nei primissimi anni della pratica è stata</text:p>
      <text:p text:style-name="Standard">data in gran parte alle classi superiori e tassi di mortalità per</text:p>
      <text:p text:style-name="Standard">'Casi naturali' venuto dalla popolazione più ampia. Il punto</text:p>
      <text:p text:style-name="Standard">egli implica circa la necessità di avere tutte le caratteristiche di</text:p>
      <text:p text:style-name="Standard">casi nei due bracci (naturalmente infetti e inoculati)</text:p>
      <text:p text:style-name="Standard">fatta eccezione per il 'trattamento' (inoculazione) e 'casi di controllo</text:p>
      <text:p text:style-name="Standard">(Naturalmente infetto) è il suono, ma non ce la fa</text:p>
      <text:p text:style-name="Standard">in modo esplicito. Tale controllo di omogeneità nel confronto di</text:p>
      <text:p text:style-name="Standard">due o più bracci delle valutazioni terapeutiche è stato tentato</text:p>
      <text:p text:style-name="Standard">anni dopo, con studi caso-controllo. Tuttavia, il problema</text:p>
      <text:p text:style-name="Standard">di eterogeneità dei casi poste dalla Massey era alla fine</text:p>
      <text:p text:style-name="Standard">trattamento insoddisfacente solo nella seconda metà del 20</text:p>
      <text:p text:style-name="Standard">secolo, con la randomizzazione di assegnazione a bracci di una</text:p>
      <text:p text:style-name="Standard">prova e successiva analisi statistica dell'efficacia</text:p>
      <text:p text:style-name="Standard">randomizzazione a distribuire in modo efficiente in caso differenze</text:p>
      <text:p text:style-name="Standard">i due bracc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7T16:54:24.92</meta:creation-date>
    <meta:document-statistic meta:table-count="0" meta:image-count="0" meta:object-count="0" meta:page-count="8" meta:paragraph-count="391" meta:word-count="3628" meta:character-count="22273"/>
    <dc:date>2016-08-07T16:55:34.90</dc:date>
    <meta:editing-duration>PT1M15S</meta:editing-duration>
    <meta:editing-cycles>1</meta:editing-cycles>
    <meta:generator>OpenOffice.org/3.4$Win32 OpenOffice.org_project/340m1$Build-9590</meta:generator>
  </office:meta>
</office:document-meta>
</file>