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1.43cm" table:align="center"/>
    </style:style>
    <style:style style:name="Tabella1.A" style:family="table-column">
      <style:table-column-properties style:column-width="11.43cm"/>
    </style:style>
    <style:style style:name="Tabella1.1" style:family="table-row">
      <style:table-row-properties style:min-row-height="1.845cm"/>
    </style:style>
    <style:style style:name="Tabella1.A1" style:family="table-cell">
      <style:table-cell-properties style:vertical-align="middle" style:border-line-width="0.002cm 0.088cm 0.002cm" fo:padding="0.049cm" fo:border="0.092cm double #808080"/>
    </style:style>
    <style:style style:name="Tabella2" style:family="table">
      <style:table-properties style:width="14.314cm" table:align="center"/>
    </style:style>
    <style:style style:name="Tabella2.A" style:family="table-column">
      <style:table-column-properties style:column-width="14.314cm"/>
    </style:style>
    <style:style style:name="Tabella2.1" style:family="table-row">
      <style:table-row-properties style:min-row-height="2.586cm"/>
    </style:style>
    <style:style style:name="Tabella2.A1" style:family="table-cell">
      <style:table-cell-properties style:vertical-align="middle" style:border-line-width="0.002cm 0.088cm 0.002cm" fo:padding="0.049cm" fo:border="0.092cm double #808080"/>
    </style:style>
    <style:style style:name="Tabella3" style:family="table">
      <style:table-properties style:width="14.235cm" table:align="center"/>
    </style:style>
    <style:style style:name="Tabella3.A" style:family="table-column">
      <style:table-column-properties style:column-width="14.235cm"/>
    </style:style>
    <style:style style:name="Tabella3.1" style:family="table-row">
      <style:table-row-properties style:min-row-height="3.591cm"/>
    </style:style>
    <style:style style:name="Tabella3.A1" style:family="table-cell">
      <style:table-cell-properties style:vertical-align="middle" style:border-line-width="0.002cm 0.088cm 0.002cm" fo:padding="0.049cm" fo:border="0.092cm double #808080"/>
    </style:style>
    <style:style style:name="P1" style:family="paragraph" style:parent-style-name="Text_20_body">
      <style:paragraph-properties fo:text-align="center" style:justify-single-word="false"/>
    </style:style>
    <style:style style:name="P2" style:family="paragraph" style:parent-style-name="Text_20_body">
      <style:text-properties style:font-name="Arial1"/>
    </style:style>
    <style:style style:name="T1" style:family="text">
      <style:text-properties style:font-name="Arial1"/>
    </style:style>
    <style:style style:name="T2" style:family="text">
      <style:text-properties style:font-name="Arial1" fo:font-size="12pt"/>
    </style:style>
    <style:style style:name="T3" style:family="text">
      <style:text-properties style:font-name="Arial1" fo:font-size="12pt" fo:font-weight="bold"/>
    </style:style>
    <style:style style:name="T4" style:family="text">
      <style:text-properties fo:language="it" fo:country="IT"/>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Louis Pasteur</text:h>
      <text:p text:style-name="Text_20_body">Citation: C N Trueman "Louis Pasteur"<text:line-break/>historylearningsite.co.uk. The History Learning Site, 17 Mar 2015. 19 Jul 2016.</text:p>
      <text:p text:style-name="Text_20_body"><text:bookmark text:name="ezoic-pub-ad-placeholder-118"/><text:span text:style-name="T1">Louis Pasteur was born in 1822 in Dole, France. Louis Pasteur’s name is forever cemented in the </text:span><text:a xlink:type="simple" xlink:href="http://www.historylearningsite.co.uk/history_of_medicine.htm"><text:span text:style-name="T1">history of medicine</text:span></text:a><text:span text:style-name="T1">. He, along with </text:span><text:a xlink:type="simple" xlink:href="http://www.historylearningsite.co.uk/alexander_fleming_and_penicillin.htm"><text:span text:style-name="T1">Alexander Fleming</text:span></text:a><text:span text:style-name="T1">, </text:span><text:a xlink:type="simple" xlink:href="http://www.historylearningsite.co.uk/edward_jenner.htm"><text:span text:style-name="T1">Edward Jenner</text:span></text:a><text:span text:style-name="T1">, </text:span><text:a xlink:type="simple" xlink:href="http://www.historylearningsite.co.uk/robert_koch.htm"><text:span text:style-name="T1">Robert Koch</text:span></text:a><text:span text:style-name="T1"> and </text:span><text:a xlink:type="simple" xlink:href="http://www.historylearningsite.co.uk/joseph_lister.htm"><text:span text:style-name="T1">Joseph Lister</text:span></text:a><text:span text:style-name="T1">, is of great importance when studying </text:span><text:a xlink:type="simple" xlink:href="http://www.historylearningsite.co.uk/history_of_medicine.htm"><text:span text:style-name="T1">medical history</text:span></text:a><text:span text:style-name="T1">. Pasteur’s discovery – that of germs – may seem reasonably tame by the standards of 2002, but his discovery was to transform medicine and see his name forever immortalised on a day-to-day basis in pasteurised milk – named in his honour.</text:span></text:p>
      <text:p text:style-name="P1"><draw:frame draw:style-name="fr1" draw:name="immagini1" text:anchor-type="as-char" svg:width="5.715cm" svg:height="6.959cm" draw:z-index="0"><draw:image xlink:href="http://www.historylearningsite.co.uk/wp-content/uploads/2015/03/pasteur3.gif" xlink:type="simple" xlink:show="embed" xlink:actuate="onLoad"/><svg:title>pasteur3</svg:title></draw:frame></text:p>
      <text:p text:style-name="P2">Pasteur is important for three reasons:</text:p>
      <text:p text:style-name="Text_20_body"><text:span text:style-name="T3">Pasteur showed that airborne microbes were the cause of disease.</text:span> <text:span text:style-name="T3">Pasteur built on the work of </text:span><text:a xlink:type="simple" xlink:href="http://www.historylearningsite.co.uk/edward_jenner.htm"><text:span text:style-name="T3">Edward Jenner</text:span></text:a><text:span text:style-name="T3"> and helped to develop more vaccines</text:span> <text:span text:style-name="T3">Pasteur’s career showed how conservative the medical establishment was at the time.</text:span></text:p>
      <text:p text:style-name="P2">As a young man, Pasteur studied at the Ecôle Normale in Paris. In 1843, he became a research chemist. He developed such a reputation, that in 1854, aged just 32, he became Dean of the Faculty of Science at the University of Lille. At this time, Lille was the centre of alcohol manufacture in France. IN 1856, Pasteur received a visit from a man called Bigo who worked at a factory that made alcohol from sugar beet. Bigo’s problem was that many of his vats of fermented beer were turning sour and, as a result, the beer had gone off and had to be thrown away. From a business point of view, this was a disaster. Bigo asked Pasteur to find out why this was happening.</text:p>
      <text:p text:style-name="P2">After using a microscope to analyse samples from the vats, Pasteur found thousands of tiny micro-organisms. He became convinced that they were responsible for the beer going sour. Pasteur believed that they caused the putrefaction of the beer – not that they were the result of the putrefaction.</text:p>
      <text:p text:style-name="P2">Pasteur continued his work on this theme by studying other liquids such as milk, wine and vinegar. In 1857, he was appointed Director of Scientific Studies at the Ecôle Normale in Paris. Between 1857 and 1859, Pasteur became convinced that the liquids he had studied were being contaminated with microbes that floated in the air. The medical establishment ridiculed him:</text:p>
      <table:table table:name="Tabella1" table:style-name="Tabella1">
        <table:table-column table:style-name="Tabella1.A"/>
        <text:soft-page-break/>
        <table:table-row table:style-name="Tabella1.1">
          <table:table-cell table:style-name="Tabella1.A1" office:value-type="string">
            <text:p text:style-name="Table_20_Contents">“<text:span text:style-name="T3">I am afraid that the experiments you quote, M. Pasteur, will turn against you. The world into which you wish to take us is really too fantastic.” La Presse, 1860</text:span></text:p>
          </table:table-cell>
        </table:table-row>
      </table:table>
      <text:p text:style-name="P2">Pasteur was vilified in public but rather than give up, he determined to fight for what he believed in. Pasteur started to devise tests to prove that he was right. He was able to prove that:</text:p>
      <text:p text:style-name="Text_20_body"><text:span text:style-name="T3">Air contained living organisms</text:span> <text:span text:style-name="T3">That these microbes can produce putrefaction</text:span> <text:span text:style-name="T3">That these microbes could be killed by the heating of the liquid they were in</text:span> <text:span text:style-name="T3">That these microbes were not uniformly distributed in the air.</text:span></text:p>
      <text:p text:style-name="P2">In April 1864, Pasteur explained his beliefs in front of a gathering of famous scientists at the University of Paris. He proved his case beyond doubt – even if some of those present refused to believe him including Dr. Charlton Bastian who maintained his belief that putrefaction came from within and not from invading micro-organisms.</text:p>
      <text:p text:style-name="P2">Up to 1865, Pasteur’s work only involved beer, wine and milk. In 1865, he was asked to investigate his first disease called pébrine that affected the silk worm industry. Within a year, Pasteur had established that the disease was caused by a living organism and he now became convinced that microbes could also affect humans as well as beer and silk worms. In this sense, Pasteur believed that microbes could spread diseases among humans. Three of Pasteur’s daughters had died between 1859 and 1865; two from typhoid and one from a brain tumour.</text:p>
      <text:p text:style-name="P2">In 1865, a cholera epidemic hit Marseilles. Pasteur carried out a number of experiments in a hospital in the hope of finding the germ that caused this feared disease. He was not successful.</text:p>
      <text:p text:style-name="P2">In 1868, Pasteur suffered from a brain haemorrhage that affected the left side of his body. This affected his ability to work but the work that he had done up to 1868, had inspired a number of younger scientists.</text:p>
      <text:p text:style-name="P2">Pasteur developed his work by finding out ways humans could be prevented from getting a disease. He was inspired by his own desire to develop his knowledge but also by patriotism. Robert Koch was getting a great deal of attention throughout Europe for his discoveries and the French versus German rivalry that occurred provided a great spur to medical advances. In 1881, Pasteur met Koch at a meeting in London when the German was giving a lecture on what he had discovered up to that date. All Pasteur said to Koch after the lecture was “That is great progress”.</text:p>
      <text:p text:style-name="P2">Koch had gathered around him a team of skilled research scientists. Pasteur frequently worked by himself. He realised that this was not the way to proceed and he also gathered around him a team of research scientists. Pasteur had always lacked detailed medical knowledge. Because of this he introduced into his team two brilliant young doctors, Emile Roux and Charles Chamberland. The first disease this team worked on was chicken cholera – a disease that affected many poultry farmers.</text:p>
      <text:p text:style-name="Text_20_body"><text:span text:style-name="T1">Pasteur knew about the work done by </text:span><text:a xlink:type="simple" xlink:href="http://www.historylearningsite.co.uk/edward_jenner.htm"><text:span text:style-name="T1">Edward Jenner</text:span></text:a><text:span text:style-name="T1"> regarding smallpox. Pasteur reasoned that if a vaccine could be found for smallpox, then a vaccine could be found for all diseases. Pasteur did not know how Jenner’s vaccination worked so he had to proceed searching for a chicken cholera vaccine using a process of trial and error.</text:span></text:p>
      <text:p text:style-name="P2">In the summer of 1880, he found a vaccine by chance. Chamberland had inoculated some chickens with chicken cholera germs from an old culture that had been around for some time. The chickens did not die. Pasteur asked Chamberland to repeat what he had done but with a fresh culture of chicken cholera germs. Pasteur reasoned that a new culture <text:soft-page-break/>would provide more potent germs.</text:p>
      <text:p text:style-name="P2">Two groups of chickens were inoculated; one that had been given the old culture and one group that had not. Those chickens that had been given the old culture survived, those that had not died. The chickens that had been inoculated with the old culture had become immune to chicken cholera. Pasteur believed that their bodies had used the weaker strain of germ to form a defence against the more powerful germs in the fresher culture.</text:p>
      <text:p text:style-name="P2">In April 1881, Pasteur announced that his team had found a way to weaken anthrax germs and so could produce a vaccine against it. Despite his fame, there were still those in the medical world who mocked Pasteur.</text:p>
      <table:table table:name="Tabella2" table:style-name="Tabella2">
        <table:table-column table:style-name="Tabella2.A"/>
        <table:table-row table:style-name="Tabella2.1">
          <table:table-cell table:style-name="Tabella2.A1" office:value-type="string">
            <text:p text:style-name="Table_20_Contents">“<text:span text:style-name="T3">Will you have some microbe? There is some everywhere. Microbiolatry is the fashion, it reigns undisputed; it is a doctrine which must not even be discussed, especially when its Pontiff, the learned Monsieur Pasteur, has pronounced the sacramental words, “I have spoken”. The microbe alone is and shall be the characteristic of a disease; that is understood and settled;…..the Microbe alone is true, and Pasteur is its prophet</text:span><text:span text:style-name="T2">.” Rossignol, written in 1881.</text:span></text:p>
          </table:table-cell>
        </table:table-row>
      </table:table>
      <text:p text:style-name="P2">Rossignol was the editor of “The Veterinary Press” and in 1882 he challenged Pasteur to a public test of his anthrax vaccine. The tests were held in May 1882. Sixty sheep used in the test. Pasteur kept ten as they were and divided the other fifty into two groups of twenty-five. One group was inoculated with his vaccine while twenty-five were not. All fifty were then injected with the anthrax virus. Those that were not inoculated died within two days. The inoculated group suffered no ill-effects and were described as being “sound, and (they) frolicked and gave signs of perfect health”. They proved that Pasteur was not exaggerating the powers of his vaccine. “The Times” in Great Britain called Pasteur “one of the scientific glories of France”.</text:p>
      <text:p text:style-name="P2">Pasteur and his team turned next to the disease of rabies. Most human victims of rabies died a painful death and the disease appeared to be getting more and more common in France. Though the team could not identify the germ, they did find that the rabies germ attacked the nervous system only after it had made its way to the brain. The team traced the germ to the brain and spinal cord of infected animals and by using dried spinal cords, they produced a vaccine for rabies. The vaccine was first tried out on animals.</text:p>
      <text:p text:style-name="P2">Pasteur injected ‘clean’ animals with the rabies germ found in spinal cord that was fourteen days old. At this age, the germ was relatively weak and unlikely to threaten the life of the animals. He then used spinal cords that were thirteen days old, twelve days etc. on the animals until they were injected with the most virulent germ found in infected spinal cord that was fresh. All survived this. But Pasteur faced a serious problem. What worked on animals might not work on humans.</text:p>
      <text:p text:style-name="P2">In 1885, a young boy, Joseph Meister, had been bitten by a rabid dog, and was brought to Pasteur. The boy almost certainly would have died an agonising death if nothing was done so Pasteur took the risk on using his untested vaccine.</text:p>
      <table:table table:name="Tabella3" table:style-name="Tabella3">
        <table:table-column table:style-name="Tabella3.A"/>
        <table:table-row table:style-name="Tabella3.1">
          <table:table-cell table:style-name="Tabella3.A1" office:value-type="string">
            <text:p text:style-name="Table_20_Contents">“<text:span text:style-name="T3">The death of this child appearing to be inevitable, I decided, not without lively and sore anxiety, as may well be believed, to try upon Joseph Meister, the method which I had found constantly successful with dogs. Consequently, sixty hours after the bites, and in the presence of Drs Vulpian and Grancher, young Meister was inoculated under a fold of skin with half a syringeful of the spinal cord of a rabbit, which had died of rabies. It had been preserved (for) fifteen days in a flask of dry air. In the following days, fresh inoculations </text:span><text:soft-page-break/><text:span text:style-name="T3">were made. I thus made thirteen inoculations. On the last days, I inoculated Joseph Meister with the most virulent virus of rabies.” Pastuer</text:span></text:p>
          </table:table-cell>
        </table:table-row>
      </table:table>
      <text:p text:style-name="P2">The boy survived and Pasteur knew that he had found a vaccine for rabies. Three months later, when he examined Meister again, Pasteur reported that the boy was in good health.</text:p>
      <text:p text:style-name="P2">Ironically, though Pasteur and his team knew that the vaccine worked, no one then in the world of science knew how it worked!</text:p>
      <text:p text:style-name="Standard"/>
      <text:p text:style-name="Standard"/>
      <text:p text:style-name="Standard"/>
      <text:p text:style-name="Standard"><text:bookmark text:name="result_box"/><text:span text:style-name="T4">Louis Pasteur<text:line-break/>Citazione: C N Trueman "Louis Pasteur"<text:line-break/>historylearningsite.co.uk. Il sito web di apprendimento di storia, 17 mar 2015. 19 Luglio 2016.<text:line-break/><text:line-break/>Louis Pasteur è nato nel 1822 a Dole, in Francia. Il nome di Louis Pasteur è sempre cementato nella storia della medicina. Egli, insieme a Alexander Fleming, Edward Jenner, Robert Koch e Joseph Lister, è di grande importanza quando si studia la storia medica. la scoperta di Pasteur - che di germi - può sembrare ragionevolmente addomesticato per gli standard del 2002, ma la sua scoperta era quello di trasformare la medicina e vedere il suo nome per sempre immortalato in un giorno per giorno nel latte pastorizzato - chiamato in suo onore.<text:line-break/><text:line-break/>pasteur3<text:line-break/><text:line-break/>Pasteur è importante per tre ragioni:<text:line-break/><text:line-break/>Pasteur ha dimostrato che i microbi presenti nell'aria sono stati la causa della malattia. Pasteur costruita sul lavoro di Edward Jenner e ha contribuito a sviluppare più vaccini carriera di Pasteur ha mostrato come conservatore l'establishment medico è stato in quel momento.<text:line-break/><text:line-break/>Da giovane, Pasteur ha studiato presso l'Ecole Normale di Parigi. Nel 1843, è diventato un ricercatore chimico. Ha sviluppato una tale reputazione, che nel 1854, all'età di soli 32 anni, divenne Preside della Facoltà di Scienze presso l'Università di Lille. In questo momento, Lille era il centro di fabbricazione alcool in Francia. Nel 1856, Pasteur ha ricevuto la visita di un uomo chiamato Bigo che lavorava in una fabbrica che ha fatto l'alcol dalla barbabietola da zucchero. Il problema di Bigo è che molti dei suoi tini di birra fermentata sono state girando acida e, di conseguenza, la birra era andato via e ha dovuto essere gettato via. Da un punto di vista del business, questo è stato un disastro. Bigo chiesto Pasteur per scoprire perché questo stava accadendo.<text:line-break/><text:line-break/>Dopo aver utilizzato un microscopio per analizzare campioni delle vasche, Pasteur ha trovato migliaia di minuscoli microrganismi. Si convinse che erano responsabili per la birra che va acida. Pasteur riteneva che hanno causato putrefazione della birra - non che erano il risultato di putrefazione.<text:line-break/><text:line-break/>Pasteur ha continuato il suo lavoro su questo tema attraverso lo studio di altri liquidi come il latte, vino e aceto. Nel 1857, è stato nominato Direttore di studi scientifici presso l'Ecole Normale di Parigi. Tra il 1857 e il 1859, Pasteur si convinse che i liquidi che aveva studiato erano contaminati </text:span><text:soft-page-break/><text:span text:style-name="T4">da microbi che galleggiavano nell'aria. L'establishment medico lo deridevano:<text:line-break/><text:line-break/>"Temo che gli esperimenti si citi, M. Pasteur, si rivolteranno contro di voi. Il mondo in cui si desidera prendere noi è davvero troppo fantastico ". La Presse 1860<text:line-break/><text:line-break/>Pasteur è stato diffamato in pubblico, ma piuttosto che rinunciare, decise di combattere per ciò in cui credeva. Pasteur ha iniziato a ideare test per dimostrare che aveva ragione. Egli è stato in grado di dimostrare che:<text:line-break/><text:line-break/>Aria contenuta organismi viventi che questi microbi possono produrre putrefazione che questi microbi potrebbero essere uccisi dal riscaldamento del liquido erano in che questi microbi non sono stati distribuiti in modo uniforme in aria.<text:line-break/><text:line-break/>Nel mese di aprile del 1864, Pasteur ha spiegato le sue convinzioni di fronte a un raduno di famosi scienziati presso l'Università di Parigi. Ha dimostrato il suo caso senza ombra di dubbio - anche se alcuni dei presenti si rifiutò di credergli tra cui il dottor Charlton Bastian, che ha mantenuto la sua convinzione che la putrefazione è venuto da dentro e non da invadere i microrganismi.<text:line-break/><text:line-break/>Fino al 1865, il lavoro di Pasteur coinvolto solo birra, vino e latte. Nel 1865, gli è stato chiesto di indagare la sua prima malattia chiamata pebrina che ha colpito l'industria del baco da seta. Nel giro di un anno, Pasteur aveva stabilito che la malattia è stata causata da un organismo vivente e che ora si convinse che i microbi potrebbero anche interessare l'uomo così come la birra e seta vermi. In questo senso, Pasteur riteneva che i microbi possono diffondere malattie tra gli esseri umani. Tre delle figlie di Pasteur erano morti tra il 1859 e il 1865; due da tifo e uno da un tumore al cervello.<text:line-break/><text:line-break/>Nel 1865, un'epidemia di colera ha colpito Marsiglia. Pasteur ha effettuato una serie di esperimenti in un ospedale nella speranza di trovare il germe che ha causato questo temeva malattia. Egli non ha avuto successo.<text:line-break/><text:line-break/>Nel 1868, Pasteur ha sofferto di una emorragia cerebrale che ha colpito il lato sinistro del suo corpo. Questo influenzato la sua capacità di lavorare, ma il lavoro che aveva fatto fino al 1868, aveva ispirato un certo numero di scienziati più giovani.<text:line-break/><text:line-break/>Pasteur ha sviluppato il suo lavoro trovando modi gli esseri umani potrebbe essere impedito di ottenere una malattia. È stato ispirato dal suo stesso desiderio di sviluppare la sua conoscenza, ma anche per il patriottismo. Robert Koch è stato sempre una grande attenzione in tutta Europa per le sue scoperte ei francesi contro rivalità tedesco che si è verificato ha fornito un grande stimolo per i progressi della medicina. Nel 1881, Pasteur incontrato Koch in una riunione a Londra, quando il tedesco stava dando una lezione su ciò che aveva scoperto fino a quella data. Tutto Pasteur ha detto Koch, dopo la conferenza è stato "Questo è un grande progresso".<text:line-break/><text:line-break/>Koch aveva raccolto attorno a sé un team di ricercatori qualificati. Pasteur spesso lavorato da solo. Si rese conto che questo non era il modo di procedere e anche lui raccolse intorno a sé un team di ricercatori. Pasteur aveva sempre mancata conoscenza medica dettagliata. A causa di questo egli introdusse in sua squadra due giovani medici brillanti, Emile Roux e Charles Chamberland. La prima malattia questa squadra ha lavorato era pollo colera - una malattia che ha colpito molti allevatori di pollame.<text:line-break/><text:line-break/>Pasteur sapeva del lavoro svolto da Edward Jenner per quanto riguarda il vaiolo. Pasteur pensato che se un vaccino potrebbe essere trovato per il vaiolo, poi un vaccino potrebbe essere trovato per tutte le malattie. Pasteur non sapeva come la vaccinazione di Jenner lavorato così ha dovuto procedere alla ricerca di un vaccino contro il colera pollo utilizzando un processo di tentativi ed </text:span><text:soft-page-break/><text:span text:style-name="T4">errori.<text:line-break/><text:line-break/>Nell'estate del 1880, ha trovato un vaccino per caso. Chamberland aveva inoculato alcuni polli con i germi di pollo colera da una vecchia cultura che era stato intorno per qualche tempo. I polli non sono morti. Pasteur ha chiesto Chamberland di ripetere quello che aveva fatto, ma con una cultura fresca di germi pollo colera. Pasteur motivato che una nuova cultura fornirebbe germi più potenti.<text:line-break/><text:line-break/>Due gruppi di polli sono stati inoculati; uno che era stata data la vecchia cultura e un gruppo che non ha avuto. I polli che era stato dato la vecchia cultura sopravvissuti, quelli che non erano morti. I polli che erano stati inoculati con la vecchia cultura era diventato immune al colera dei polli. Pasteur riteneva che i loro corpi avevano usato il ceppo più debole di germe per formare una difesa contro i più potenti germi nella cultura più fresco.<text:line-break/><text:line-break/>Nel mese di aprile 1881 Pasteur ha annunciato che la sua squadra aveva trovato un modo per indebolire i germi di antrace e così potrebbe produrre un vaccino contro di esso. Nonostante la sua fama, c'erano ancora quelli nel mondo medico che deriso Pasteur.<text:line-break/><text:line-break/>"Vuoi avere qualche microbo? C'è qualche ovunque. Microbiolatry è la moda, regna incontrastato; si tratta di una dottrina che non deve nemmeno essere discussa, soprattutto quando il suo Pontefice, il dotto signor Pasteur, ha pronunciato le parole sacramentali, "ho parlato". Il microbo solo è e deve essere la caratteristica di una malattia; che si comprende e si stabilirono; ... ..il Microbe solo è vero, e Pasteur è il suo profeta "Rossignol, scritta nel 1881..<text:line-break/><text:line-break/>Rossignol era l'editore di "The Veterinaria Press" e nel 1882 ha sfidato Pasteur a un test pubblico del suo vaccino contro l'antrace. Le prove sono state luogo a maggio 1882. pecore Sessanta utilizzato nel test. Pasteur mantenuto dieci come erano e divisi l'altro cinquanta in due gruppi di venticinque anni. Un gruppo è stato inoculato con il suo vaccino, mentre venticinque anni non erano. Tutti i cinquanta stati poi iniettati con il virus dell'antrace. Coloro che non sono stati inoculati morti entro due giorni. Il gruppo inoculato ha subito nessun effetti negativi e sono stati descritti come "il suono, e (che) divertivano e ha dato segni di perfetta salute". Hanno dimostrato che Pasteur non esagerava i poteri del suo vaccino. "The Times" in Gran Bretagna chiamato Pasteur "una delle glorie scientifiche di Francia".<text:line-break/><text:line-break/>Pasteur e il suo team si è rivolto accanto alla malattia della rabbia. La maggior parte delle vittime umane di rabbia morirono una morte dolorosa e la malattia sembrava essere sempre più comune in Francia. Anche se la squadra non ha potuto identificare il germe, hanno trovato che il germe la rabbia ha attaccato il sistema nervoso solo dopo aver fatto la sua strada verso il cervello. Il team ha tracciato il germe per il cervello e il midollo spinale degli animali infetti e utilizzando midollo spinale secchi, hanno prodotto un vaccino per la rabbia. Il vaccino è stato provato su animali.<text:line-break/><text:line-break/>Pasteur iniettato animali "puliti" con il germe della rabbia si trovano in midollo spinale che aveva quattordici giorni. A questa età, il germe era relativamente debole e improbabile che minacciano la vita degli animali. Ha poi utilizzato midollo spinale che erano tredici giorni, dodici giorni ecc sugli animali fino a quando non sono stati iniettati con il germe più virulenta si trovano in infetto midollo spinale che era fresco. Tutto questo è sopravvissuto. Ma Pasteur ha affrontato un grave problema. Che ha lavorato sugli animali potrebbe non funzionare sugli esseri umani.<text:line-break/><text:line-break/>Nel 1885, un giovane ragazzo, Joseph Meister, era stato morso da un cane rabbioso, ed è stato portato a Pasteur. Il ragazzo quasi certamente sarebbe morto una morte agonizzante se nulla è stato fatto in modo Pasteur ha preso il rischio di usare il suo vaccino non testato.<text:line-break/><text:line-break/>"La morte di questo bambino che sembra essere inevitabile, ho deciso, non senza l'ansia vivace e </text:span><text:soft-page-break/><text:span text:style-name="T4">dolente, come può ben credere, provare a Joseph Meister, il metodo che avevo trovato in costante successo con i cani. Di conseguenza, sessanta ore dopo le punture, e in presenza di dottori Vulpian e Grancher, giovane Meister è stato inoculato in una piega della pelle con una mezza syringeful del midollo spinale di un coniglio, che era morto di rabbia. Era stato conservato (per) quindici giorni in un pallone di aria secca. Nei giorni seguenti, sono state fatte vaccinazioni freschi. Ho quindi fatto tredici vaccinazioni. Sugli ultimi giorni, io inoculai Joseph Meister con il virus più virulenti della rabbia ". Pastuer<text:line-break/><text:line-break/>Il ragazzo è sopravvissuto e Pasteur sapeva di aver trovato un vaccino per la rabbia. Tre mesi più tardi, quando ha esaminato di nuovo Meister, Pasteur ha riferito che il ragazzo era in buona salute.<text:line-break/><text:line-break/>Ironia della sorte, anche se Pasteur e il suo team sapevano che il vaccino ha funzionato, nessuno poi nel mondo della scienza sapevano come funzionava!</text:span>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8T15:51:07.61</meta:creation-date>
    <dc:date>2016-08-08T16:08:37.45</dc:date>
    <meta:editing-duration>PT17M36S</meta:editing-duration>
    <meta:editing-cycles>2</meta:editing-cycles>
    <meta:generator>OpenOffice.org/3.4$Win32 OpenOffice.org_project/340m1$Build-9590</meta:generator>
    <meta:document-statistic meta:table-count="3" meta:image-count="1" meta:object-count="0" meta:page-count="7" meta:paragraph-count="31" meta:word-count="3536" meta:character-count="20968"/>
  </office:meta>
</office:document-meta>
</file>