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DE000003D7E5BCF5A5459EA246.bmp" manifest:media-type="image/bmp"/>
  <manifest:file-entry manifest:full-path="Pictures/100000000000026C0000012CB2FAB6417DAE486C.bmp" manifest:media-type="image/bmp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 style:shadow="none"/>
    </style:style>
    <style:style style:name="Tabella1.A" style:family="table-column">
      <style:table-column-properties style:column-width="8.5cm" style:rel-column-width="32767*"/>
    </style:style>
    <style:style style:name="Tabella1.1" style:family="table-row">
      <style:table-row-properties style:min-row-height="2cm"/>
    </style:style>
    <style:style style:name="Tabella1.A1" style:family="table-cell">
      <style:table-cell-properties fo:padding="0.097cm" fo:border-left="2pt solid #ff3333" fo:border-right="none" fo:border-top="2pt solid #ff3333" fo:border-bottom="2pt solid #ff3333"/>
    </style:style>
    <style:style style:name="Tabella1.B1" style:family="table-cell">
      <style:table-cell-properties fo:padding="0.097cm" fo:border="2pt solid #ff3333"/>
    </style:style>
    <style:style style:name="Tabella1.A2" style:family="table-cell">
      <style:table-cell-properties fo:padding="0.097cm" fo:border-left="2pt solid #ff3333" fo:border-right="none" fo:border-top="none" fo:border-bottom="2pt solid #ff3333"/>
    </style:style>
    <style:style style:name="Tabella1.B2" style:family="table-cell">
      <style:table-cell-properties fo:padding="0.097cm" fo:border-left="2pt solid #ff3333" fo:border-right="2pt solid #ff3333" fo:border-top="none" fo:border-bottom="2pt solid #ff3333"/>
    </style:style>
    <style:style style:name="Tabella2" style:family="table">
      <style:table-properties style:width="17cm" table:align="margins" style:shadow="none"/>
    </style:style>
    <style:style style:name="Tabella2.A" style:family="table-column">
      <style:table-column-properties style:column-width="8.5cm" style:rel-column-width="32767*"/>
    </style:style>
    <style:style style:name="Tabella2.1" style:family="table-row">
      <style:table-row-properties style:min-row-height="2cm"/>
    </style:style>
    <style:style style:name="Tabella2.A1" style:family="table-cell">
      <style:table-cell-properties fo:padding="0.097cm" fo:border-left="2pt solid #ff3333" fo:border-right="none" fo:border-top="2pt solid #ff3333" fo:border-bottom="2pt solid #ff3333"/>
    </style:style>
    <style:style style:name="Tabella2.B1" style:family="table-cell">
      <style:table-cell-properties fo:padding="0.097cm" fo:border="2pt solid #ff3333"/>
    </style:style>
    <style:style style:name="Tabella2.A2" style:family="table-cell">
      <style:table-cell-properties fo:padding="0.097cm" fo:border-left="2pt solid #ff3333" fo:border-right="none" fo:border-top="none" fo:border-bottom="2pt solid #ff3333"/>
    </style:style>
    <style:style style:name="Tabella2.B2" style:family="table-cell">
      <style:table-cell-properties fo:padding="0.097cm" fo:border-left="2pt solid #ff3333" fo:border-right="2pt solid #ff3333" fo:border-top="none" fo:border-bottom="2pt solid #ff3333"/>
    </style:style>
    <style:style style:name="Tabella3" style:family="table">
      <style:table-properties style:width="17cm" table:align="margins" style:shadow="none"/>
    </style:style>
    <style:style style:name="Tabella3.A" style:family="table-column">
      <style:table-column-properties style:column-width="8.5cm" style:rel-column-width="32767*"/>
    </style:style>
    <style:style style:name="Tabella3.1" style:family="table-row">
      <style:table-row-properties style:min-row-height="2cm"/>
    </style:style>
    <style:style style:name="Tabella3.A1" style:family="table-cell">
      <style:table-cell-properties fo:padding="0.097cm" fo:border-left="2pt solid #ff3333" fo:border-right="none" fo:border-top="2pt solid #ff3333" fo:border-bottom="2pt solid #ff3333"/>
    </style:style>
    <style:style style:name="Tabella3.B1" style:family="table-cell">
      <style:table-cell-properties fo:padding="0.097cm" fo:border="2pt solid #ff3333"/>
    </style:style>
    <style:style style:name="Tabella3.A2" style:family="table-cell">
      <style:table-cell-properties fo:padding="0.097cm" fo:border-left="2pt solid #ff3333" fo:border-right="none" fo:border-top="none" fo:border-bottom="2pt solid #ff3333"/>
    </style:style>
    <style:style style:name="Tabella3.B2" style:family="table-cell">
      <style:table-cell-properties fo:padding="0.097cm" fo:border-left="2pt solid #ff3333" fo:border-right="2pt solid #ff3333" fo:border-top="none" fo:border-bottom="2pt solid #ff3333"/>
    </style:style>
    <style:style style:name="Tabella4" style:family="table">
      <style:table-properties style:width="17cm" table:align="margins" style:shadow="none"/>
    </style:style>
    <style:style style:name="Tabella4.A" style:family="table-column">
      <style:table-column-properties style:column-width="8.5cm" style:rel-column-width="32767*"/>
    </style:style>
    <style:style style:name="Tabella4.1" style:family="table-row">
      <style:table-row-properties style:min-row-height="2cm"/>
    </style:style>
    <style:style style:name="Tabella4.A1" style:family="table-cell">
      <style:table-cell-properties fo:padding="0.097cm" fo:border-left="2pt solid #ff3333" fo:border-right="none" fo:border-top="2pt solid #ff3333" fo:border-bottom="2pt solid #ff3333"/>
    </style:style>
    <style:style style:name="Tabella4.B1" style:family="table-cell">
      <style:table-cell-properties fo:padding="0.097cm" fo:border="2pt solid #ff3333"/>
    </style:style>
    <style:style style:name="Tabella4.A2" style:family="table-cell">
      <style:table-cell-properties fo:padding="0.097cm" fo:border-left="2pt solid #ff3333" fo:border-right="none" fo:border-top="none" fo:border-bottom="2pt solid #ff3333"/>
    </style:style>
    <style:style style:name="Tabella4.B2" style:family="table-cell">
      <style:table-cell-properties fo:padding="0.097cm" fo:border-left="2pt solid #ff3333" fo:border-right="2pt solid #ff3333" fo:border-top="none" fo:border-bottom="2pt solid #ff3333"/>
    </style:style>
    <style:style style:name="Tabella5" style:family="table">
      <style:table-properties style:width="17cm" table:align="margins" style:shadow="none"/>
    </style:style>
    <style:style style:name="Tabella5.A" style:family="table-column">
      <style:table-column-properties style:column-width="8.5cm" style:rel-column-width="32767*"/>
    </style:style>
    <style:style style:name="Tabella5.1" style:family="table-row">
      <style:table-row-properties style:min-row-height="2cm"/>
    </style:style>
    <style:style style:name="Tabella5.A1" style:family="table-cell">
      <style:table-cell-properties fo:padding="0.097cm" fo:border-left="2pt solid #ff3333" fo:border-right="none" fo:border-top="2pt solid #ff3333" fo:border-bottom="2pt solid #ff3333"/>
    </style:style>
    <style:style style:name="Tabella5.B1" style:family="table-cell">
      <style:table-cell-properties fo:padding="0.097cm" fo:border="2pt solid #ff3333"/>
    </style:style>
    <style:style style:name="Tabella5.A2" style:family="table-cell">
      <style:table-cell-properties fo:padding="0.097cm" fo:border-left="2pt solid #ff3333" fo:border-right="none" fo:border-top="none" fo:border-bottom="2pt solid #ff3333"/>
    </style:style>
    <style:style style:name="Tabella5.B2" style:family="table-cell">
      <style:table-cell-properties fo:padding="0.097cm" fo:border-left="2pt solid #ff3333" fo:border-right="2pt solid #ff3333" fo:border-top="none" fo:border-bottom="2pt solid #ff3333"/>
    </style:style>
    <style:style style:name="Tabella6" style:family="table">
      <style:table-properties style:width="17cm" table:align="margins" style:shadow="none"/>
    </style:style>
    <style:style style:name="Tabella6.A" style:family="table-column">
      <style:table-column-properties style:column-width="8.5cm" style:rel-column-width="32767*"/>
    </style:style>
    <style:style style:name="Tabella6.1" style:family="table-row">
      <style:table-row-properties style:min-row-height="2cm"/>
    </style:style>
    <style:style style:name="Tabella6.A1" style:family="table-cell">
      <style:table-cell-properties fo:padding="0.097cm" fo:border-left="2pt solid #ff3333" fo:border-right="none" fo:border-top="2pt solid #ff3333" fo:border-bottom="2pt solid #ff3333"/>
    </style:style>
    <style:style style:name="Tabella6.B1" style:family="table-cell">
      <style:table-cell-properties fo:padding="0.097cm" fo:border="2pt solid #ff3333"/>
    </style:style>
    <style:style style:name="Tabella6.A2" style:family="table-cell">
      <style:table-cell-properties fo:padding="0.097cm" fo:border-left="2pt solid #ff3333" fo:border-right="none" fo:border-top="none" fo:border-bottom="2pt solid #ff3333"/>
    </style:style>
    <style:style style:name="Tabella6.B2" style:family="table-cell">
      <style:table-cell-properties fo:padding="0.097cm" fo:border-left="2pt solid #ff3333" fo:border-right="2pt solid #ff3333" fo:border-top="none" fo:border-bottom="2pt solid #ff3333"/>
    </style:style>
    <style:style style:name="Tabella7" style:family="table">
      <style:table-properties style:width="17cm" table:align="margins" style:shadow="none"/>
    </style:style>
    <style:style style:name="Tabella7.A" style:family="table-column">
      <style:table-column-properties style:column-width="8.5cm" style:rel-column-width="32767*"/>
    </style:style>
    <style:style style:name="Tabella7.1" style:family="table-row">
      <style:table-row-properties style:min-row-height="2cm"/>
    </style:style>
    <style:style style:name="Tabella7.A1" style:family="table-cell">
      <style:table-cell-properties fo:padding="0.097cm" fo:border-left="2pt solid #ff3333" fo:border-right="none" fo:border-top="2pt solid #ff3333" fo:border-bottom="2pt solid #ff3333"/>
    </style:style>
    <style:style style:name="Tabella7.B1" style:family="table-cell">
      <style:table-cell-properties fo:padding="0.097cm" fo:border="2pt solid #ff3333"/>
    </style:style>
    <style:style style:name="Tabella7.A2" style:family="table-cell">
      <style:table-cell-properties fo:padding="0.097cm" fo:border-left="2pt solid #ff3333" fo:border-right="none" fo:border-top="none" fo:border-bottom="2pt solid #ff3333"/>
    </style:style>
    <style:style style:name="Tabella7.B2" style:family="table-cell">
      <style:table-cell-properties fo:padding="0.097cm" fo:border-left="2pt solid #ff3333" fo:border-right="2pt solid #ff3333" fo:border-top="none" fo:border-bottom="2pt solid #ff3333"/>
    </style:style>
    <style:style style:name="Tabella8" style:family="table">
      <style:table-properties style:width="17cm" table:align="margins" style:shadow="none"/>
    </style:style>
    <style:style style:name="Tabella8.A" style:family="table-column">
      <style:table-column-properties style:column-width="8.5cm" style:rel-column-width="32767*"/>
    </style:style>
    <style:style style:name="Tabella8.1" style:family="table-row">
      <style:table-row-properties style:min-row-height="2cm"/>
    </style:style>
    <style:style style:name="Tabella8.A1" style:family="table-cell">
      <style:table-cell-properties fo:padding="0.097cm" fo:border-left="2pt solid #ff3333" fo:border-right="none" fo:border-top="2pt solid #ff3333" fo:border-bottom="2pt solid #ff3333"/>
    </style:style>
    <style:style style:name="Tabella8.B1" style:family="table-cell">
      <style:table-cell-properties fo:padding="0.097cm" fo:border="2pt solid #ff3333"/>
    </style:style>
    <style:style style:name="Tabella8.A2" style:family="table-cell">
      <style:table-cell-properties fo:padding="0.097cm" fo:border-left="2pt solid #ff3333" fo:border-right="none" fo:border-top="none" fo:border-bottom="2pt solid #ff3333"/>
    </style:style>
    <style:style style:name="Tabella8.B2" style:family="table-cell">
      <style:table-cell-properties fo:padding="0.097cm" fo:border-left="2pt solid #ff3333" fo:border-right="2pt solid #ff3333" fo:border-top="none" fo:border-bottom="2pt solid #ff3333"/>
    </style:style>
    <style:style style:name="Tabella9" style:family="table">
      <style:table-properties style:width="17cm" table:align="margins" style:shadow="none"/>
    </style:style>
    <style:style style:name="Tabella9.A" style:family="table-column">
      <style:table-column-properties style:column-width="8.5cm" style:rel-column-width="32767*"/>
    </style:style>
    <style:style style:name="Tabella9.1" style:family="table-row">
      <style:table-row-properties style:min-row-height="2cm"/>
    </style:style>
    <style:style style:name="Tabella9.A1" style:family="table-cell">
      <style:table-cell-properties fo:padding="0.097cm" fo:border-left="2pt solid #ff3333" fo:border-right="none" fo:border-top="2pt solid #ff3333" fo:border-bottom="2pt solid #ff3333"/>
    </style:style>
    <style:style style:name="Tabella9.B1" style:family="table-cell">
      <style:table-cell-properties fo:padding="0.097cm" fo:border="2pt solid #ff3333"/>
    </style:style>
    <style:style style:name="Tabella9.A2" style:family="table-cell">
      <style:table-cell-properties fo:padding="0.097cm" fo:border-left="2pt solid #ff3333" fo:border-right="none" fo:border-top="none" fo:border-bottom="2pt solid #ff3333"/>
    </style:style>
    <style:style style:name="Tabella9.B2" style:family="table-cell">
      <style:table-cell-properties fo:padding="0.097cm" fo:border-left="2pt solid #ff3333" fo:border-right="2pt solid #ff3333" fo:border-top="none" fo:border-bottom="2pt solid #ff3333"/>
    </style:style>
    <style:style style:name="Tabella10" style:family="table">
      <style:table-properties style:width="17cm" table:align="margins" style:shadow="none"/>
    </style:style>
    <style:style style:name="Tabella10.A" style:family="table-column">
      <style:table-column-properties style:column-width="8.5cm" style:rel-column-width="32767*"/>
    </style:style>
    <style:style style:name="Tabella10.1" style:family="table-row">
      <style:table-row-properties style:min-row-height="2cm"/>
    </style:style>
    <style:style style:name="Tabella10.A1" style:family="table-cell">
      <style:table-cell-properties fo:padding="0.097cm" fo:border-left="2pt solid #ff3333" fo:border-right="none" fo:border-top="2pt solid #ff3333" fo:border-bottom="2pt solid #ff3333"/>
    </style:style>
    <style:style style:name="Tabella10.B1" style:family="table-cell">
      <style:table-cell-properties fo:padding="0.097cm" fo:border="2pt solid #ff3333"/>
    </style:style>
    <style:style style:name="Tabella10.A2" style:family="table-cell">
      <style:table-cell-properties fo:padding="0.097cm" fo:border-left="2pt solid #ff3333" fo:border-right="none" fo:border-top="none" fo:border-bottom="2pt solid #ff3333"/>
    </style:style>
    <style:style style:name="Tabella10.B2" style:family="table-cell">
      <style:table-cell-properties fo:padding="0.097cm" fo:border-left="2pt solid #ff3333" fo:border-right="2pt solid #ff3333" fo:border-top="none" fo:border-bottom="2pt solid #ff3333"/>
    </style:style>
    <style:style style:name="Tabella11" style:family="table">
      <style:table-properties style:width="17cm" table:align="margins" style:shadow="none"/>
    </style:style>
    <style:style style:name="Tabella11.A" style:family="table-column">
      <style:table-column-properties style:column-width="8.5cm" style:rel-column-width="32767*"/>
    </style:style>
    <style:style style:name="Tabella11.1" style:family="table-row">
      <style:table-row-properties style:min-row-height="2cm"/>
    </style:style>
    <style:style style:name="Tabella11.A1" style:family="table-cell">
      <style:table-cell-properties fo:padding="0.097cm" fo:border-left="2pt solid #ff3333" fo:border-right="none" fo:border-top="2pt solid #ff3333" fo:border-bottom="2pt solid #ff3333"/>
    </style:style>
    <style:style style:name="Tabella11.B1" style:family="table-cell">
      <style:table-cell-properties fo:padding="0.097cm" fo:border="2pt solid #ff3333"/>
    </style:style>
    <style:style style:name="Tabella11.A2" style:family="table-cell">
      <style:table-cell-properties fo:padding="0.097cm" fo:border-left="2pt solid #ff3333" fo:border-right="none" fo:border-top="none" fo:border-bottom="2pt solid #ff3333"/>
    </style:style>
    <style:style style:name="Tabella11.B2" style:family="table-cell">
      <style:table-cell-properties fo:padding="0.097cm" fo:border-left="2pt solid #ff3333" fo:border-right="2pt solid #ff3333" fo:border-top="none" fo:border-bottom="2pt solid #ff3333"/>
    </style:style>
    <style:style style:name="Tabella12" style:family="table">
      <style:table-properties style:width="17cm" table:align="margins" style:shadow="none"/>
    </style:style>
    <style:style style:name="Tabella12.A" style:family="table-column">
      <style:table-column-properties style:column-width="8.5cm" style:rel-column-width="32767*"/>
    </style:style>
    <style:style style:name="Tabella12.1" style:family="table-row">
      <style:table-row-properties style:min-row-height="2cm"/>
    </style:style>
    <style:style style:name="Tabella12.A1" style:family="table-cell">
      <style:table-cell-properties fo:padding="0.097cm" fo:border-left="2pt solid #ff3333" fo:border-right="none" fo:border-top="2pt solid #ff3333" fo:border-bottom="2pt solid #ff3333"/>
    </style:style>
    <style:style style:name="Tabella12.B1" style:family="table-cell">
      <style:table-cell-properties fo:padding="0.097cm" fo:border="2pt solid #ff3333"/>
    </style:style>
    <style:style style:name="Tabella12.A2" style:family="table-cell">
      <style:table-cell-properties fo:padding="0.097cm" fo:border-left="2pt solid #ff3333" fo:border-right="none" fo:border-top="none" fo:border-bottom="2pt solid #ff3333"/>
    </style:style>
    <style:style style:name="Tabella12.B2" style:family="table-cell">
      <style:table-cell-properties fo:padding="0.097cm" fo:border-left="2pt solid #ff3333" fo:border-right="2pt solid #ff3333" fo:border-top="none" fo:border-bottom="2pt solid #ff3333"/>
    </style:style>
    <style:style style:name="Tabella13" style:family="table">
      <style:table-properties style:width="17cm" table:align="margins" style:shadow="none"/>
    </style:style>
    <style:style style:name="Tabella13.A" style:family="table-column">
      <style:table-column-properties style:column-width="8.5cm" style:rel-column-width="32767*"/>
    </style:style>
    <style:style style:name="Tabella13.1" style:family="table-row">
      <style:table-row-properties style:min-row-height="2cm"/>
    </style:style>
    <style:style style:name="Tabella13.A1" style:family="table-cell">
      <style:table-cell-properties fo:padding="0.097cm" fo:border-left="2pt solid #ff3333" fo:border-right="none" fo:border-top="2pt solid #ff3333" fo:border-bottom="2pt solid #ff3333"/>
    </style:style>
    <style:style style:name="Tabella13.B1" style:family="table-cell">
      <style:table-cell-properties fo:padding="0.097cm" fo:border="2pt solid #ff3333"/>
    </style:style>
    <style:style style:name="Tabella13.A2" style:family="table-cell">
      <style:table-cell-properties fo:padding="0.097cm" fo:border-left="2pt solid #ff3333" fo:border-right="none" fo:border-top="none" fo:border-bottom="2pt solid #ff3333"/>
    </style:style>
    <style:style style:name="Tabella13.B2" style:family="table-cell">
      <style:table-cell-properties fo:padding="0.097cm" fo:border-left="2pt solid #ff3333" fo:border-right="2pt solid #ff3333" fo:border-top="none" fo:border-bottom="2pt solid #ff3333"/>
    </style:style>
    <style:style style:name="Tabella14" style:family="table">
      <style:table-properties style:width="17cm" table:align="margins" style:shadow="none"/>
    </style:style>
    <style:style style:name="Tabella14.A" style:family="table-column">
      <style:table-column-properties style:column-width="8.5cm" style:rel-column-width="32767*"/>
    </style:style>
    <style:style style:name="Tabella14.1" style:family="table-row">
      <style:table-row-properties style:min-row-height="2cm"/>
    </style:style>
    <style:style style:name="Tabella14.A1" style:family="table-cell">
      <style:table-cell-properties fo:padding="0.097cm" fo:border-left="2pt solid #ff3333" fo:border-right="none" fo:border-top="2pt solid #ff3333" fo:border-bottom="2pt solid #ff3333"/>
    </style:style>
    <style:style style:name="Tabella14.B1" style:family="table-cell">
      <style:table-cell-properties fo:padding="0.097cm" fo:border="2pt solid #ff3333"/>
    </style:style>
    <style:style style:name="Tabella14.A2" style:family="table-cell">
      <style:table-cell-properties fo:padding="0.097cm" fo:border-left="2pt solid #ff3333" fo:border-right="none" fo:border-top="none" fo:border-bottom="2pt solid #ff3333"/>
    </style:style>
    <style:style style:name="Tabella14.B2" style:family="table-cell">
      <style:table-cell-properties fo:padding="0.097cm" fo:border-left="2pt solid #ff3333" fo:border-right="2pt solid #ff3333" fo:border-top="none" fo:border-bottom="2pt solid #ff3333"/>
    </style:style>
    <style:style style:name="Tabella15" style:family="table">
      <style:table-properties style:width="17cm" table:align="margins" style:shadow="none"/>
    </style:style>
    <style:style style:name="Tabella15.A" style:family="table-column">
      <style:table-column-properties style:column-width="8.5cm" style:rel-column-width="32767*"/>
    </style:style>
    <style:style style:name="Tabella15.1" style:family="table-row">
      <style:table-row-properties style:min-row-height="2cm"/>
    </style:style>
    <style:style style:name="Tabella15.A1" style:family="table-cell">
      <style:table-cell-properties fo:padding="0.097cm" fo:border-left="2pt solid #ff3333" fo:border-right="none" fo:border-top="2pt solid #ff3333" fo:border-bottom="2pt solid #ff3333"/>
    </style:style>
    <style:style style:name="Tabella15.B1" style:family="table-cell">
      <style:table-cell-properties fo:padding="0.097cm" fo:border="2pt solid #ff3333"/>
    </style:style>
    <style:style style:name="Tabella15.A2" style:family="table-cell">
      <style:table-cell-properties fo:padding="0.097cm" fo:border-left="2pt solid #ff3333" fo:border-right="none" fo:border-top="none" fo:border-bottom="2pt solid #ff3333"/>
    </style:style>
    <style:style style:name="Tabella15.B2" style:family="table-cell">
      <style:table-cell-properties fo:padding="0.097cm" fo:border-left="2pt solid #ff3333" fo:border-right="2pt solid #ff3333" fo:border-top="none" fo:border-bottom="2pt solid #ff3333"/>
    </style:style>
    <style:style style:name="P1" style:family="paragraph" style:parent-style-name="Standard">
      <style:text-properties fo:font-size="28pt" officeooo:rsid="0018b466" officeooo:paragraph-rsid="0018b466" style:font-size-asian="28pt" style:font-size-complex="28pt"/>
    </style:style>
    <style:style style:name="P2" style:family="paragraph" style:parent-style-name="Standard">
      <style:text-properties fo:font-size="28pt" officeooo:rsid="0018b466" officeooo:paragraph-rsid="001cd305" style:font-size-asian="28pt" style:font-size-complex="28pt"/>
    </style:style>
    <style:style style:name="P3" style:family="paragraph" style:parent-style-name="Standard">
      <style:text-properties officeooo:paragraph-rsid="001cd305"/>
    </style:style>
    <style:style style:name="P4" style:family="paragraph" style:parent-style-name="Standard">
      <style:text-properties officeooo:paragraph-rsid="001dab42"/>
    </style:style>
    <style:style style:name="P5" style:family="paragraph" style:parent-style-name="Table_20_Contents">
      <style:text-properties fo:font-size="28pt" officeooo:rsid="0019cd52" officeooo:paragraph-rsid="0019cd52" style:font-size-asian="28pt" style:font-size-complex="28pt"/>
    </style:style>
    <style:style style:name="P6" style:family="paragraph" style:parent-style-name="Table_20_Contents">
      <style:text-properties fo:font-size="28pt" officeooo:paragraph-rsid="001dab42" style:font-size-asian="28pt" style:font-size-complex="28pt"/>
    </style:style>
    <style:style style:name="P7" style:family="paragraph" style:parent-style-name="Table_20_Contents">
      <style:text-properties fo:font-size="28pt" officeooo:paragraph-rsid="001ecadf" style:font-size-asian="28pt" style:font-size-complex="28pt"/>
    </style:style>
    <style:style style:name="P8" style:family="paragraph" style:parent-style-name="Table_20_Contents">
      <style:text-properties fo:font-size="28pt" officeooo:paragraph-rsid="001fe05f" style:font-size-asian="28pt" style:font-size-complex="28pt"/>
    </style:style>
    <style:style style:name="P9" style:family="paragraph" style:parent-style-name="Table_20_Contents">
      <style:text-properties fo:font-size="28pt" officeooo:paragraph-rsid="00212352" style:font-size-asian="28pt" style:font-size-complex="28pt"/>
    </style:style>
    <style:style style:name="P10" style:family="paragraph" style:parent-style-name="Table_20_Contents">
      <style:text-properties fo:font-size="28pt" officeooo:rsid="00212352" officeooo:paragraph-rsid="00212352" style:font-size-asian="28pt" style:font-size-complex="28pt"/>
    </style:style>
    <style:style style:name="P11" style:family="paragraph" style:parent-style-name="Table_20_Contents">
      <style:text-properties fo:font-size="28pt" fo:font-weight="normal" officeooo:rsid="0019cd52" officeooo:paragraph-rsid="0019cd52" style:font-size-asian="28pt" style:font-weight-asian="normal" style:font-size-complex="28pt" style:font-weight-complex="normal"/>
    </style:style>
    <style:style style:name="P12" style:family="paragraph" style:parent-style-name="Table_20_Contents">
      <style:text-properties fo:font-size="22pt" officeooo:rsid="0019cd52" officeooo:paragraph-rsid="0019cd52" style:font-size-asian="22pt" style:font-size-complex="22pt"/>
    </style:style>
    <style:style style:name="P13" style:family="paragraph" style:parent-style-name="Table_20_Contents">
      <style:text-properties fo:font-size="16pt" officeooo:rsid="0019cd52" officeooo:paragraph-rsid="0019cd52" style:font-size-asian="14pt" style:font-size-complex="16pt"/>
    </style:style>
    <style:style style:name="P14" style:family="paragraph" style:parent-style-name="Table_20_Contents">
      <style:text-properties fo:font-size="16pt" officeooo:rsid="001fe05f" officeooo:paragraph-rsid="001fe05f" style:font-size-asian="14pt" style:font-size-complex="16pt"/>
    </style:style>
    <style:style style:name="P15" style:family="paragraph" style:parent-style-name="Table_20_Contents">
      <style:text-properties fo:font-size="16pt" officeooo:paragraph-rsid="001fe05f" style:font-size-asian="14pt" style:font-size-complex="16pt"/>
    </style:style>
    <style:style style:name="P16" style:family="paragraph" style:parent-style-name="Table_20_Contents">
      <style:text-properties fo:font-size="16pt" officeooo:rsid="0019cd52" officeooo:paragraph-rsid="0019cd52" style:font-size-asian="16pt" style:font-size-complex="16pt"/>
    </style:style>
    <style:style style:name="P17" style:family="paragraph" style:parent-style-name="Table_20_Contents">
      <style:text-properties fo:font-size="16pt" officeooo:rsid="001cd305" officeooo:paragraph-rsid="001cd305" style:font-size-asian="16pt" style:font-size-complex="16pt"/>
    </style:style>
    <style:style style:name="P18" style:family="paragraph" style:parent-style-name="Table_20_Contents">
      <style:text-properties fo:font-size="16pt" officeooo:rsid="001d1432" officeooo:paragraph-rsid="001d1432" style:font-size-asian="16pt" style:font-size-complex="16pt"/>
    </style:style>
    <style:style style:name="P19" style:family="paragraph" style:parent-style-name="Table_20_Contents">
      <style:text-properties fo:font-size="16pt" officeooo:rsid="001ecadf" officeooo:paragraph-rsid="001ecadf" style:font-size-asian="16pt" style:font-size-complex="16pt"/>
    </style:style>
    <style:style style:name="P20" style:family="paragraph" style:parent-style-name="Table_20_Contents">
      <style:text-properties fo:font-size="16pt" fo:font-weight="normal" officeooo:rsid="0019cd52" officeooo:paragraph-rsid="0019cd52" style:font-size-asian="16pt" style:font-weight-asian="normal" style:font-size-complex="16pt" style:font-weight-complex="normal"/>
    </style:style>
    <style:style style:name="T1" style:family="text">
      <style:text-properties fo:font-size="28pt" style:font-size-asian="28pt" style:font-size-complex="28pt"/>
    </style:style>
    <style:style style:name="T2" style:family="text">
      <style:text-properties fo:font-size="28pt" officeooo:rsid="001dab42" style:font-size-asian="28pt" style:font-size-complex="28pt"/>
    </style:style>
    <style:style style:name="T3" style:family="text">
      <style:text-properties fo:font-size="22pt" style:font-size-asian="22pt" style:font-size-complex="22pt"/>
    </style:style>
    <style:style style:name="T4" style:family="text">
      <style:text-properties fo:font-size="16pt" style:font-size-asian="14pt" style:font-size-complex="16pt"/>
    </style:style>
    <style:style style:name="T5" style:family="text">
      <style:text-properties fo:font-size="16pt" officeooo:rsid="001fe05f" style:font-size-asian="14pt" style:font-size-complex="16pt"/>
    </style:style>
    <style:style style:name="T6" style:family="text">
      <style:text-properties fo:font-size="16pt" officeooo:rsid="00212352" style:font-size-asian="14pt" style:font-size-complex="16pt"/>
    </style:style>
    <style:style style:name="T7" style:family="text">
      <style:text-properties fo:font-size="16pt" officeooo:rsid="001ecadf" style:font-size-asian="16pt" style:font-size-complex="16pt"/>
    </style:style>
    <style:style style:name="T8" style:family="text">
      <style:text-properties officeooo:rsid="001d1432"/>
    </style:style>
    <style:style style:name="T9" style:family="text">
      <style:text-properties officeooo:rsid="001dab42"/>
    </style:style>
    <style:style style:name="T10" style:family="text">
      <style:text-properties officeooo:rsid="001fe05f"/>
    </style:style>
    <style:style style:name="T11" style:family="text">
      <style:text-properties officeooo:rsid="0021235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-0.425cm, 7.997cm, -0.369cm, -0.4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able:table table:name="Tabella1" table:style-name="Tabella1">
        <table:table-column table:style-name="Tabella1.A" table:number-columns-repeated="2"/>
        <table:table-row table:style-name="Tabella1.1">
          <table:table-cell table:style-name="Tabella1.A1" office:value-type="string">
            <text:p text:style-name="P5"><draw:frame draw:style-name="fr1" draw:name="Immagine6" text:anchor-type="paragraph" svg:x="0.164cm" svg:y="0.026cm" svg:width="1.997cm" svg:height="1.635cm" draw:z-index="0"><draw:image xlink:href="Pictures/10000000000003DE000003D7E5BCF5A5459EA246.bmp" xlink:type="simple" xlink:show="embed" xlink:actuate="onLoad"/></draw:frame><draw:frame draw:style-name="fr2" draw:name="Immagine26" text:anchor-type="paragraph" svg:x="6.406cm" svg:y="20.237cm" svg:width="1.794cm" svg:height="1.78cm" draw:z-index="19"><draw:image xlink:href="Pictures/100000000000026C0000012CB2FAB6417DAE486C.bmp" xlink:type="simple" xlink:show="embed" xlink:actuate="onLoad"/></draw:frame><draw:frame draw:style-name="fr2" draw:name="Immagine45" text:anchor-type="paragraph" svg:x="14.863cm" svg:y="20.235cm" svg:width="1.794cm" svg:height="1.78cm" draw:z-index="31"><draw:image xlink:href="Pictures/100000000000026C0000012CB2FAB6417DAE486C.bmp" xlink:type="simple" xlink:show="embed" xlink:actuate="onLoad"/></draw:frame>T<text:span text:style-name="T3">-Shirt Campari</text:span></text:p>
            <text:p text:style-name="P13">UOMO</text:p>
          </table:table-cell>
          <table:table-cell table:style-name="Tabella1.B1" office:value-type="string">
            <text:p text:style-name="P5"><draw:frame draw:style-name="fr1" draw:name="Immagine7" text:anchor-type="paragraph" svg:x="0.164cm" svg:y="0.026cm" svg:width="1.997cm" svg:height="1.635cm" draw:z-index="1"><draw:image xlink:href="Pictures/10000000000003DE000003D7E5BCF5A5459EA246.bmp" xlink:type="simple" xlink:show="embed" xlink:actuate="onLoad"/></draw:frame>T<text:span text:style-name="T3">-Shirt Campari</text:span></text:p>
            <text:p text:style-name="P5"><text:span text:style-name="T4">UOMO</text:span></text:p>
          </table:table-cell>
        </table:table-row>
        <table:table-row table:style-name="Tabella1.1">
          <table:table-cell table:style-name="Tabella1.A2" office:value-type="string">
            <text:p text:style-name="P5"><draw:frame draw:style-name="fr1" draw:name="Immagine8" text:anchor-type="paragraph" svg:x="0.164cm" svg:y="0.026cm" svg:width="1.997cm" svg:height="1.635cm" draw:z-index="2"><draw:image xlink:href="Pictures/10000000000003DE000003D7E5BCF5A5459EA246.bmp" xlink:type="simple" xlink:show="embed" xlink:actuate="onLoad"/></draw:frame>T<text:span text:style-name="T3">-Shirt Campari</text:span></text:p>
            <text:p text:style-name="P16">UOMO</text:p>
          </table:table-cell>
          <table:table-cell table:style-name="Tabella1.B2" office:value-type="string">
            <text:p text:style-name="P5"><draw:frame draw:style-name="fr1" draw:name="Immagine9" text:anchor-type="paragraph" svg:x="0.164cm" svg:y="0.026cm" svg:width="1.997cm" svg:height="1.635cm" draw:z-index="3"><draw:image xlink:href="Pictures/10000000000003DE000003D7E5BCF5A5459EA246.bmp" xlink:type="simple" xlink:show="embed" xlink:actuate="onLoad"/></draw:frame>T<text:span text:style-name="T3">-Shirt Campari</text:span></text:p>
            <text:p text:style-name="P16">UOMO</text:p>
          </table:table-cell>
        </table:table-row>
        <table:table-row table:style-name="Tabella1.1">
          <table:table-cell table:style-name="Tabella1.A2" office:value-type="string">
            <text:p text:style-name="P5"><draw:frame draw:style-name="fr1" draw:name="Immagine10" text:anchor-type="paragraph" svg:x="0.164cm" svg:y="0.026cm" svg:width="1.997cm" svg:height="1.635cm" draw:z-index="4"><draw:image xlink:href="Pictures/10000000000003DE000003D7E5BCF5A5459EA246.bmp" xlink:type="simple" xlink:show="embed" xlink:actuate="onLoad"/></draw:frame>T<text:span text:style-name="T3">-Shirt Campari</text:span></text:p>
            <text:p text:style-name="P5"><text:span text:style-name="T4">UOMO</text:span></text:p>
          </table:table-cell>
          <table:table-cell table:style-name="Tabella1.B2" office:value-type="string">
            <text:p text:style-name="P5"><draw:frame draw:style-name="fr1" draw:name="Immagine11" text:anchor-type="paragraph" svg:x="0.164cm" svg:y="0.026cm" svg:width="1.997cm" svg:height="1.635cm" draw:z-index="5"><draw:image xlink:href="Pictures/10000000000003DE000003D7E5BCF5A5459EA246.bmp" xlink:type="simple" xlink:show="embed" xlink:actuate="onLoad"/></draw:frame>T<text:span text:style-name="T3">-Shirt Campari</text:span></text:p>
            <text:p text:style-name="P5"><text:span text:style-name="T4">UOMO</text:span></text:p>
          </table:table-cell>
        </table:table-row>
        <table:table-row table:style-name="Tabella1.1">
          <table:table-cell table:style-name="Tabella1.A2" office:value-type="string">
            <text:p text:style-name="P5"><draw:frame draw:style-name="fr1" draw:name="Immagine12" text:anchor-type="paragraph" svg:x="0.164cm" svg:y="0.026cm" svg:width="1.997cm" svg:height="1.635cm" draw:z-index="6"><draw:image xlink:href="Pictures/10000000000003DE000003D7E5BCF5A5459EA246.bmp" xlink:type="simple" xlink:show="embed" xlink:actuate="onLoad"/></draw:frame>T<text:span text:style-name="T3">-Shirt Campari</text:span></text:p>
            <text:p text:style-name="P13">DONNA</text:p>
          </table:table-cell>
          <table:table-cell table:style-name="Tabella1.B2" office:value-type="string">
            <text:p text:style-name="P5"><draw:frame draw:style-name="fr1" draw:name="Immagine13" text:anchor-type="paragraph" svg:x="0.164cm" svg:y="0.026cm" svg:width="1.997cm" svg:height="1.635cm" draw:z-index="7"><draw:image xlink:href="Pictures/10000000000003DE000003D7E5BCF5A5459EA246.bmp" xlink:type="simple" xlink:show="embed" xlink:actuate="onLoad"/></draw:frame>T<text:span text:style-name="T3">-Shirt Campari</text:span></text:p>
            <text:p text:style-name="P16">DONNA</text:p>
          </table:table-cell>
        </table:table-row>
        <table:table-row table:style-name="Tabella1.1">
          <table:table-cell table:style-name="Tabella1.A2" office:value-type="string">
            <text:p text:style-name="P11"><draw:frame draw:style-name="fr1" draw:name="Immagine14" text:anchor-type="paragraph" svg:x="0.164cm" svg:y="0.026cm" svg:width="1.997cm" svg:height="1.635cm" draw:z-index="8"><draw:image xlink:href="Pictures/10000000000003DE000003D7E5BCF5A5459EA246.bmp" xlink:type="simple" xlink:show="embed" xlink:actuate="onLoad"/></draw:frame>T<text:span text:style-name="T3">-Shirt Campari</text:span></text:p>
            <text:p text:style-name="P20">DONNA</text:p>
          </table:table-cell>
          <table:table-cell table:style-name="Tabella1.B2" office:value-type="string">
            <text:p text:style-name="P5"><draw:frame draw:style-name="fr1" draw:name="Immagine15" text:anchor-type="paragraph" svg:x="0.164cm" svg:y="0.026cm" svg:width="1.997cm" svg:height="1.635cm" draw:z-index="9"><draw:image xlink:href="Pictures/10000000000003DE000003D7E5BCF5A5459EA246.bmp" xlink:type="simple" xlink:show="embed" xlink:actuate="onLoad"/></draw:frame>T<text:span text:style-name="T3">-Shirt Campari</text:span></text:p>
            <text:p text:style-name="P16">DONNA</text:p>
          </table:table-cell>
        </table:table-row>
        <table:table-row table:style-name="Tabella1.1">
          <table:table-cell table:style-name="Tabella1.A2" office:value-type="string">
            <text:p text:style-name="P12"><draw:frame draw:style-name="fr1" draw:name="Immagine16" text:anchor-type="paragraph" svg:x="0.164cm" svg:y="0.026cm" svg:width="1.997cm" svg:height="1.635cm" draw:z-index="10"><draw:image xlink:href="Pictures/10000000000003DE000003D7E5BCF5A5459EA246.bmp" xlink:type="simple" xlink:show="embed" xlink:actuate="onLoad"/></draw:frame>T-Shirt Crodino</text:p>
          </table:table-cell>
          <table:table-cell table:style-name="Tabella1.B2" office:value-type="string">
            <text:p text:style-name="P12"><draw:frame draw:style-name="fr1" draw:name="Immagine17" text:anchor-type="paragraph" svg:x="0.164cm" svg:y="0.026cm" svg:width="1.997cm" svg:height="1.635cm" draw:z-index="11"><draw:image xlink:href="Pictures/10000000000003DE000003D7E5BCF5A5459EA246.bmp" xlink:type="simple" xlink:show="embed" xlink:actuate="onLoad"/></draw:frame>T-Shirt Crodino</text:p>
          </table:table-cell>
        </table:table-row>
        <table:table-row table:style-name="Tabella1.1">
          <table:table-cell table:style-name="Tabella1.A2" office:value-type="string">
            <text:p text:style-name="P12"><draw:frame draw:style-name="fr1" draw:name="Immagine18" text:anchor-type="paragraph" svg:x="0.164cm" svg:y="0.026cm" svg:width="1.997cm" svg:height="1.635cm" draw:z-index="12"><draw:image xlink:href="Pictures/10000000000003DE000003D7E5BCF5A5459EA246.bmp" xlink:type="simple" xlink:show="embed" xlink:actuate="onLoad"/></draw:frame>T-Shirt Crodino</text:p>
          </table:table-cell>
          <table:table-cell table:style-name="Tabella1.B2" office:value-type="string">
            <text:p text:style-name="P12"><draw:frame draw:style-name="fr1" draw:name="Immagine19" text:anchor-type="paragraph" svg:x="0.164cm" svg:y="0.026cm" svg:width="1.997cm" svg:height="1.635cm" draw:z-index="13"><draw:image xlink:href="Pictures/10000000000003DE000003D7E5BCF5A5459EA246.bmp" xlink:type="simple" xlink:show="embed" xlink:actuate="onLoad"/></draw:frame>T-Shirt Crodino</text:p>
          </table:table-cell>
        </table:table-row>
        <table:table-row table:style-name="Tabella1.1">
          <table:table-cell table:style-name="Tabella1.A2" office:value-type="string">
            <text:p text:style-name="P12"><draw:frame draw:style-name="fr1" draw:name="Immagine20" text:anchor-type="paragraph" svg:x="0.164cm" svg:y="0.026cm" svg:width="1.997cm" svg:height="1.635cm" draw:z-index="14"><draw:image xlink:href="Pictures/10000000000003DE000003D7E5BCF5A5459EA246.bmp" xlink:type="simple" xlink:show="embed" xlink:actuate="onLoad"/></draw:frame>T-Shirt Crodino</text:p>
          </table:table-cell>
          <table:table-cell table:style-name="Tabella1.B2" office:value-type="string">
            <text:p text:style-name="P12"><draw:frame draw:style-name="fr1" draw:name="Immagine21" text:anchor-type="paragraph" svg:x="0.164cm" svg:y="0.026cm" svg:width="1.997cm" svg:height="1.635cm" draw:z-index="15"><draw:image xlink:href="Pictures/10000000000003DE000003D7E5BCF5A5459EA246.bmp" xlink:type="simple" xlink:show="embed" xlink:actuate="onLoad"/></draw:frame>T-Shirt Crodino</text:p>
          </table:table-cell>
        </table:table-row>
        <table:table-row table:style-name="Tabella1.1">
          <table:table-cell table:style-name="Tabella1.A2" office:value-type="string">
            <text:p text:style-name="P12"><draw:frame draw:style-name="fr1" draw:name="Immagine22" text:anchor-type="paragraph" svg:x="0.164cm" svg:y="0.026cm" svg:width="1.997cm" svg:height="1.635cm" draw:z-index="16"><draw:image xlink:href="Pictures/10000000000003DE000003D7E5BCF5A5459EA246.bmp" xlink:type="simple" xlink:show="embed" xlink:actuate="onLoad"/></draw:frame>T-Shirt Crodino</text:p>
          </table:table-cell>
          <table:table-cell table:style-name="Tabella1.B2" office:value-type="string">
            <text:p text:style-name="P12"><draw:frame draw:style-name="fr1" draw:name="Immagine23" text:anchor-type="paragraph" svg:x="0.164cm" svg:y="0.026cm" svg:width="1.997cm" svg:height="1.635cm" draw:z-index="17"><draw:image xlink:href="Pictures/10000000000003DE000003D7E5BCF5A5459EA246.bmp" xlink:type="simple" xlink:show="embed" xlink:actuate="onLoad"/></draw:frame>T-Shirt Crodino </text:p>
          </table:table-cell>
        </table:table-row>
        <table:table-row table:style-name="Tabella1.1">
          <table:table-cell table:style-name="Tabella1.A2" office:value-type="string">
            <text:p text:style-name="P19"><draw:frame draw:style-name="fr2" draw:name="Immagine24" text:anchor-type="paragraph" svg:x="6.346cm" svg:y="0.004cm" svg:width="1.794cm" svg:height="1.78cm" draw:z-index="18"><draw:image xlink:href="Pictures/100000000000026C0000012CB2FAB6417DAE486C.bmp" xlink:type="simple" xlink:show="embed" xlink:actuate="onLoad"/></draw:frame>Portachiavi</text:p>
            <text:p text:style-name="P19">Campari</text:p>
          </table:table-cell>
          <table:table-cell table:style-name="Tabella1.B2" office:value-type="string">
            <text:p text:style-name="P17"><draw:frame draw:style-name="fr2" draw:name="Immagine44" text:anchor-type="paragraph" svg:x="6.332cm" svg:y="0.092cm" svg:width="1.794cm" svg:height="1.78cm" draw:z-index="104"><draw:image xlink:href="Pictures/100000000000026C0000012CB2FAB6417DAE486C.bmp" xlink:type="simple" xlink:show="embed" xlink:actuate="onLoad"/></draw:frame>Portachiavi</text:p>
            <text:p text:style-name="P18">Campari</text:p>
          </table:table-cell>
        </table:table-row>
        <table:table-row table:style-name="Tabella1.1">
          <table:table-cell table:style-name="Tabella1.A2" office:value-type="string">
            <text:p text:style-name="P19"><draw:frame draw:style-name="fr2" draw:name="Immagine1" text:anchor-type="paragraph" svg:x="6.346cm" svg:y="0.004cm" svg:width="1.794cm" svg:height="1.78cm" draw:z-index="105"><draw:image xlink:href="Pictures/100000000000026C0000012CB2FAB6417DAE486C.bmp" xlink:type="simple" xlink:show="embed" xlink:actuate="onLoad"/></draw:frame>Portachiavi</text:p>
            <text:p text:style-name="P19">Campari</text:p>
          </table:table-cell>
          <table:table-cell table:style-name="Tabella1.B2" office:value-type="string">
            <text:p text:style-name="P19"><draw:frame draw:style-name="fr2" draw:name="Immagine2" text:anchor-type="paragraph" svg:x="6.346cm" svg:y="0.004cm" svg:width="1.794cm" svg:height="1.78cm" draw:z-index="106"><draw:image xlink:href="Pictures/100000000000026C0000012CB2FAB6417DAE486C.bmp" xlink:type="simple" xlink:show="embed" xlink:actuate="onLoad"/></draw:frame>Portachiavi</text:p>
            <text:p text:style-name="P19">Campari</text:p>
          </table:table-cell>
        </table:table-row>
        <table:table-row table:style-name="Tabella1.1">
          <table:table-cell table:style-name="Tabella1.A2" office:value-type="string">
            <text:p text:style-name="P19"><draw:frame draw:style-name="fr2" draw:name="Immagine3" text:anchor-type="paragraph" svg:x="6.346cm" svg:y="0.004cm" svg:width="1.794cm" svg:height="1.78cm" draw:z-index="107"><draw:image xlink:href="Pictures/100000000000026C0000012CB2FAB6417DAE486C.bmp" xlink:type="simple" xlink:show="embed" xlink:actuate="onLoad"/></draw:frame>Portachiavi</text:p>
            <text:p text:style-name="P19">Campari</text:p>
          </table:table-cell>
          <table:table-cell table:style-name="Tabella1.B2" office:value-type="string">
            <text:p text:style-name="P19"><draw:frame draw:style-name="fr2" draw:name="Immagine4" text:anchor-type="paragraph" svg:x="6.346cm" svg:y="0.004cm" svg:width="1.794cm" svg:height="1.78cm" draw:z-index="108"><draw:image xlink:href="Pictures/100000000000026C0000012CB2FAB6417DAE486C.bmp" xlink:type="simple" xlink:show="embed" xlink:actuate="onLoad"/></draw:frame>Portachiavi</text:p>
            <text:p text:style-name="P7"><text:span text:style-name="T7">Campari</text:span><text:span text:style-name="T8"> <text:s text:c="17"/></text:span></text:p>
          </table:table-cell>
        </table:table-row>
      </table:table>
      <text:p text:style-name="P1"><text:soft-page-break/></text:p>
      <text:p text:style-name="P2"><draw:frame draw:style-name="fr2" draw:name="Immagine32" text:anchor-type="paragraph" svg:x="15.05cm" svg:y="1.24cm" svg:width="1.794cm" svg:height="1.78cm" draw:z-index="20"><draw:image xlink:href="Pictures/100000000000026C0000012CB2FAB6417DAE486C.bmp" xlink:type="simple" xlink:show="embed" xlink:actuate="onLoad"/></draw:frame><draw:frame draw:style-name="fr2" draw:name="Immagine33" text:anchor-type="paragraph" svg:x="15.004cm" svg:y="3.277cm" svg:width="1.794cm" svg:height="1.78cm" draw:z-index="21"><draw:image xlink:href="Pictures/100000000000026C0000012CB2FAB6417DAE486C.bmp" xlink:type="simple" xlink:show="embed" xlink:actuate="onLoad"/></draw:frame><draw:frame draw:style-name="fr2" draw:name="Immagine35" text:anchor-type="paragraph" svg:x="6.484cm" svg:y="5.278cm" svg:width="1.794cm" svg:height="1.78cm" draw:z-index="23"><draw:image xlink:href="Pictures/100000000000026C0000012CB2FAB6417DAE486C.bmp" xlink:type="simple" xlink:show="embed" xlink:actuate="onLoad"/></draw:frame><draw:frame draw:style-name="fr2" draw:name="Immagine34" text:anchor-type="paragraph" svg:x="15.03cm" svg:y="5.251cm" svg:width="1.794cm" svg:height="1.78cm" draw:z-index="22"><draw:image xlink:href="Pictures/100000000000026C0000012CB2FAB6417DAE486C.bmp" xlink:type="simple" xlink:show="embed" xlink:actuate="onLoad"/></draw:frame></text:p>
      <table:table table:name="Tabella2" table:style-name="Tabella2">
        <table:table-column table:style-name="Tabella2.A" table:number-columns-repeated="2"/>
        <table:table-row table:style-name="Tabella2.1">
          <table:table-cell table:style-name="Tabella2.A1" office:value-type="string">
            <text:p text:style-name="P19"><draw:frame draw:style-name="fr2" draw:name="Immagine5" text:anchor-type="paragraph" svg:x="6.346cm" svg:y="0.004cm" svg:width="1.794cm" svg:height="1.78cm" draw:z-index="109"><draw:image xlink:href="Pictures/100000000000026C0000012CB2FAB6417DAE486C.bmp" xlink:type="simple" xlink:show="embed" xlink:actuate="onLoad"/></draw:frame>Portachiavi</text:p>
            <text:p text:style-name="P19"><draw:frame draw:style-name="fr2" draw:name="Immagine37" text:anchor-type="paragraph" svg:x="6.505cm" svg:y="1.328cm" svg:width="1.794cm" svg:height="1.78cm" draw:z-index="24"><draw:image xlink:href="Pictures/100000000000026C0000012CB2FAB6417DAE486C.bmp" xlink:type="simple" xlink:show="embed" xlink:actuate="onLoad"/></draw:frame>Campari</text:p>
          </table:table-cell>
          <table:table-cell table:style-name="Tabella2.B1" office:value-type="string">
            <text:p text:style-name="P19"><draw:frame draw:style-name="fr2" draw:name="Immagine25" text:anchor-type="paragraph" svg:x="6.346cm" svg:y="0.004cm" svg:width="1.794cm" svg:height="1.78cm" draw:z-index="110"><draw:image xlink:href="Pictures/100000000000026C0000012CB2FAB6417DAE486C.bmp" xlink:type="simple" xlink:show="embed" xlink:actuate="onLoad"/></draw:frame>Portachiavi</text:p>
            <text:p text:style-name="P19">Campari</text:p>
          </table:table-cell>
        </table:table-row>
        <table:table-row table:style-name="Tabella2.1">
          <table:table-cell table:style-name="Tabella2.A2" office:value-type="string">
            <text:p text:style-name="P14">Portachiavi</text:p>
            <text:p text:style-name="P14">CAMPARISODA</text:p>
          </table:table-cell>
          <table:table-cell table:style-name="Tabella2.B2" office:value-type="string">
            <text:p text:style-name="P14">Portachiavi</text:p>
            <text:p text:style-name="P14">CAMPARISODA</text:p>
          </table:table-cell>
        </table:table-row>
        <table:table-row table:style-name="Tabella2.1">
          <table:table-cell table:style-name="Tabella2.A2" office:value-type="string">
            <text:p text:style-name="P14">Portachiavi</text:p>
            <text:p text:style-name="P14">CAMPARISODA</text:p>
          </table:table-cell>
          <table:table-cell table:style-name="Tabella2.B2" office:value-type="string">
            <text:p text:style-name="P14">Portachiavi</text:p>
            <text:p text:style-name="P14">CAMPARISODA</text:p>
          </table:table-cell>
        </table:table-row>
      </table:table>
      <text:p text:style-name="P3"><draw:frame draw:style-name="fr2" draw:name="Immagine41" text:anchor-type="paragraph" svg:x="6.576cm" svg:y="2.644cm" svg:width="1.794cm" svg:height="1.78cm" draw:z-index="28"><draw:image xlink:href="Pictures/100000000000026C0000012CB2FAB6417DAE486C.bmp" xlink:type="simple" xlink:show="embed" xlink:actuate="onLoad"/></draw:frame><draw:frame draw:style-name="fr2" draw:name="Immagine43" text:anchor-type="paragraph" svg:x="6.59cm" svg:y="4.602cm" svg:width="1.794cm" svg:height="1.78cm" draw:z-index="30"><draw:image xlink:href="Pictures/100000000000026C0000012CB2FAB6417DAE486C.bmp" xlink:type="simple" xlink:show="embed" xlink:actuate="onLoad"/></draw:frame><draw:frame draw:style-name="fr2" draw:name="Immagine39" text:anchor-type="paragraph" svg:x="15.182cm" svg:y="0.564cm" svg:width="1.794cm" svg:height="1.78cm" draw:z-index="26"><draw:image xlink:href="Pictures/100000000000026C0000012CB2FAB6417DAE486C.bmp" xlink:type="simple" xlink:show="embed" xlink:actuate="onLoad"/></draw:frame><draw:frame draw:style-name="fr2" draw:name="Immagine40" text:anchor-type="paragraph" svg:x="15.057cm" svg:y="2.575cm" svg:width="1.794cm" svg:height="1.78cm" draw:z-index="27"><draw:image xlink:href="Pictures/100000000000026C0000012CB2FAB6417DAE486C.bmp" xlink:type="simple" xlink:show="embed" xlink:actuate="onLoad"/></draw:frame><draw:frame draw:style-name="fr2" draw:name="Immagine42" text:anchor-type="paragraph" svg:x="15.168cm" svg:y="4.591cm" svg:width="1.794cm" svg:height="1.78cm" draw:z-index="29"><draw:image xlink:href="Pictures/100000000000026C0000012CB2FAB6417DAE486C.bmp" xlink:type="simple" xlink:show="embed" xlink:actuate="onLoad"/></draw:frame></text:p>
      <table:table table:name="Tabella3" table:style-name="Tabella3">
        <table:table-column table:style-name="Tabella3.A" table:number-columns-repeated="2"/>
        <table:table-row table:style-name="Tabella3.1">
          <table:table-cell table:style-name="Tabella3.A1" office:value-type="string">
            <text:p text:style-name="P14"><draw:frame draw:style-name="fr2" draw:name="Immagine38" text:anchor-type="paragraph" svg:x="6.452cm" svg:y="0.093cm" svg:width="1.794cm" svg:height="1.78cm" draw:z-index="25"><draw:image xlink:href="Pictures/100000000000026C0000012CB2FAB6417DAE486C.bmp" xlink:type="simple" xlink:show="embed" xlink:actuate="onLoad"/></draw:frame>Portachiavi</text:p>
            <text:p text:style-name="P14">CAMPARISODA</text:p>
          </table:table-cell>
          <table:table-cell table:style-name="Tabella3.B1" office:value-type="string">
            <text:p text:style-name="P14">Portachiavi</text:p>
            <text:p text:style-name="P14">CAMPARISODA</text:p>
          </table:table-cell>
        </table:table-row>
        <table:table-row table:style-name="Tabella3.1">
          <table:table-cell table:style-name="Tabella3.A2" office:value-type="string">
            <text:p text:style-name="P14">Portachiavi</text:p>
            <text:p text:style-name="P14">CAMPARISODA</text:p>
          </table:table-cell>
          <table:table-cell table:style-name="Tabella3.B2" office:value-type="string">
            <text:p text:style-name="P14">Portachiavi</text:p>
            <text:p text:style-name="P14">CAMPARISODA</text:p>
          </table:table-cell>
        </table:table-row>
        <table:table-row table:style-name="Tabella3.1">
          <table:table-cell table:style-name="Tabella3.A2" office:value-type="string">
            <text:p text:style-name="P14">Portachiavi</text:p>
            <text:p text:style-name="P14">CAMPARISODA</text:p>
          </table:table-cell>
          <table:table-cell table:style-name="Tabella3.B2" office:value-type="string">
            <text:p text:style-name="P14">Portachiavi</text:p>
            <text:p text:style-name="P14">CAMPARISODA</text:p>
          </table:table-cell>
        </table:table-row>
      </table:table>
      <text:p text:style-name="P3"/>
      <text:p text:style-name="P4"><draw:frame draw:style-name="fr2" draw:name="Immagine48" text:anchor-type="paragraph" svg:x="6.549cm" svg:y="0.642cm" svg:width="1.794cm" svg:height="1.78cm" draw:z-index="32"><draw:image xlink:href="Pictures/100000000000026C0000012CB2FAB6417DAE486C.bmp" xlink:type="simple" xlink:show="embed" xlink:actuate="onLoad"/></draw:frame><draw:frame draw:style-name="fr2" draw:name="Immagine49" text:anchor-type="paragraph" svg:x="15.05cm" svg:y="0.642cm" svg:width="1.794cm" svg:height="1.78cm" draw:z-index="33"><draw:image xlink:href="Pictures/100000000000026C0000012CB2FAB6417DAE486C.bmp" xlink:type="simple" xlink:show="embed" xlink:actuate="onLoad"/></draw:frame></text:p>
      <table:table table:name="Tabella4" table:style-name="Tabella4">
        <table:table-column table:style-name="Tabella4.A" table:number-columns-repeated="2"/>
        <table:table-row table:style-name="Tabella4.1">
          <table:table-cell table:style-name="Tabella4.A1" office:value-type="string">
            <text:p text:style-name="P14">Portachiavi</text:p>
            <text:p text:style-name="P14">CAMPARISODA</text:p>
          </table:table-cell>
          <table:table-cell table:style-name="Tabella4.B1" office:value-type="string">
            <text:p text:style-name="P15"><text:span text:style-name="T10">Portachiavi</text:span></text:p>
            <text:p text:style-name="P15"><text:span text:style-name="T10">CAMPARISODA</text:span><text:span text:style-name="T1"> <text:s text:c="4"/></text:span><text:span text:style-name="T2"><text:s text:c="17"/></text:span></text:p>
          </table:table-cell>
        </table:table-row>
        <table:table-row table:style-name="Tabella4.1">
          <table:table-cell table:style-name="Tabella4.A2" office:value-type="string">
            <text:p text:style-name="P6"><draw:frame draw:style-name="fr2" draw:name="Immagine50" text:anchor-type="paragraph" svg:x="6.452cm" svg:y="0.079cm" svg:width="1.794cm" svg:height="1.78cm" draw:z-index="34"><draw:image xlink:href="Pictures/100000000000026C0000012CB2FAB6417DAE486C.bmp" xlink:type="simple" xlink:show="embed" xlink:actuate="onLoad"/></draw:frame><text:span text:style-name="T5">Bracciale Campari</text:span><text:span text:style-name="T10"> </text:span></text:p>
          </table:table-cell>
          <table:table-cell table:style-name="Tabella4.B2" office:value-type="string">
            <text:p text:style-name="P8"><draw:frame draw:style-name="fr2" draw:name="Immagine51" text:anchor-type="paragraph" svg:x="6.452cm" svg:y="0.079cm" svg:width="1.794cm" svg:height="1.78cm" draw:z-index="35"><draw:image xlink:href="Pictures/100000000000026C0000012CB2FAB6417DAE486C.bmp" xlink:type="simple" xlink:show="embed" xlink:actuate="onLoad"/></draw:frame> <text:span text:style-name="T5">Bracciale Campari</text:span><text:span text:style-name="T9"> <text:s text:c="19"/></text:span></text:p>
          </table:table-cell>
        </table:table-row>
        <table:table-row table:style-name="Tabella4.1">
          <table:table-cell table:style-name="Tabella4.A2" office:value-type="string">
            <text:p text:style-name="P8"><draw:frame draw:style-name="fr2" draw:name="Immagine52" text:anchor-type="paragraph" svg:x="6.452cm" svg:y="0.079cm" svg:width="1.794cm" svg:height="1.78cm" draw:z-index="36"><draw:image xlink:href="Pictures/100000000000026C0000012CB2FAB6417DAE486C.bmp" xlink:type="simple" xlink:show="embed" xlink:actuate="onLoad"/></draw:frame> <text:span text:style-name="T5">Bracciale Campari</text:span><text:span text:style-name="T9"> <text:s text:c="18"/></text:span></text:p>
          </table:table-cell>
          <table:table-cell table:style-name="Tabella4.B2" office:value-type="string">
            <text:p text:style-name="P8"><draw:frame draw:style-name="fr2" draw:name="Immagine53" text:anchor-type="paragraph" svg:x="6.452cm" svg:y="0.079cm" svg:width="1.794cm" svg:height="1.78cm" draw:z-index="37"><draw:image xlink:href="Pictures/100000000000026C0000012CB2FAB6417DAE486C.bmp" xlink:type="simple" xlink:show="embed" xlink:actuate="onLoad"/></draw:frame> <text:span text:style-name="T5">Bracciale Campari</text:span><text:span text:style-name="T9"> <text:s text:c="38"/></text:span></text:p>
          </table:table-cell>
        </table:table-row>
      </table:table>
      <text:p text:style-name="P4"/>
      <text:p text:style-name="P4"/>
      <table:table table:name="Tabella5" table:style-name="Tabella5">
        <table:table-column table:style-name="Tabella5.A" table:number-columns-repeated="2"/>
        <table:table-row table:style-name="Tabella5.1">
          <table:table-cell table:style-name="Tabella5.A1" office:value-type="string">
            <text:p text:style-name="P8"><draw:frame draw:style-name="fr2" draw:name="Immagine54" text:anchor-type="paragraph" svg:x="6.452cm" svg:y="0.079cm" svg:width="1.794cm" svg:height="1.78cm" draw:z-index="38"><draw:image xlink:href="Pictures/100000000000026C0000012CB2FAB6417DAE486C.bmp" xlink:type="simple" xlink:show="embed" xlink:actuate="onLoad"/></draw:frame><text:span text:style-name="T5"/></text:p>
            <text:p text:style-name="P8"><text:span text:style-name="T5">Bracciale Campari</text:span></text:p>
          </table:table-cell>
          <table:table-cell table:style-name="Tabella5.B1" office:value-type="string">
            <text:p text:style-name="P8"><draw:frame draw:style-name="fr2" draw:name="Immagine55" text:anchor-type="paragraph" svg:x="6.452cm" svg:y="0.079cm" svg:width="1.794cm" svg:height="1.78cm" draw:z-index="39"><draw:image xlink:href="Pictures/100000000000026C0000012CB2FAB6417DAE486C.bmp" xlink:type="simple" xlink:show="embed" xlink:actuate="onLoad"/></draw:frame> <text:span text:style-name="T5">Bracciale Campari</text:span> <text:s text:c="7"/><text:span text:style-name="T9"><text:s text:c="17"/></text:span></text:p>
          </table:table-cell>
        </table:table-row>
        <text:soft-page-break/>
        <table:table-row table:style-name="Tabella5.1">
          <table:table-cell table:style-name="Tabella5.A2" office:value-type="string">
            <text:p text:style-name="P8"><draw:frame draw:style-name="fr2" draw:name="Immagine56" text:anchor-type="paragraph" svg:x="6.452cm" svg:y="0.079cm" svg:width="1.794cm" svg:height="1.78cm" draw:z-index="40"><draw:image xlink:href="Pictures/100000000000026C0000012CB2FAB6417DAE486C.bmp" xlink:type="simple" xlink:show="embed" xlink:actuate="onLoad"/></draw:frame> <text:s text:c="2"/><text:span text:style-name="T5">Bracciale Campari</text:span> <text:s/><text:span text:style-name="T9"><text:s text:c="23"/></text:span></text:p>
          </table:table-cell>
          <table:table-cell table:style-name="Tabella5.B2" office:value-type="string">
            <text:p text:style-name="P8"><draw:frame draw:style-name="fr2" draw:name="Immagine57" text:anchor-type="paragraph" svg:x="6.452cm" svg:y="0.079cm" svg:width="1.794cm" svg:height="1.78cm" draw:z-index="41"><draw:image xlink:href="Pictures/100000000000026C0000012CB2FAB6417DAE486C.bmp" xlink:type="simple" xlink:show="embed" xlink:actuate="onLoad"/></draw:frame> <text:s text:c="2"/><text:span text:style-name="T5">Bracciale Campari</text:span> <text:span text:style-name="T9"><text:s text:c="22"/></text:span></text:p>
          </table:table-cell>
        </table:table-row>
        <table:table-row table:style-name="Tabella5.1">
          <table:table-cell table:style-name="Tabella5.A2" office:value-type="string">
            <text:p text:style-name="P8"><draw:frame draw:style-name="fr2" draw:name="Immagine58" text:anchor-type="paragraph" svg:x="6.452cm" svg:y="0.079cm" svg:width="1.794cm" svg:height="1.78cm" draw:z-index="42"><draw:image xlink:href="Pictures/100000000000026C0000012CB2FAB6417DAE486C.bmp" xlink:type="simple" xlink:show="embed" xlink:actuate="onLoad"/></draw:frame> <text:s/><text:span text:style-name="T9"><text:s/></text:span><text:span text:style-name="T5">Bracciale Campari</text:span><text:span text:style-name="T9"> <text:s text:c="14"/></text:span></text:p>
          </table:table-cell>
          <table:table-cell table:style-name="Tabella5.B2" office:value-type="string">
            <text:p text:style-name="P8"><draw:frame draw:style-name="fr2" draw:name="Immagine59" text:anchor-type="paragraph" svg:x="6.452cm" svg:y="0.079cm" svg:width="1.794cm" svg:height="1.78cm" draw:z-index="43"><draw:image xlink:href="Pictures/100000000000026C0000012CB2FAB6417DAE486C.bmp" xlink:type="simple" xlink:show="embed" xlink:actuate="onLoad"/></draw:frame> <text:span text:style-name="T5">Bracciale Campari</text:span> <text:span text:style-name="T9"><text:s text:c="55"/></text:span></text:p>
          </table:table-cell>
        </table:table-row>
      </table:table>
      <text:p text:style-name="P4"/>
      <text:p text:style-name="P4"/>
      <table:table table:name="Tabella6" table:style-name="Tabella6">
        <table:table-column table:style-name="Tabella6.A" table:number-columns-repeated="2"/>
        <table:table-row table:style-name="Tabella6.1">
          <table:table-cell table:style-name="Tabella6.A1" office:value-type="string">
            <text:p text:style-name="P8"><draw:frame draw:style-name="fr2" draw:name="Immagine60" text:anchor-type="paragraph" svg:x="6.452cm" svg:y="0.079cm" svg:width="1.794cm" svg:height="1.78cm" draw:z-index="44"><draw:image xlink:href="Pictures/100000000000026C0000012CB2FAB6417DAE486C.bmp" xlink:type="simple" xlink:show="embed" xlink:actuate="onLoad"/></draw:frame><text:span text:style-name="T5"/></text:p>
            <text:p text:style-name="P8"><text:span text:style-name="T5"><text:s text:c="3"/>Bracciale Campari</text:span></text:p>
          </table:table-cell>
          <table:table-cell table:style-name="Tabella6.B1" office:value-type="string">
            <text:p text:style-name="P6"><draw:frame draw:style-name="fr2" draw:name="Immagine61" text:anchor-type="paragraph" svg:x="6.452cm" svg:y="0.079cm" svg:width="1.794cm" svg:height="1.78cm" draw:z-index="45"><draw:image xlink:href="Pictures/100000000000026C0000012CB2FAB6417DAE486C.bmp" xlink:type="simple" xlink:show="embed" xlink:actuate="onLoad"/></draw:frame> <text:span text:style-name="T5">Calamita </text:span><text:span text:style-name="T6">C</text:span><text:span text:style-name="T5">ampari</text:span> <text:s text:c="4"/><text:span text:style-name="T9"><text:s text:c="17"/></text:span></text:p>
          </table:table-cell>
        </table:table-row>
        <table:table-row table:style-name="Tabella6.1">
          <table:table-cell table:style-name="Tabella6.A2" office:value-type="string">
            <text:p text:style-name="P9"><draw:frame draw:style-name="fr2" draw:name="Immagine62" text:anchor-type="paragraph" svg:x="6.452cm" svg:y="0.079cm" svg:width="1.794cm" svg:height="1.78cm" draw:z-index="46"><draw:image xlink:href="Pictures/100000000000026C0000012CB2FAB6417DAE486C.bmp" xlink:type="simple" xlink:show="embed" xlink:actuate="onLoad"/></draw:frame> <text:s/><text:span text:style-name="T5">Calamita </text:span><text:span text:style-name="T6">C</text:span><text:span text:style-name="T5">ampari</text:span> <text:s text:c="4"/><text:span text:style-name="T9"><text:s text:c="23"/></text:span></text:p>
          </table:table-cell>
          <table:table-cell table:style-name="Tabella6.B2" office:value-type="string">
            <text:p text:style-name="P9"><draw:frame draw:style-name="fr2" draw:name="Immagine63" text:anchor-type="paragraph" svg:x="6.452cm" svg:y="0.079cm" svg:width="1.794cm" svg:height="1.78cm" draw:z-index="47"><draw:image xlink:href="Pictures/100000000000026C0000012CB2FAB6417DAE486C.bmp" xlink:type="simple" xlink:show="embed" xlink:actuate="onLoad"/></draw:frame> <text:span text:style-name="T5">Calamita </text:span><text:span text:style-name="T6">C</text:span><text:span text:style-name="T5">ampari</text:span> <text:s text:c="3"/><text:span text:style-name="T9"><text:s text:c="22"/></text:span></text:p>
          </table:table-cell>
        </table:table-row>
        <table:table-row table:style-name="Tabella6.1">
          <table:table-cell table:style-name="Tabella6.A2" office:value-type="string">
            <text:p text:style-name="P9"><draw:frame draw:style-name="fr2" draw:name="Immagine64" text:anchor-type="paragraph" svg:x="6.452cm" svg:y="0.079cm" svg:width="1.794cm" svg:height="1.78cm" draw:z-index="48"><draw:image xlink:href="Pictures/100000000000026C0000012CB2FAB6417DAE486C.bmp" xlink:type="simple" xlink:show="embed" xlink:actuate="onLoad"/></draw:frame> <text:s/><text:span text:style-name="T9"><text:s text:c="4"/></text:span><text:span text:style-name="T5">Calamita </text:span><text:span text:style-name="T6">C</text:span><text:span text:style-name="T5">ampari</text:span><text:span text:style-name="T9"> <text:s text:c="20"/></text:span></text:p>
          </table:table-cell>
          <table:table-cell table:style-name="Tabella6.B2" office:value-type="string">
            <text:p text:style-name="P9"><draw:frame draw:style-name="fr2" draw:name="Immagine65" text:anchor-type="paragraph" svg:x="6.452cm" svg:y="0.079cm" svg:width="1.794cm" svg:height="1.78cm" draw:z-index="49"><draw:image xlink:href="Pictures/100000000000026C0000012CB2FAB6417DAE486C.bmp" xlink:type="simple" xlink:show="embed" xlink:actuate="onLoad"/></draw:frame> <text:s/><text:span text:style-name="T5">Calamita </text:span><text:span text:style-name="T6">C</text:span><text:span text:style-name="T5">ampari</text:span> <text:s/><text:span text:style-name="T9"><text:s text:c="55"/></text:span></text:p>
          </table:table-cell>
        </table:table-row>
      </table:table>
      <text:p text:style-name="P4"/>
      <text:p text:style-name="P4"/>
      <table:table table:name="Tabella7" table:style-name="Tabella7">
        <table:table-column table:style-name="Tabella7.A" table:number-columns-repeated="2"/>
        <table:table-row table:style-name="Tabella7.1">
          <table:table-cell table:style-name="Tabella7.A1" office:value-type="string">
            <text:p text:style-name="P9"><draw:frame draw:style-name="fr2" draw:name="Immagine66" text:anchor-type="paragraph" svg:x="6.452cm" svg:y="0.079cm" svg:width="1.794cm" svg:height="1.78cm" draw:z-index="50"><draw:image xlink:href="Pictures/100000000000026C0000012CB2FAB6417DAE486C.bmp" xlink:type="simple" xlink:show="embed" xlink:actuate="onLoad"/></draw:frame><text:span text:style-name="T5">Calamita </text:span><text:span text:style-name="T6">C</text:span><text:span text:style-name="T5">ampari</text:span> <text:s/></text:p>
          </table:table-cell>
          <table:table-cell table:style-name="Tabella7.B1" office:value-type="string">
            <text:p text:style-name="P9"><draw:frame draw:style-name="fr2" draw:name="Immagine67" text:anchor-type="paragraph" svg:x="6.452cm" svg:y="0.079cm" svg:width="1.794cm" svg:height="1.78cm" draw:z-index="51"><draw:image xlink:href="Pictures/100000000000026C0000012CB2FAB6417DAE486C.bmp" xlink:type="simple" xlink:show="embed" xlink:actuate="onLoad"/></draw:frame> <text:s/><text:span text:style-name="T5">Calamita </text:span><text:span text:style-name="T6">C</text:span><text:span text:style-name="T5">ampari</text:span> <text:s text:c="8"/><text:span text:style-name="T9"><text:s text:c="17"/></text:span></text:p>
          </table:table-cell>
        </table:table-row>
        <table:table-row table:style-name="Tabella7.1">
          <table:table-cell table:style-name="Tabella7.A2" office:value-type="string">
            <text:p text:style-name="P9"><draw:frame draw:style-name="fr2" draw:name="Immagine68" text:anchor-type="paragraph" svg:x="6.452cm" svg:y="0.079cm" svg:width="1.794cm" svg:height="1.78cm" draw:z-index="52"><draw:image xlink:href="Pictures/100000000000026C0000012CB2FAB6417DAE486C.bmp" xlink:type="simple" xlink:show="embed" xlink:actuate="onLoad"/></draw:frame> <text:s text:c="2"/><text:span text:style-name="T5">Calamita </text:span><text:span text:style-name="T6">C</text:span><text:span text:style-name="T5">ampari</text:span> <text:s text:c="3"/><text:span text:style-name="T9"><text:s text:c="23"/></text:span></text:p>
          </table:table-cell>
          <table:table-cell table:style-name="Tabella7.B2" office:value-type="string">
            <text:p text:style-name="P9"><draw:frame draw:style-name="fr2" draw:name="Immagine69" text:anchor-type="paragraph" svg:x="6.452cm" svg:y="0.079cm" svg:width="1.794cm" svg:height="1.78cm" draw:z-index="53"><draw:image xlink:href="Pictures/100000000000026C0000012CB2FAB6417DAE486C.bmp" xlink:type="simple" xlink:show="embed" xlink:actuate="onLoad"/></draw:frame> <text:s text:c="3"/><text:span text:style-name="T5">Calamita </text:span><text:span text:style-name="T6">C</text:span><text:span text:style-name="T5">ampari</text:span> <text:s/><text:span text:style-name="T9"><text:s text:c="22"/></text:span></text:p>
          </table:table-cell>
        </table:table-row>
        <table:table-row table:style-name="Tabella7.1">
          <table:table-cell table:style-name="Tabella7.A2" office:value-type="string">
            <text:p text:style-name="P9"><draw:frame draw:style-name="fr2" draw:name="Immagine70" text:anchor-type="paragraph" svg:x="6.452cm" svg:y="0.079cm" svg:width="1.794cm" svg:height="1.78cm" draw:z-index="54"><draw:image xlink:href="Pictures/100000000000026C0000012CB2FAB6417DAE486C.bmp" xlink:type="simple" xlink:show="embed" xlink:actuate="onLoad"/></draw:frame> <text:s/><text:span text:style-name="T9"><text:s text:c="3"/></text:span><text:span text:style-name="T5">Calamita </text:span><text:span text:style-name="T6">C</text:span><text:span text:style-name="T5">ampari</text:span><text:span text:style-name="T9"> <text:s text:c="21"/></text:span></text:p>
          </table:table-cell>
          <table:table-cell table:style-name="Tabella7.B2" office:value-type="string">
            <text:p text:style-name="P9"><draw:frame draw:style-name="fr2" draw:name="Immagine71" text:anchor-type="paragraph" svg:x="6.452cm" svg:y="0.079cm" svg:width="1.794cm" svg:height="1.78cm" draw:z-index="55"><draw:image xlink:href="Pictures/100000000000026C0000012CB2FAB6417DAE486C.bmp" xlink:type="simple" xlink:show="embed" xlink:actuate="onLoad"/></draw:frame> <text:s/><text:span text:style-name="T5">Calamita </text:span><text:span text:style-name="T6">C</text:span><text:span text:style-name="T5">ampari</text:span> <text:s/><text:span text:style-name="T9"><text:s text:c="55"/></text:span></text:p>
          </table:table-cell>
        </table:table-row>
      </table:table>
      <text:p text:style-name="P4"/>
      <text:p text:style-name="P4"/>
      <table:table table:name="Tabella8" table:style-name="Tabella8">
        <table:table-column table:style-name="Tabella8.A" table:number-columns-repeated="2"/>
        <table:table-row table:style-name="Tabella8.1">
          <table:table-cell table:style-name="Tabella8.A1" office:value-type="string">
            <text:p text:style-name="P9"><draw:frame draw:style-name="fr2" draw:name="Immagine72" text:anchor-type="paragraph" svg:x="6.452cm" svg:y="0.079cm" svg:width="1.794cm" svg:height="1.78cm" draw:z-index="56"><draw:image xlink:href="Pictures/100000000000026C0000012CB2FAB6417DAE486C.bmp" xlink:type="simple" xlink:show="embed" xlink:actuate="onLoad"/></draw:frame><text:span text:style-name="T5">Calamita </text:span><text:span text:style-name="T6">C</text:span><text:span text:style-name="T5">ampari</text:span> <text:s/></text:p>
          </table:table-cell>
          <table:table-cell table:style-name="Tabella8.B1" office:value-type="string">
            <text:p text:style-name="P9"><draw:frame draw:style-name="fr2" draw:name="Immagine73" text:anchor-type="paragraph" svg:x="6.452cm" svg:y="0.079cm" svg:width="1.794cm" svg:height="1.78cm" draw:z-index="57"><draw:image xlink:href="Pictures/100000000000026C0000012CB2FAB6417DAE486C.bmp" xlink:type="simple" xlink:show="embed" xlink:actuate="onLoad"/></draw:frame> <text:s text:c="2"/><text:span text:style-name="T5">Calamita </text:span><text:span text:style-name="T6">C</text:span><text:span text:style-name="T5">ampari</text:span> <text:s text:c="7"/><text:span text:style-name="T9"><text:s text:c="17"/></text:span></text:p>
          </table:table-cell>
        </table:table-row>
        <table:table-row table:style-name="Tabella8.1">
          <table:table-cell table:style-name="Tabella8.A2" office:value-type="string">
            <text:p text:style-name="P9"><draw:frame draw:style-name="fr2" draw:name="Immagine74" text:anchor-type="paragraph" svg:x="6.452cm" svg:y="0.079cm" svg:width="1.794cm" svg:height="1.78cm" draw:z-index="58"><draw:image xlink:href="Pictures/100000000000026C0000012CB2FAB6417DAE486C.bmp" xlink:type="simple" xlink:show="embed" xlink:actuate="onLoad"/></draw:frame> <text:s text:c="2"/><text:span text:style-name="T5">Calamita </text:span><text:span text:style-name="T6">C</text:span><text:span text:style-name="T5">ampari</text:span> <text:s text:c="3"/><text:span text:style-name="T9"><text:s text:c="23"/></text:span></text:p>
          </table:table-cell>
          <table:table-cell table:style-name="Tabella8.B2" office:value-type="string">
            <text:p text:style-name="P9"><draw:frame draw:style-name="fr2" draw:name="Immagine75" text:anchor-type="paragraph" svg:x="6.452cm" svg:y="0.079cm" svg:width="1.794cm" svg:height="1.78cm" draw:z-index="59"><draw:image xlink:href="Pictures/100000000000026C0000012CB2FAB6417DAE486C.bmp" xlink:type="simple" xlink:show="embed" xlink:actuate="onLoad"/></draw:frame> <text:s text:c="2"/><text:span text:style-name="T5">Calamita </text:span><text:span text:style-name="T6">C</text:span><text:span text:style-name="T5">ampari</text:span> <text:s text:c="2"/><text:span text:style-name="T9"><text:s text:c="22"/></text:span></text:p>
          </table:table-cell>
        </table:table-row>
        <table:table-row table:style-name="Tabella8.1">
          <table:table-cell table:style-name="Tabella8.A2" office:value-type="string">
            <text:p text:style-name="P9"><draw:frame draw:style-name="fr2" draw:name="Immagine76" text:anchor-type="paragraph" svg:x="6.452cm" svg:y="0.079cm" svg:width="1.794cm" svg:height="1.78cm" draw:z-index="60"><draw:image xlink:href="Pictures/100000000000026C0000012CB2FAB6417DAE486C.bmp" xlink:type="simple" xlink:show="embed" xlink:actuate="onLoad"/></draw:frame> <text:s/><text:span text:style-name="T9"><text:s text:c="3"/></text:span><text:span text:style-name="T5">Calamita </text:span><text:span text:style-name="T6">C</text:span><text:span text:style-name="T5">ampari</text:span><text:span text:style-name="T9"> <text:s text:c="21"/></text:span></text:p>
          </table:table-cell>
          <table:table-cell table:style-name="Tabella8.B2" office:value-type="string">
            <text:p text:style-name="P9"><draw:frame draw:style-name="fr2" draw:name="Immagine77" text:anchor-type="paragraph" svg:x="6.452cm" svg:y="0.079cm" svg:width="1.794cm" svg:height="1.78cm" draw:z-index="61"><draw:image xlink:href="Pictures/100000000000026C0000012CB2FAB6417DAE486C.bmp" xlink:type="simple" xlink:show="embed" xlink:actuate="onLoad"/></draw:frame> <text:s/><text:span text:style-name="T9"><text:s/></text:span><text:span text:style-name="T5">Calamita </text:span><text:span text:style-name="T6">C</text:span><text:span text:style-name="T5">ampari</text:span><text:span text:style-name="T9"> <text:s text:c="55"/></text:span></text:p>
          </table:table-cell>
        </table:table-row>
      </table:table>
      <text:p text:style-name="P4"/>
      <text:p text:style-name="P4"><text:soft-page-break/></text:p>
      <table:table table:name="Tabella9" table:style-name="Tabella9">
        <table:table-column table:style-name="Tabella9.A" table:number-columns-repeated="2"/>
        <table:table-row table:style-name="Tabella9.1">
          <table:table-cell table:style-name="Tabella9.A1" office:value-type="string">
            <text:p text:style-name="P9"><draw:frame draw:style-name="fr2" draw:name="Immagine78" text:anchor-type="paragraph" svg:x="6.452cm" svg:y="0.079cm" svg:width="1.794cm" svg:height="1.78cm" draw:z-index="62"><draw:image xlink:href="Pictures/100000000000026C0000012CB2FAB6417DAE486C.bmp" xlink:type="simple" xlink:show="embed" xlink:actuate="onLoad"/></draw:frame><text:span text:style-name="T5">Calamita </text:span><text:span text:style-name="T6">C</text:span><text:span text:style-name="T5">ampari</text:span> <text:s/></text:p>
          </table:table-cell>
          <table:table-cell table:style-name="Tabella9.B1" office:value-type="string">
            <text:p text:style-name="P9"><draw:frame draw:style-name="fr2" draw:name="Immagine79" text:anchor-type="paragraph" svg:x="6.452cm" svg:y="0.079cm" svg:width="1.794cm" svg:height="1.78cm" draw:z-index="63"><draw:image xlink:href="Pictures/100000000000026C0000012CB2FAB6417DAE486C.bmp" xlink:type="simple" xlink:show="embed" xlink:actuate="onLoad"/></draw:frame> <text:span text:style-name="T5">Calamita </text:span><text:span text:style-name="T6">C</text:span><text:span text:style-name="T5">ampari</text:span> <text:s text:c="9"/><text:span text:style-name="T9"><text:s text:c="17"/></text:span></text:p>
          </table:table-cell>
        </table:table-row>
        <table:table-row table:style-name="Tabella9.1">
          <table:table-cell table:style-name="Tabella9.A2" office:value-type="string">
            <text:p text:style-name="P9"><draw:frame draw:style-name="fr2" draw:name="Immagine80" text:anchor-type="paragraph" svg:x="6.452cm" svg:y="0.079cm" svg:width="1.794cm" svg:height="1.78cm" draw:z-index="64"><draw:image xlink:href="Pictures/100000000000026C0000012CB2FAB6417DAE486C.bmp" xlink:type="simple" xlink:show="embed" xlink:actuate="onLoad"/></draw:frame> <text:s text:c="2"/><text:span text:style-name="T5">Calamita </text:span><text:span text:style-name="T6">C</text:span><text:span text:style-name="T5">ampari</text:span> <text:s text:c="3"/><text:span text:style-name="T9"><text:s text:c="23"/></text:span></text:p>
          </table:table-cell>
          <table:table-cell table:style-name="Tabella9.B2" office:value-type="string">
            <text:p text:style-name="P9"><draw:frame draw:style-name="fr2" draw:name="Immagine81" text:anchor-type="paragraph" svg:x="6.452cm" svg:y="0.079cm" svg:width="1.794cm" svg:height="1.78cm" draw:z-index="65"><draw:image xlink:href="Pictures/100000000000026C0000012CB2FAB6417DAE486C.bmp" xlink:type="simple" xlink:show="embed" xlink:actuate="onLoad"/></draw:frame> <text:span text:style-name="T5">Calamita </text:span><text:span text:style-name="T6">C</text:span><text:span text:style-name="T5">ampari</text:span> <text:s text:c="4"/><text:span text:style-name="T9"><text:s text:c="22"/></text:span></text:p>
          </table:table-cell>
        </table:table-row>
        <table:table-row table:style-name="Tabella9.1">
          <table:table-cell table:style-name="Tabella9.A2" office:value-type="string">
            <text:p text:style-name="P9"><draw:frame draw:style-name="fr2" draw:name="Immagine82" text:anchor-type="paragraph" svg:x="6.452cm" svg:y="0.079cm" svg:width="1.794cm" svg:height="1.78cm" draw:z-index="66"><draw:image xlink:href="Pictures/100000000000026C0000012CB2FAB6417DAE486C.bmp" xlink:type="simple" xlink:show="embed" xlink:actuate="onLoad"/></draw:frame> <text:s/><text:span text:style-name="T9"><text:s text:c="2"/></text:span><text:span text:style-name="T5">Calamita </text:span><text:span text:style-name="T6">C</text:span><text:span text:style-name="T5">ampari</text:span><text:span text:style-name="T9"> <text:s text:c="22"/></text:span></text:p>
          </table:table-cell>
          <table:table-cell table:style-name="Tabella9.B2" office:value-type="string">
            <text:p text:style-name="P9"><draw:frame draw:style-name="fr2" draw:name="Immagine83" text:anchor-type="paragraph" svg:x="6.452cm" svg:y="0.079cm" svg:width="1.794cm" svg:height="1.78cm" draw:z-index="67"><draw:image xlink:href="Pictures/100000000000026C0000012CB2FAB6417DAE486C.bmp" xlink:type="simple" xlink:show="embed" xlink:actuate="onLoad"/></draw:frame> <text:s/><text:span text:style-name="T9"><text:s/></text:span><text:span text:style-name="T5">Calamita </text:span><text:span text:style-name="T6">C</text:span><text:span text:style-name="T5">ampari</text:span><text:span text:style-name="T9"> <text:s text:c="55"/></text:span></text:p>
          </table:table-cell>
        </table:table-row>
      </table:table>
      <text:p text:style-name="P4"/>
      <text:p text:style-name="P4"/>
      <table:table table:name="Tabella10" table:style-name="Tabella10">
        <table:table-column table:style-name="Tabella10.A" table:number-columns-repeated="2"/>
        <table:table-row table:style-name="Tabella10.1">
          <table:table-cell table:style-name="Tabella10.A1" office:value-type="string">
            <text:p text:style-name="P10"><draw:frame draw:style-name="fr2" draw:name="Immagine84" text:anchor-type="paragraph" svg:x="6.452cm" svg:y="0.079cm" svg:width="1.794cm" svg:height="1.78cm" draw:z-index="68"><draw:image xlink:href="Pictures/100000000000026C0000012CB2FAB6417DAE486C.bmp" xlink:type="simple" xlink:show="embed" xlink:actuate="onLoad"/></draw:frame><text:span text:style-name="T5">Calamita </text:span><text:span text:style-name="T4">C</text:span><text:span text:style-name="T5">ampari</text:span> <text:s/></text:p>
          </table:table-cell>
          <table:table-cell table:style-name="Tabella10.B1" office:value-type="string">
            <text:p text:style-name="P9"><draw:frame draw:style-name="fr2" draw:name="Immagine85" text:anchor-type="paragraph" svg:x="6.452cm" svg:y="0.079cm" svg:width="1.794cm" svg:height="1.78cm" draw:z-index="69"><draw:image xlink:href="Pictures/100000000000026C0000012CB2FAB6417DAE486C.bmp" xlink:type="simple" xlink:show="embed" xlink:actuate="onLoad"/></draw:frame> <text:s text:c="2"/><text:span text:style-name="T5">Calamita </text:span><text:span text:style-name="T6">C</text:span><text:span text:style-name="T5">ampari</text:span> <text:s text:c="7"/><text:span text:style-name="T9"><text:s text:c="17"/></text:span></text:p>
          </table:table-cell>
        </table:table-row>
        <table:table-row table:style-name="Tabella10.1">
          <table:table-cell table:style-name="Tabella10.A2" office:value-type="string">
            <text:p text:style-name="P9"><draw:frame draw:style-name="fr2" draw:name="Immagine86" text:anchor-type="paragraph" svg:x="6.452cm" svg:y="0.079cm" svg:width="1.794cm" svg:height="1.78cm" draw:z-index="70"><draw:image xlink:href="Pictures/100000000000026C0000012CB2FAB6417DAE486C.bmp" xlink:type="simple" xlink:show="embed" xlink:actuate="onLoad"/></draw:frame> <text:s text:c="3"/><text:span text:style-name="T5">Calamita </text:span><text:span text:style-name="T6">C</text:span><text:span text:style-name="T5">ampari</text:span> <text:s text:c="2"/><text:span text:style-name="T9"><text:s text:c="23"/></text:span></text:p>
          </table:table-cell>
          <table:table-cell table:style-name="Tabella10.B2" office:value-type="string">
            <text:p text:style-name="P9"><draw:frame draw:style-name="fr2" draw:name="Immagine87" text:anchor-type="paragraph" svg:x="6.452cm" svg:y="0.079cm" svg:width="1.794cm" svg:height="1.78cm" draw:z-index="71"><draw:image xlink:href="Pictures/100000000000026C0000012CB2FAB6417DAE486C.bmp" xlink:type="simple" xlink:show="embed" xlink:actuate="onLoad"/></draw:frame> <text:s text:c="3"/><text:span text:style-name="T5">Calamita </text:span><text:span text:style-name="T6">C</text:span><text:span text:style-name="T5">ampari</text:span> <text:s/><text:span text:style-name="T9"><text:s text:c="22"/></text:span></text:p>
          </table:table-cell>
        </table:table-row>
        <table:table-row table:style-name="Tabella10.1">
          <table:table-cell table:style-name="Tabella10.A2" office:value-type="string">
            <text:p text:style-name="P6"><draw:frame draw:style-name="fr2" draw:name="Immagine88" text:anchor-type="paragraph" svg:x="6.452cm" svg:y="0.079cm" svg:width="1.794cm" svg:height="1.78cm" draw:z-index="72"><draw:image xlink:href="Pictures/100000000000026C0000012CB2FAB6417DAE486C.bmp" xlink:type="simple" xlink:show="embed" xlink:actuate="onLoad"/></draw:frame> <text:s/><text:span text:style-name="T6">Drink con Campari</text:span><text:span text:style-name="T11"> <text:s text:c="19"/></text:span></text:p>
          </table:table-cell>
          <table:table-cell table:style-name="Tabella10.B2" office:value-type="string">
            <text:p text:style-name="P9"><draw:frame draw:style-name="fr2" draw:name="Immagine89" text:anchor-type="paragraph" svg:x="6.452cm" svg:y="0.079cm" svg:width="1.794cm" svg:height="1.78cm" draw:z-index="73"><draw:image xlink:href="Pictures/100000000000026C0000012CB2FAB6417DAE486C.bmp" xlink:type="simple" xlink:show="embed" xlink:actuate="onLoad"/></draw:frame> <text:s/><text:span text:style-name="T9"><text:s text:c="3"/></text:span><text:span text:style-name="T6">Drink con Campari</text:span><text:span text:style-name="T9"> <text:s text:c="51"/></text:span></text:p>
          </table:table-cell>
        </table:table-row>
      </table:table>
      <text:p text:style-name="P4"/>
      <text:p text:style-name="P4"/>
      <table:table table:name="Tabella11" table:style-name="Tabella11">
        <table:table-column table:style-name="Tabella11.A" table:number-columns-repeated="2"/>
        <table:table-row table:style-name="Tabella11.1">
          <table:table-cell table:style-name="Tabella11.A1" office:value-type="string">
            <text:p text:style-name="P9"><draw:frame draw:style-name="fr2" draw:name="Immagine90" text:anchor-type="paragraph" svg:x="6.452cm" svg:y="0.079cm" svg:width="1.794cm" svg:height="1.78cm" draw:z-index="74"><draw:image xlink:href="Pictures/100000000000026C0000012CB2FAB6417DAE486C.bmp" xlink:type="simple" xlink:show="embed" xlink:actuate="onLoad"/></draw:frame><text:span text:style-name="T6">Drink con Campari</text:span></text:p>
          </table:table-cell>
          <table:table-cell table:style-name="Tabella11.B1" office:value-type="string">
            <text:p text:style-name="P9"><draw:frame draw:style-name="fr2" draw:name="Immagine91" text:anchor-type="paragraph" svg:x="6.452cm" svg:y="0.079cm" svg:width="1.794cm" svg:height="1.78cm" draw:z-index="75"><draw:image xlink:href="Pictures/100000000000026C0000012CB2FAB6417DAE486C.bmp" xlink:type="simple" xlink:show="embed" xlink:actuate="onLoad"/></draw:frame> <text:s text:c="2"/><text:span text:style-name="T6">Drink con Campari</text:span> <text:s text:c="5"/><text:span text:style-name="T9"><text:s text:c="17"/></text:span></text:p>
          </table:table-cell>
        </table:table-row>
        <table:table-row table:style-name="Tabella11.1">
          <table:table-cell table:style-name="Tabella11.A2" office:value-type="string">
            <text:p text:style-name="P9"><draw:frame draw:style-name="fr2" draw:name="Immagine92" text:anchor-type="paragraph" svg:x="6.452cm" svg:y="0.079cm" svg:width="1.794cm" svg:height="1.78cm" draw:z-index="76"><draw:image xlink:href="Pictures/100000000000026C0000012CB2FAB6417DAE486C.bmp" xlink:type="simple" xlink:show="embed" xlink:actuate="onLoad"/></draw:frame> <text:s text:c="4"/><text:span text:style-name="T6">Drink con Campari</text:span><text:span text:style-name="T9"> <text:s text:c="22"/></text:span></text:p>
          </table:table-cell>
          <table:table-cell table:style-name="Tabella11.B2" office:value-type="string">
            <text:p text:style-name="P9"><draw:frame draw:style-name="fr2" draw:name="Immagine93" text:anchor-type="paragraph" svg:x="6.452cm" svg:y="0.079cm" svg:width="1.794cm" svg:height="1.78cm" draw:z-index="77"><draw:image xlink:href="Pictures/100000000000026C0000012CB2FAB6417DAE486C.bmp" xlink:type="simple" xlink:show="embed" xlink:actuate="onLoad"/></draw:frame> <text:s text:c="3"/><text:span text:style-name="T6">Drink con Campari</text:span><text:span text:style-name="T9"> <text:s text:c="21"/></text:span></text:p>
          </table:table-cell>
        </table:table-row>
        <table:table-row table:style-name="Tabella11.1">
          <table:table-cell table:style-name="Tabella11.A2" office:value-type="string">
            <text:p text:style-name="P9"><draw:frame draw:style-name="fr2" draw:name="Immagine94" text:anchor-type="paragraph" svg:x="6.452cm" svg:y="0.079cm" svg:width="1.794cm" svg:height="1.78cm" draw:z-index="78"><draw:image xlink:href="Pictures/100000000000026C0000012CB2FAB6417DAE486C.bmp" xlink:type="simple" xlink:show="embed" xlink:actuate="onLoad"/></draw:frame> <text:s/><text:span text:style-name="T9"><text:s/></text:span><text:span text:style-name="T6">Drink con Campari</text:span><text:span text:style-name="T9"> <text:s text:c="21"/></text:span></text:p>
          </table:table-cell>
          <table:table-cell table:style-name="Tabella11.B2" office:value-type="string">
            <text:p text:style-name="P9"><draw:frame draw:style-name="fr2" draw:name="Immagine95" text:anchor-type="paragraph" svg:x="6.452cm" svg:y="0.079cm" svg:width="1.794cm" svg:height="1.78cm" draw:z-index="79"><draw:image xlink:href="Pictures/100000000000026C0000012CB2FAB6417DAE486C.bmp" xlink:type="simple" xlink:show="embed" xlink:actuate="onLoad"/></draw:frame> <text:s/><text:span text:style-name="T9"><text:s text:c="4"/></text:span><text:span text:style-name="T6">Drink con Campari</text:span><text:span text:style-name="T9"> <text:s text:c="50"/></text:span></text:p>
          </table:table-cell>
        </table:table-row>
      </table:table>
      <text:p text:style-name="P4"/>
      <text:p text:style-name="P4"/>
      <table:table table:name="Tabella12" table:style-name="Tabella12">
        <table:table-column table:style-name="Tabella12.A" table:number-columns-repeated="2"/>
        <table:table-row table:style-name="Tabella12.1">
          <table:table-cell table:style-name="Tabella12.A1" office:value-type="string">
            <text:p text:style-name="P9"><draw:frame draw:style-name="fr2" draw:name="Immagine96" text:anchor-type="paragraph" svg:x="6.452cm" svg:y="0.079cm" svg:width="1.794cm" svg:height="1.78cm" draw:z-index="80"><draw:image xlink:href="Pictures/100000000000026C0000012CB2FAB6417DAE486C.bmp" xlink:type="simple" xlink:show="embed" xlink:actuate="onLoad"/></draw:frame><text:span text:style-name="T6">Drink con Campari</text:span></text:p>
          </table:table-cell>
          <table:table-cell table:style-name="Tabella12.B1" office:value-type="string">
            <text:p text:style-name="P9"><draw:frame draw:style-name="fr2" draw:name="Immagine97" text:anchor-type="paragraph" svg:x="6.452cm" svg:y="0.079cm" svg:width="1.794cm" svg:height="1.78cm" draw:z-index="81"><draw:image xlink:href="Pictures/100000000000026C0000012CB2FAB6417DAE486C.bmp" xlink:type="simple" xlink:show="embed" xlink:actuate="onLoad"/></draw:frame> <text:s text:c="5"/><text:span text:style-name="T6">Drink con Campari</text:span> <text:s text:c="2"/><text:span text:style-name="T9"><text:s text:c="17"/></text:span></text:p>
          </table:table-cell>
        </table:table-row>
        <table:table-row table:style-name="Tabella12.1">
          <table:table-cell table:style-name="Tabella12.A2" office:value-type="string">
            <text:p text:style-name="P9"><draw:frame draw:style-name="fr2" draw:name="Immagine98" text:anchor-type="paragraph" svg:x="6.452cm" svg:y="0.079cm" svg:width="1.794cm" svg:height="1.78cm" draw:z-index="82"><draw:image xlink:href="Pictures/100000000000026C0000012CB2FAB6417DAE486C.bmp" xlink:type="simple" xlink:show="embed" xlink:actuate="onLoad"/></draw:frame> <text:s text:c="3"/><text:span text:style-name="T6">Drink con Campari</text:span> <text:span text:style-name="T9"><text:s text:c="23"/></text:span></text:p>
          </table:table-cell>
          <table:table-cell table:style-name="Tabella12.B2" office:value-type="string">
            <text:p text:style-name="P9"><draw:frame draw:style-name="fr2" draw:name="Immagine99" text:anchor-type="paragraph" svg:x="6.452cm" svg:y="0.079cm" svg:width="1.794cm" svg:height="1.78cm" draw:z-index="83"><draw:image xlink:href="Pictures/100000000000026C0000012CB2FAB6417DAE486C.bmp" xlink:type="simple" xlink:show="embed" xlink:actuate="onLoad"/></draw:frame> <text:s text:c="3"/><text:span text:style-name="T9"><text:s/></text:span><text:span text:style-name="T6">Drink con Campari</text:span><text:span text:style-name="T9"> <text:s text:c="20"/></text:span></text:p>
          </table:table-cell>
        </table:table-row>
        <text:soft-page-break/>
        <table:table-row table:style-name="Tabella12.1">
          <table:table-cell table:style-name="Tabella12.A2" office:value-type="string">
            <text:p text:style-name="P9"><draw:frame draw:style-name="fr2" draw:name="Immagine100" text:anchor-type="paragraph" svg:x="6.452cm" svg:y="0.079cm" svg:width="1.794cm" svg:height="1.78cm" draw:z-index="84"><draw:image xlink:href="Pictures/100000000000026C0000012CB2FAB6417DAE486C.bmp" xlink:type="simple" xlink:show="embed" xlink:actuate="onLoad"/></draw:frame> <text:s/><text:span text:style-name="T9"><text:s text:c="3"/></text:span><text:span text:style-name="T6">Drink con Campari</text:span><text:span text:style-name="T9"> <text:s text:c="19"/></text:span></text:p>
          </table:table-cell>
          <table:table-cell table:style-name="Tabella12.B2" office:value-type="string">
            <text:p text:style-name="P9"><draw:frame draw:style-name="fr2" draw:name="Immagine101" text:anchor-type="paragraph" svg:x="6.452cm" svg:y="0.079cm" svg:width="1.794cm" svg:height="1.78cm" draw:z-index="85"><draw:image xlink:href="Pictures/100000000000026C0000012CB2FAB6417DAE486C.bmp" xlink:type="simple" xlink:show="embed" xlink:actuate="onLoad"/></draw:frame> <text:s/><text:span text:style-name="T9"><text:s text:c="4"/></text:span><text:span text:style-name="T6">Drink con Campari</text:span><text:span text:style-name="T9"> <text:s text:c="50"/></text:span></text:p>
          </table:table-cell>
        </table:table-row>
      </table:table>
      <text:p text:style-name="P4"/>
      <text:p text:style-name="P4"/>
      <table:table table:name="Tabella13" table:style-name="Tabella13">
        <table:table-column table:style-name="Tabella13.A" table:number-columns-repeated="2"/>
        <table:table-row table:style-name="Tabella13.1">
          <table:table-cell table:style-name="Tabella13.A1" office:value-type="string">
            <text:p text:style-name="P9"><draw:frame draw:style-name="fr2" draw:name="Immagine102" text:anchor-type="paragraph" svg:x="6.452cm" svg:y="0.079cm" svg:width="1.794cm" svg:height="1.78cm" draw:z-index="86"><draw:image xlink:href="Pictures/100000000000026C0000012CB2FAB6417DAE486C.bmp" xlink:type="simple" xlink:show="embed" xlink:actuate="onLoad"/></draw:frame><text:span text:style-name="T6">Drink con Campari</text:span></text:p>
          </table:table-cell>
          <table:table-cell table:style-name="Tabella13.B1" office:value-type="string">
            <text:p text:style-name="P9"><draw:frame draw:style-name="fr2" draw:name="Immagine103" text:anchor-type="paragraph" svg:x="6.452cm" svg:y="0.079cm" svg:width="1.794cm" svg:height="1.78cm" draw:z-index="87"><draw:image xlink:href="Pictures/100000000000026C0000012CB2FAB6417DAE486C.bmp" xlink:type="simple" xlink:show="embed" xlink:actuate="onLoad"/></draw:frame> <text:s text:c="4"/><text:span text:style-name="T6">Drink con Campari</text:span> <text:s text:c="3"/><text:span text:style-name="T9"><text:s text:c="17"/></text:span></text:p>
          </table:table-cell>
        </table:table-row>
        <table:table-row table:style-name="Tabella13.1">
          <table:table-cell table:style-name="Tabella13.A2" office:value-type="string">
            <text:p text:style-name="P9"><draw:frame draw:style-name="fr2" draw:name="Immagine104" text:anchor-type="paragraph" svg:x="6.452cm" svg:y="0.079cm" svg:width="1.794cm" svg:height="1.78cm" draw:z-index="88"><draw:image xlink:href="Pictures/100000000000026C0000012CB2FAB6417DAE486C.bmp" xlink:type="simple" xlink:show="embed" xlink:actuate="onLoad"/></draw:frame> <text:s text:c="2"/><text:span text:style-name="T6">Drink con Campari</text:span> <text:s/><text:span text:style-name="T9"><text:s text:c="23"/></text:span></text:p>
          </table:table-cell>
          <table:table-cell table:style-name="Tabella13.B2" office:value-type="string">
            <text:p text:style-name="P9"><draw:frame draw:style-name="fr2" draw:name="Immagine105" text:anchor-type="paragraph" svg:x="6.452cm" svg:y="0.079cm" svg:width="1.794cm" svg:height="1.78cm" draw:z-index="89"><draw:image xlink:href="Pictures/100000000000026C0000012CB2FAB6417DAE486C.bmp" xlink:type="simple" xlink:show="embed" xlink:actuate="onLoad"/></draw:frame> <text:s text:c="3"/><text:span text:style-name="T9"><text:s text:c="2"/></text:span><text:span text:style-name="T6">Drink con Campari</text:span><text:span text:style-name="T9"> <text:s text:c="19"/></text:span></text:p>
          </table:table-cell>
        </table:table-row>
        <table:table-row table:style-name="Tabella13.1">
          <table:table-cell table:style-name="Tabella13.A2" office:value-type="string">
            <text:p text:style-name="P9"><draw:frame draw:style-name="fr2" draw:name="Immagine106" text:anchor-type="paragraph" svg:x="6.452cm" svg:y="0.079cm" svg:width="1.794cm" svg:height="1.78cm" draw:z-index="90"><draw:image xlink:href="Pictures/100000000000026C0000012CB2FAB6417DAE486C.bmp" xlink:type="simple" xlink:show="embed" xlink:actuate="onLoad"/></draw:frame> <text:s/><text:span text:style-name="T9"><text:s text:c="2"/></text:span><text:span text:style-name="T6">Drink con Campari</text:span><text:span text:style-name="T9"> <text:s text:c="20"/></text:span></text:p>
          </table:table-cell>
          <table:table-cell table:style-name="Tabella13.B2" office:value-type="string">
            <text:p text:style-name="P9"><draw:frame draw:style-name="fr2" draw:name="Immagine107" text:anchor-type="paragraph" svg:x="6.452cm" svg:y="0.079cm" svg:width="1.794cm" svg:height="1.78cm" draw:z-index="91"><draw:image xlink:href="Pictures/100000000000026C0000012CB2FAB6417DAE486C.bmp" xlink:type="simple" xlink:show="embed" xlink:actuate="onLoad"/></draw:frame> <text:s/><text:span text:style-name="T9"><text:s text:c="5"/></text:span><text:span text:style-name="T6">Drink con Campari</text:span><text:span text:style-name="T9"> <text:s text:c="49"/></text:span></text:p>
          </table:table-cell>
        </table:table-row>
      </table:table>
      <text:p text:style-name="P4"/>
      <text:p text:style-name="P4"/>
      <table:table table:name="Tabella14" table:style-name="Tabella14">
        <table:table-column table:style-name="Tabella14.A" table:number-columns-repeated="2"/>
        <table:table-row table:style-name="Tabella14.1">
          <table:table-cell table:style-name="Tabella14.A1" office:value-type="string">
            <text:p text:style-name="P9"><draw:frame draw:style-name="fr2" draw:name="Immagine108" text:anchor-type="paragraph" svg:x="6.452cm" svg:y="0.079cm" svg:width="1.794cm" svg:height="1.78cm" draw:z-index="92"><draw:image xlink:href="Pictures/100000000000026C0000012CB2FAB6417DAE486C.bmp" xlink:type="simple" xlink:show="embed" xlink:actuate="onLoad"/></draw:frame><text:span text:style-name="T6">Drink con Campari</text:span></text:p>
          </table:table-cell>
          <table:table-cell table:style-name="Tabella14.B1" office:value-type="string">
            <text:p text:style-name="P9"><draw:frame draw:style-name="fr2" draw:name="Immagine109" text:anchor-type="paragraph" svg:x="6.452cm" svg:y="0.079cm" svg:width="1.794cm" svg:height="1.78cm" draw:z-index="93"><draw:image xlink:href="Pictures/100000000000026C0000012CB2FAB6417DAE486C.bmp" xlink:type="simple" xlink:show="embed" xlink:actuate="onLoad"/></draw:frame> <text:s text:c="5"/><text:span text:style-name="T6">Drink con Campari</text:span> <text:s text:c="2"/><text:span text:style-name="T9"><text:s text:c="17"/></text:span></text:p>
          </table:table-cell>
        </table:table-row>
        <table:table-row table:style-name="Tabella14.1">
          <table:table-cell table:style-name="Tabella14.A2" office:value-type="string">
            <text:p text:style-name="P9"><draw:frame draw:style-name="fr2" draw:name="Immagine110" text:anchor-type="paragraph" svg:x="6.452cm" svg:y="0.079cm" svg:width="1.794cm" svg:height="1.78cm" draw:z-index="94"><draw:image xlink:href="Pictures/100000000000026C0000012CB2FAB6417DAE486C.bmp" xlink:type="simple" xlink:show="embed" xlink:actuate="onLoad"/></draw:frame> <text:s text:c="4"/><text:span text:style-name="T9"><text:s/></text:span><text:span text:style-name="T6">Drink con Campari</text:span><text:span text:style-name="T9"> <text:s text:c="21"/></text:span></text:p>
          </table:table-cell>
          <table:table-cell table:style-name="Tabella14.B2" office:value-type="string">
            <text:p text:style-name="P9"><draw:frame draw:style-name="fr2" draw:name="Immagine111" text:anchor-type="paragraph" svg:x="6.452cm" svg:y="0.079cm" svg:width="1.794cm" svg:height="1.78cm" draw:z-index="95"><draw:image xlink:href="Pictures/100000000000026C0000012CB2FAB6417DAE486C.bmp" xlink:type="simple" xlink:show="embed" xlink:actuate="onLoad"/></draw:frame> <text:s text:c="3"/><text:span text:style-name="T9"><text:s text:c="3"/></text:span><text:span text:style-name="T6">Drink con Campari</text:span><text:span text:style-name="T9"> <text:s text:c="18"/></text:span></text:p>
          </table:table-cell>
        </table:table-row>
        <table:table-row table:style-name="Tabella14.1">
          <table:table-cell table:style-name="Tabella14.A2" office:value-type="string">
            <text:p text:style-name="P9"><draw:frame draw:style-name="fr2" draw:name="Immagine112" text:anchor-type="paragraph" svg:x="6.452cm" svg:y="0.079cm" svg:width="1.794cm" svg:height="1.78cm" draw:z-index="96"><draw:image xlink:href="Pictures/100000000000026C0000012CB2FAB6417DAE486C.bmp" xlink:type="simple" xlink:show="embed" xlink:actuate="onLoad"/></draw:frame> <text:s/><text:span text:style-name="T9"><text:s text:c="4"/></text:span><text:span text:style-name="T6">Drink con Campari</text:span><text:span text:style-name="T9"> <text:s text:c="18"/></text:span></text:p>
          </table:table-cell>
          <table:table-cell table:style-name="Tabella14.B2" office:value-type="string">
            <text:p text:style-name="P9"><draw:frame draw:style-name="fr2" draw:name="Immagine113" text:anchor-type="paragraph" svg:x="6.452cm" svg:y="0.079cm" svg:width="1.794cm" svg:height="1.78cm" draw:z-index="97"><draw:image xlink:href="Pictures/100000000000026C0000012CB2FAB6417DAE486C.bmp" xlink:type="simple" xlink:show="embed" xlink:actuate="onLoad"/></draw:frame> <text:s/><text:span text:style-name="T9"><text:s text:c="3"/></text:span><text:span text:style-name="T6">Drink con Campari</text:span><text:span text:style-name="T9"> <text:s text:c="51"/></text:span></text:p>
          </table:table-cell>
        </table:table-row>
      </table:table>
      <text:p text:style-name="P4"/>
      <text:p text:style-name="P4"/>
      <table:table table:name="Tabella15" table:style-name="Tabella15">
        <table:table-column table:style-name="Tabella15.A" table:number-columns-repeated="2"/>
        <table:table-row table:style-name="Tabella15.1">
          <table:table-cell table:style-name="Tabella15.A1" office:value-type="string">
            <text:p text:style-name="P9"><draw:frame draw:style-name="fr2" draw:name="Immagine114" text:anchor-type="paragraph" svg:x="6.452cm" svg:y="0.079cm" svg:width="1.794cm" svg:height="1.78cm" draw:z-index="98"><draw:image xlink:href="Pictures/100000000000026C0000012CB2FAB6417DAE486C.bmp" xlink:type="simple" xlink:show="embed" xlink:actuate="onLoad"/></draw:frame><text:span text:style-name="T6">Drink con Campari</text:span></text:p>
          </table:table-cell>
          <table:table-cell table:style-name="Tabella15.B1" office:value-type="string">
            <text:p text:style-name="P9"><draw:frame draw:style-name="fr2" draw:name="Immagine115" text:anchor-type="paragraph" svg:x="6.452cm" svg:y="0.079cm" svg:width="1.794cm" svg:height="1.78cm" draw:z-index="99"><draw:image xlink:href="Pictures/100000000000026C0000012CB2FAB6417DAE486C.bmp" xlink:type="simple" xlink:show="embed" xlink:actuate="onLoad"/></draw:frame> <text:s text:c="2"/><text:span text:style-name="T6">Drink con Campari</text:span> <text:s text:c="5"/><text:span text:style-name="T9"><text:s text:c="17"/></text:span></text:p>
          </table:table-cell>
        </table:table-row>
        <table:table-row table:style-name="Tabella15.1">
          <table:table-cell table:style-name="Tabella15.A2" office:value-type="string">
            <text:p text:style-name="P9"><draw:frame draw:style-name="fr2" draw:name="Immagine116" text:anchor-type="paragraph" svg:x="6.452cm" svg:y="0.079cm" svg:width="1.794cm" svg:height="1.78cm" draw:z-index="100"><draw:image xlink:href="Pictures/100000000000026C0000012CB2FAB6417DAE486C.bmp" xlink:type="simple" xlink:show="embed" xlink:actuate="onLoad"/></draw:frame> <text:s text:c="4"/><text:span text:style-name="T9"><text:s text:c="2"/></text:span><text:span text:style-name="T6">Drink con Campari</text:span><text:span text:style-name="T9"> <text:s text:c="20"/></text:span></text:p>
          </table:table-cell>
          <table:table-cell table:style-name="Tabella15.B2" office:value-type="string">
            <text:p text:style-name="P9"><draw:frame draw:style-name="fr2" draw:name="Immagine117" text:anchor-type="paragraph" svg:x="6.452cm" svg:y="0.079cm" svg:width="1.794cm" svg:height="1.78cm" draw:z-index="101"><draw:image xlink:href="Pictures/100000000000026C0000012CB2FAB6417DAE486C.bmp" xlink:type="simple" xlink:show="embed" xlink:actuate="onLoad"/></draw:frame> <text:s text:c="3"/><text:span text:style-name="T9"><text:s/></text:span><text:span text:style-name="T6">Drink con Campari</text:span><text:span text:style-name="T9"> <text:s text:c="20"/></text:span></text:p>
          </table:table-cell>
        </table:table-row>
        <table:table-row table:style-name="Tabella15.1">
          <table:table-cell table:style-name="Tabella15.A2" office:value-type="string">
            <text:p text:style-name="P9"><draw:frame draw:style-name="fr2" draw:name="Immagine118" text:anchor-type="paragraph" svg:x="6.452cm" svg:y="0.079cm" svg:width="1.794cm" svg:height="1.78cm" draw:z-index="102"><draw:image xlink:href="Pictures/100000000000026C0000012CB2FAB6417DAE486C.bmp" xlink:type="simple" xlink:show="embed" xlink:actuate="onLoad"/></draw:frame> <text:s/><text:span text:style-name="T9"><text:s/></text:span><text:span text:style-name="T6">Drink con Campari</text:span><text:span text:style-name="T9"> <text:s text:c="21"/></text:span></text:p>
          </table:table-cell>
          <table:table-cell table:style-name="Tabella15.B2" office:value-type="string">
            <text:p text:style-name="P9"><draw:frame draw:style-name="fr2" draw:name="Immagine119" text:anchor-type="paragraph" svg:x="6.452cm" svg:y="0.079cm" svg:width="1.794cm" svg:height="1.78cm" draw:z-index="103"><draw:image xlink:href="Pictures/100000000000026C0000012CB2FAB6417DAE486C.bmp" xlink:type="simple" xlink:show="embed" xlink:actuate="onLoad"/></draw:frame> <text:s/><text:span text:style-name="T9"><text:s text:c="2"/></text:span><text:span text:style-name="T6">Drink con Campari</text:span><text:span text:style-name="T9"> <text:s text:c="52"/></text:span></text:p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2-10T16:33:04.033000000</meta:creation-date>
    <dc:date>2017-02-10T20:10:05.374000000</dc:date>
    <meta:editing-duration>PT18M31S</meta:editing-duration>
    <meta:editing-cycles>3</meta:editing-cycles>
    <meta:generator>LibreOffice/5.2.3.3$Windows_x86 LibreOffice_project/d54a8868f08a7b39642414cf2c8ef2f228f780cf</meta:generator>
    <meta:document-statistic meta:table-count="15" meta:image-count="111" meta:object-count="0" meta:page-count="5" meta:paragraph-count="138" meta:word-count="258" meta:character-count="3831" meta:non-whitespace-character-count="1765"/>
  </office:meta>
</office:document-meta>
</file>