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  <manifest:file-entry manifest:full-path="content.xml" manifest:media-type="text/xml"/>
  <manifest:file-entry manifest:full-path="Pictures/100000000000026C0000012CB2FAB6417DAE486C.bmp" manifest:media-type="image/bmp"/>
  <manifest:file-entry manifest:full-path="layout-cache" manifest:media-type="application/binary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Lucida Sans1" svg:font-family="'Lucida Sans'" style:font-family-generic="swiss"/>
    <style:font-face style:name="Liberation Serif" svg:font-family="'Liberation Serif'" style:font-family-generic="roman" style:font-pitch="variable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automatic-styles>
    <style:style style:name="Tabella1" style:family="table">
      <style:table-properties style:width="17.066cm" fo:margin-left="-0.042cm" table:align="left" style:shadow="none"/>
    </style:style>
    <style:style style:name="Tabella1.A" style:family="table-column">
      <style:table-column-properties style:column-width="8.546cm"/>
    </style:style>
    <style:style style:name="Tabella1.B" style:family="table-column">
      <style:table-column-properties style:column-width="8.52cm"/>
    </style:style>
    <style:style style:name="Tabella1.1" style:family="table-row">
      <style:table-row-properties style:min-row-height="3cm"/>
    </style:style>
    <style:style style:name="Tabella1.A1" style:family="table-cell">
      <style:table-cell-properties fo:padding="0.097cm" fo:border-left="2.5pt solid #ff3333" fo:border-right="none" fo:border-top="2.5pt solid #ff3333" fo:border-bottom="2.5pt solid #ff3333"/>
    </style:style>
    <style:style style:name="Tabella1.B1" style:family="table-cell">
      <style:table-cell-properties fo:padding="0.097cm" fo:border="2.5pt solid #ff3333"/>
    </style:style>
    <style:style style:name="Tabella2" style:family="table">
      <style:table-properties style:width="17cm" table:align="margins" style:shadow="none"/>
    </style:style>
    <style:style style:name="Tabella2.A" style:family="table-column">
      <style:table-column-properties style:column-width="8.5cm" style:rel-column-width="4819*"/>
    </style:style>
    <style:style style:name="Tabella2.1" style:family="table-row">
      <style:table-row-properties style:min-row-height="3cm"/>
    </style:style>
    <style:style style:name="Tabella2.A1" style:family="table-cell">
      <style:table-cell-properties fo:padding="0.097cm" fo:border-left="2.5pt solid #ff3333" fo:border-right="none" fo:border-top="2.5pt solid #ff3333" fo:border-bottom="2.5pt solid #ff3333"/>
    </style:style>
    <style:style style:name="Tabella2.B1" style:family="table-cell">
      <style:table-cell-properties fo:padding="0.097cm" fo:border="2.5pt solid #ff3333"/>
    </style:style>
    <style:style style:name="Tabella3" style:family="table">
      <style:table-properties style:width="17cm" table:align="margins" style:shadow="none"/>
    </style:style>
    <style:style style:name="Tabella3.A" style:family="table-column">
      <style:table-column-properties style:column-width="8.5cm" style:rel-column-width="4819*"/>
    </style:style>
    <style:style style:name="Tabella3.1" style:family="table-row">
      <style:table-row-properties style:min-row-height="3cm"/>
    </style:style>
    <style:style style:name="Tabella3.A1" style:family="table-cell">
      <style:table-cell-properties fo:padding="0.097cm" fo:border-left="2.5pt solid #ff3333" fo:border-right="none" fo:border-top="2.5pt solid #ff3333" fo:border-bottom="2.5pt solid #ff3333"/>
    </style:style>
    <style:style style:name="Tabella3.B1" style:family="table-cell">
      <style:table-cell-properties fo:padding="0.097cm" fo:border="2.5pt solid #ff3333"/>
    </style:style>
    <style:style style:name="Tabella4" style:family="table">
      <style:table-properties style:width="17cm" table:align="margins" style:shadow="none"/>
    </style:style>
    <style:style style:name="Tabella4.A" style:family="table-column">
      <style:table-column-properties style:column-width="8.5cm" style:rel-column-width="4819*"/>
    </style:style>
    <style:style style:name="Tabella4.1" style:family="table-row">
      <style:table-row-properties style:min-row-height="3cm"/>
    </style:style>
    <style:style style:name="Tabella4.A1" style:family="table-cell">
      <style:table-cell-properties fo:padding="0.097cm" fo:border-left="2.5pt solid #ff3333" fo:border-right="none" fo:border-top="2.5pt solid #ff3333" fo:border-bottom="2.5pt solid #ff3333"/>
    </style:style>
    <style:style style:name="Tabella4.B1" style:family="table-cell">
      <style:table-cell-properties fo:padding="0.097cm" fo:border="2.5pt solid #ff3333"/>
    </style:style>
    <style:style style:name="Tabella5" style:family="table">
      <style:table-properties style:width="17cm" table:align="margins" style:shadow="none"/>
    </style:style>
    <style:style style:name="Tabella5.A" style:family="table-column">
      <style:table-column-properties style:column-width="8.5cm" style:rel-column-width="4819*"/>
    </style:style>
    <style:style style:name="Tabella5.1" style:family="table-row">
      <style:table-row-properties style:min-row-height="3cm"/>
    </style:style>
    <style:style style:name="Tabella5.A1" style:family="table-cell">
      <style:table-cell-properties fo:padding="0.097cm" fo:border-left="2.5pt solid #ff3333" fo:border-right="none" fo:border-top="2.5pt solid #ff3333" fo:border-bottom="2.5pt solid #ff3333"/>
    </style:style>
    <style:style style:name="Tabella5.B1" style:family="table-cell">
      <style:table-cell-properties fo:padding="0.097cm" fo:border="2.5pt solid #ff3333"/>
    </style:style>
    <style:style style:name="Tabella6" style:family="table">
      <style:table-properties style:width="17cm" table:align="margins" style:shadow="none"/>
    </style:style>
    <style:style style:name="Tabella6.A" style:family="table-column">
      <style:table-column-properties style:column-width="8.5cm" style:rel-column-width="4819*"/>
    </style:style>
    <style:style style:name="Tabella6.1" style:family="table-row">
      <style:table-row-properties style:min-row-height="3cm"/>
    </style:style>
    <style:style style:name="Tabella6.A1" style:family="table-cell">
      <style:table-cell-properties fo:padding="0.097cm" fo:border-left="2.5pt solid #ff3333" fo:border-right="none" fo:border-top="2.5pt solid #ff3333" fo:border-bottom="2.5pt solid #ff3333"/>
    </style:style>
    <style:style style:name="Tabella6.B1" style:family="table-cell">
      <style:table-cell-properties fo:padding="0.097cm" fo:border="2.5pt solid #ff3333"/>
    </style:style>
    <style:style style:name="Tabella7" style:family="table">
      <style:table-properties style:width="17cm" table:align="margins" style:shadow="none"/>
    </style:style>
    <style:style style:name="Tabella7.A" style:family="table-column">
      <style:table-column-properties style:column-width="8.5cm" style:rel-column-width="4819*"/>
    </style:style>
    <style:style style:name="Tabella7.1" style:family="table-row">
      <style:table-row-properties style:min-row-height="3cm"/>
    </style:style>
    <style:style style:name="Tabella7.A1" style:family="table-cell">
      <style:table-cell-properties fo:padding="0.097cm" fo:border-left="2.5pt solid #ff3333" fo:border-right="none" fo:border-top="2.5pt solid #ff3333" fo:border-bottom="2.5pt solid #ff3333"/>
    </style:style>
    <style:style style:name="Tabella7.B1" style:family="table-cell">
      <style:table-cell-properties fo:padding="0.097cm" fo:border="2.5pt solid #ff3333"/>
    </style:style>
    <style:style style:name="Tabella8" style:family="table">
      <style:table-properties style:width="17cm" table:align="margins" style:shadow="none"/>
    </style:style>
    <style:style style:name="Tabella8.A" style:family="table-column">
      <style:table-column-properties style:column-width="8.5cm" style:rel-column-width="4819*"/>
    </style:style>
    <style:style style:name="Tabella8.1" style:family="table-row">
      <style:table-row-properties style:min-row-height="3cm"/>
    </style:style>
    <style:style style:name="Tabella8.A1" style:family="table-cell">
      <style:table-cell-properties fo:padding="0.097cm" fo:border-left="2.5pt solid #ff3333" fo:border-right="none" fo:border-top="2.5pt solid #ff3333" fo:border-bottom="2.5pt solid #ff3333"/>
    </style:style>
    <style:style style:name="Tabella8.B1" style:family="table-cell">
      <style:table-cell-properties fo:padding="0.097cm" fo:border="2.5pt solid #ff3333"/>
    </style:style>
    <style:style style:name="Tabella9" style:family="table">
      <style:table-properties style:width="17cm" table:align="margins" style:shadow="none"/>
    </style:style>
    <style:style style:name="Tabella9.A" style:family="table-column">
      <style:table-column-properties style:column-width="8.5cm" style:rel-column-width="4819*"/>
    </style:style>
    <style:style style:name="Tabella9.1" style:family="table-row">
      <style:table-row-properties style:min-row-height="3cm"/>
    </style:style>
    <style:style style:name="Tabella9.A1" style:family="table-cell">
      <style:table-cell-properties fo:padding="0.097cm" fo:border-left="2.5pt solid #ff3333" fo:border-right="none" fo:border-top="2.5pt solid #ff3333" fo:border-bottom="2.5pt solid #ff3333"/>
    </style:style>
    <style:style style:name="Tabella9.B1" style:family="table-cell">
      <style:table-cell-properties fo:padding="0.097cm" fo:border="2.5pt solid #ff3333"/>
    </style:style>
    <style:style style:name="Tabella10" style:family="table">
      <style:table-properties style:width="17cm" table:align="margins" style:shadow="none"/>
    </style:style>
    <style:style style:name="Tabella10.A" style:family="table-column">
      <style:table-column-properties style:column-width="8.5cm" style:rel-column-width="4819*"/>
    </style:style>
    <style:style style:name="Tabella10.1" style:family="table-row">
      <style:table-row-properties style:min-row-height="3cm"/>
    </style:style>
    <style:style style:name="Tabella10.A1" style:family="table-cell">
      <style:table-cell-properties fo:padding="0.097cm" fo:border-left="2.5pt solid #ff3333" fo:border-right="none" fo:border-top="2.5pt solid #ff3333" fo:border-bottom="2.5pt solid #ff3333"/>
    </style:style>
    <style:style style:name="Tabella10.B1" style:family="table-cell">
      <style:table-cell-properties fo:padding="0.097cm" fo:border="2.5pt solid #ff3333"/>
    </style:style>
    <style:style style:name="Tabella11" style:family="table">
      <style:table-properties style:width="17cm" table:align="margins" style:shadow="none"/>
    </style:style>
    <style:style style:name="Tabella11.A" style:family="table-column">
      <style:table-column-properties style:column-width="8.5cm" style:rel-column-width="4819*"/>
    </style:style>
    <style:style style:name="Tabella11.1" style:family="table-row">
      <style:table-row-properties style:min-row-height="3cm"/>
    </style:style>
    <style:style style:name="Tabella11.A1" style:family="table-cell">
      <style:table-cell-properties fo:padding="0.097cm" fo:border-left="2.5pt solid #ff3333" fo:border-right="none" fo:border-top="2.5pt solid #ff3333" fo:border-bottom="2.5pt solid #ff3333"/>
    </style:style>
    <style:style style:name="Tabella11.B1" style:family="table-cell">
      <style:table-cell-properties fo:padding="0.097cm" fo:border="2.5pt solid #ff3333"/>
    </style:style>
    <style:style style:name="Tabella12" style:family="table">
      <style:table-properties style:width="17cm" table:align="margins" style:shadow="none"/>
    </style:style>
    <style:style style:name="Tabella12.A" style:family="table-column">
      <style:table-column-properties style:column-width="8.5cm" style:rel-column-width="4819*"/>
    </style:style>
    <style:style style:name="Tabella12.1" style:family="table-row">
      <style:table-row-properties style:min-row-height="3cm"/>
    </style:style>
    <style:style style:name="Tabella12.A1" style:family="table-cell">
      <style:table-cell-properties fo:padding="0.097cm" fo:border-left="2.5pt solid #ff3333" fo:border-right="none" fo:border-top="2.5pt solid #ff3333" fo:border-bottom="2.5pt solid #ff3333"/>
    </style:style>
    <style:style style:name="Tabella12.B1" style:family="table-cell">
      <style:table-cell-properties fo:padding="0.097cm" fo:border="2.5pt solid #ff3333"/>
    </style:style>
    <style:style style:name="Tabella13" style:family="table">
      <style:table-properties style:width="17cm" table:align="margins" style:shadow="none"/>
    </style:style>
    <style:style style:name="Tabella13.A" style:family="table-column">
      <style:table-column-properties style:column-width="8.5cm" style:rel-column-width="4819*"/>
    </style:style>
    <style:style style:name="Tabella13.1" style:family="table-row">
      <style:table-row-properties style:min-row-height="3cm"/>
    </style:style>
    <style:style style:name="Tabella13.A1" style:family="table-cell">
      <style:table-cell-properties fo:padding="0.097cm" fo:border-left="2.5pt solid #ff3333" fo:border-right="none" fo:border-top="2.5pt solid #ff3333" fo:border-bottom="2.5pt solid #ff3333"/>
    </style:style>
    <style:style style:name="Tabella13.B1" style:family="table-cell">
      <style:table-cell-properties fo:padding="0.097cm" fo:border="2.5pt solid #ff3333"/>
    </style:style>
    <style:style style:name="Tabella14" style:family="table">
      <style:table-properties style:width="17cm" table:align="margins" style:shadow="none"/>
    </style:style>
    <style:style style:name="Tabella14.A" style:family="table-column">
      <style:table-column-properties style:column-width="8.5cm" style:rel-column-width="4819*"/>
    </style:style>
    <style:style style:name="Tabella14.1" style:family="table-row">
      <style:table-row-properties style:min-row-height="3cm"/>
    </style:style>
    <style:style style:name="Tabella14.A1" style:family="table-cell">
      <style:table-cell-properties fo:padding="0.097cm" fo:border-left="2.5pt solid #ff3333" fo:border-right="none" fo:border-top="2.5pt solid #ff3333" fo:border-bottom="2.5pt solid #ff3333"/>
    </style:style>
    <style:style style:name="Tabella14.B1" style:family="table-cell">
      <style:table-cell-properties fo:padding="0.097cm" fo:border="2.5pt solid #ff3333"/>
    </style:style>
    <style:style style:name="Tabella15" style:family="table">
      <style:table-properties style:width="17cm" table:align="margins" style:shadow="none"/>
    </style:style>
    <style:style style:name="Tabella15.A" style:family="table-column">
      <style:table-column-properties style:column-width="8.5cm" style:rel-column-width="4819*"/>
    </style:style>
    <style:style style:name="Tabella15.1" style:family="table-row">
      <style:table-row-properties style:min-row-height="3cm"/>
    </style:style>
    <style:style style:name="Tabella15.A1" style:family="table-cell">
      <style:table-cell-properties fo:padding="0.097cm" fo:border-left="2.5pt solid #ff3333" fo:border-right="none" fo:border-top="2.5pt solid #ff3333" fo:border-bottom="2.5pt solid #ff3333"/>
    </style:style>
    <style:style style:name="Tabella15.B1" style:family="table-cell">
      <style:table-cell-properties fo:padding="0.097cm" fo:border="2.5pt solid #ff3333"/>
    </style:style>
    <style:style style:name="Tabella16" style:family="table">
      <style:table-properties style:width="17cm" table:align="margins" style:shadow="none"/>
    </style:style>
    <style:style style:name="Tabella16.A" style:family="table-column">
      <style:table-column-properties style:column-width="8.5cm" style:rel-column-width="4819*"/>
    </style:style>
    <style:style style:name="Tabella16.1" style:family="table-row">
      <style:table-row-properties style:min-row-height="3cm"/>
    </style:style>
    <style:style style:name="Tabella16.A1" style:family="table-cell">
      <style:table-cell-properties fo:padding="0.097cm" fo:border-left="2.5pt solid #ff3333" fo:border-right="none" fo:border-top="2.5pt solid #ff3333" fo:border-bottom="2.5pt solid #ff3333"/>
    </style:style>
    <style:style style:name="Tabella16.B1" style:family="table-cell">
      <style:table-cell-properties fo:padding="0.097cm" fo:border="2.5pt solid #ff3333"/>
    </style:style>
    <style:style style:name="Tabella17" style:family="table">
      <style:table-properties style:width="17cm" table:align="margins" style:shadow="none"/>
    </style:style>
    <style:style style:name="Tabella17.A" style:family="table-column">
      <style:table-column-properties style:column-width="8.5cm" style:rel-column-width="4819*"/>
    </style:style>
    <style:style style:name="Tabella17.1" style:family="table-row">
      <style:table-row-properties style:min-row-height="3cm"/>
    </style:style>
    <style:style style:name="Tabella17.A1" style:family="table-cell">
      <style:table-cell-properties fo:padding="0.097cm" fo:border-left="2.5pt solid #ff3333" fo:border-right="none" fo:border-top="2.5pt solid #ff3333" fo:border-bottom="2.5pt solid #ff3333"/>
    </style:style>
    <style:style style:name="Tabella17.B1" style:family="table-cell">
      <style:table-cell-properties fo:padding="0.097cm" fo:border="2.5pt solid #ff3333"/>
    </style:style>
    <style:style style:name="Tabella18" style:family="table">
      <style:table-properties style:width="17cm" table:align="margins" style:shadow="none"/>
    </style:style>
    <style:style style:name="Tabella18.A" style:family="table-column">
      <style:table-column-properties style:column-width="8.5cm" style:rel-column-width="4819*"/>
    </style:style>
    <style:style style:name="Tabella18.1" style:family="table-row">
      <style:table-row-properties style:min-row-height="3cm"/>
    </style:style>
    <style:style style:name="Tabella18.A1" style:family="table-cell">
      <style:table-cell-properties fo:padding="0.097cm" fo:border-left="2.5pt solid #ff3333" fo:border-right="none" fo:border-top="2.5pt solid #ff3333" fo:border-bottom="2.5pt solid #ff3333"/>
    </style:style>
    <style:style style:name="Tabella18.B1" style:family="table-cell">
      <style:table-cell-properties fo:padding="0.097cm" fo:border="2.5pt solid #ff3333"/>
    </style:style>
    <style:style style:name="Tabella19" style:family="table">
      <style:table-properties style:width="17cm" table:align="margins" style:shadow="none"/>
    </style:style>
    <style:style style:name="Tabella19.A" style:family="table-column">
      <style:table-column-properties style:column-width="8.5cm" style:rel-column-width="4819*"/>
    </style:style>
    <style:style style:name="Tabella19.1" style:family="table-row">
      <style:table-row-properties style:min-row-height="3cm"/>
    </style:style>
    <style:style style:name="Tabella19.A1" style:family="table-cell">
      <style:table-cell-properties fo:padding="0.097cm" fo:border-left="2.5pt solid #ff3333" fo:border-right="none" fo:border-top="2.5pt solid #ff3333" fo:border-bottom="2.5pt solid #ff3333"/>
    </style:style>
    <style:style style:name="Tabella19.B1" style:family="table-cell">
      <style:table-cell-properties fo:padding="0.097cm" fo:border="2.5pt solid #ff3333"/>
    </style:style>
    <style:style style:name="Tabella20" style:family="table">
      <style:table-properties style:width="17cm" table:align="margins" style:shadow="none"/>
    </style:style>
    <style:style style:name="Tabella20.A" style:family="table-column">
      <style:table-column-properties style:column-width="8.5cm" style:rel-column-width="4819*"/>
    </style:style>
    <style:style style:name="Tabella20.1" style:family="table-row">
      <style:table-row-properties style:min-row-height="3cm"/>
    </style:style>
    <style:style style:name="Tabella20.A1" style:family="table-cell">
      <style:table-cell-properties fo:padding="0.097cm" fo:border-left="2.5pt solid #ff3333" fo:border-right="none" fo:border-top="2.5pt solid #ff3333" fo:border-bottom="2.5pt solid #ff3333"/>
    </style:style>
    <style:style style:name="Tabella20.B1" style:family="table-cell">
      <style:table-cell-properties fo:padding="0.097cm" fo:border="2.5pt solid #ff3333"/>
    </style:style>
    <style:style style:name="Tabella21" style:family="table">
      <style:table-properties style:width="17cm" table:align="margins" style:shadow="none"/>
    </style:style>
    <style:style style:name="Tabella21.A" style:family="table-column">
      <style:table-column-properties style:column-width="8.5cm" style:rel-column-width="4819*"/>
    </style:style>
    <style:style style:name="Tabella21.1" style:family="table-row">
      <style:table-row-properties style:min-row-height="3cm"/>
    </style:style>
    <style:style style:name="Tabella21.A1" style:family="table-cell">
      <style:table-cell-properties fo:padding="0.097cm" fo:border-left="2.5pt solid #ff3333" fo:border-right="none" fo:border-top="2.5pt solid #ff3333" fo:border-bottom="2.5pt solid #ff3333"/>
    </style:style>
    <style:style style:name="Tabella21.B1" style:family="table-cell">
      <style:table-cell-properties fo:padding="0.097cm" fo:border="2.5pt solid #ff3333"/>
    </style:style>
    <style:style style:name="Tabella22" style:family="table">
      <style:table-properties style:width="17cm" table:align="margins" style:shadow="none"/>
    </style:style>
    <style:style style:name="Tabella22.A" style:family="table-column">
      <style:table-column-properties style:column-width="8.5cm" style:rel-column-width="4819*"/>
    </style:style>
    <style:style style:name="Tabella22.1" style:family="table-row">
      <style:table-row-properties style:min-row-height="3cm"/>
    </style:style>
    <style:style style:name="Tabella22.A1" style:family="table-cell">
      <style:table-cell-properties fo:padding="0.097cm" fo:border-left="2.5pt solid #ff3333" fo:border-right="none" fo:border-top="2.5pt solid #ff3333" fo:border-bottom="2.5pt solid #ff3333"/>
    </style:style>
    <style:style style:name="Tabella22.B1" style:family="table-cell">
      <style:table-cell-properties fo:padding="0.097cm" fo:border="2.5pt solid #ff3333"/>
    </style:style>
    <style:style style:name="Tabella23" style:family="table">
      <style:table-properties style:width="17cm" table:align="margins" style:shadow="none"/>
    </style:style>
    <style:style style:name="Tabella23.A" style:family="table-column">
      <style:table-column-properties style:column-width="8.5cm" style:rel-column-width="4819*"/>
    </style:style>
    <style:style style:name="Tabella23.1" style:family="table-row">
      <style:table-row-properties style:min-row-height="3cm"/>
    </style:style>
    <style:style style:name="Tabella23.A1" style:family="table-cell">
      <style:table-cell-properties fo:padding="0.097cm" fo:border-left="2.5pt solid #ff3333" fo:border-right="none" fo:border-top="2.5pt solid #ff3333" fo:border-bottom="2.5pt solid #ff3333"/>
    </style:style>
    <style:style style:name="Tabella23.B1" style:family="table-cell">
      <style:table-cell-properties fo:padding="0.097cm" fo:border="2.5pt solid #ff3333"/>
    </style:style>
    <style:style style:name="Tabella24" style:family="table">
      <style:table-properties style:width="17cm" table:align="margins" style:shadow="none"/>
    </style:style>
    <style:style style:name="Tabella24.A" style:family="table-column">
      <style:table-column-properties style:column-width="8.5cm" style:rel-column-width="4819*"/>
    </style:style>
    <style:style style:name="Tabella24.1" style:family="table-row">
      <style:table-row-properties style:min-row-height="3cm"/>
    </style:style>
    <style:style style:name="Tabella24.A1" style:family="table-cell">
      <style:table-cell-properties fo:padding="0.097cm" fo:border-left="2.5pt solid #ff3333" fo:border-right="none" fo:border-top="2.5pt solid #ff3333" fo:border-bottom="2.5pt solid #ff3333"/>
    </style:style>
    <style:style style:name="Tabella24.B1" style:family="table-cell">
      <style:table-cell-properties fo:padding="0.097cm" fo:border="2.5pt solid #ff3333"/>
    </style:style>
    <style:style style:name="Tabella25" style:family="table">
      <style:table-properties style:width="17cm" table:align="margins" style:shadow="none"/>
    </style:style>
    <style:style style:name="Tabella25.A" style:family="table-column">
      <style:table-column-properties style:column-width="8.5cm" style:rel-column-width="4819*"/>
    </style:style>
    <style:style style:name="Tabella25.1" style:family="table-row">
      <style:table-row-properties style:min-row-height="3cm"/>
    </style:style>
    <style:style style:name="Tabella25.A1" style:family="table-cell">
      <style:table-cell-properties fo:padding="0.097cm" fo:border-left="2.5pt solid #ff3333" fo:border-right="none" fo:border-top="2.5pt solid #ff3333" fo:border-bottom="2.5pt solid #ff3333"/>
    </style:style>
    <style:style style:name="Tabella25.B1" style:family="table-cell">
      <style:table-cell-properties fo:padding="0.097cm" fo:border="2.5pt solid #ff3333"/>
    </style:style>
    <style:style style:name="Tabella26" style:family="table">
      <style:table-properties style:width="17cm" table:align="margins" style:shadow="none"/>
    </style:style>
    <style:style style:name="Tabella26.A" style:family="table-column">
      <style:table-column-properties style:column-width="8.5cm" style:rel-column-width="4819*"/>
    </style:style>
    <style:style style:name="Tabella26.1" style:family="table-row">
      <style:table-row-properties style:min-row-height="3cm"/>
    </style:style>
    <style:style style:name="Tabella26.A1" style:family="table-cell">
      <style:table-cell-properties fo:padding="0.097cm" fo:border-left="2.5pt solid #ff3333" fo:border-right="none" fo:border-top="2.5pt solid #ff3333" fo:border-bottom="2.5pt solid #ff3333"/>
    </style:style>
    <style:style style:name="Tabella26.B1" style:family="table-cell">
      <style:table-cell-properties fo:padding="0.097cm" fo:border="2.5pt solid #ff3333"/>
    </style:style>
    <style:style style:name="Tabella27" style:family="table">
      <style:table-properties style:width="17cm" table:align="margins" style:shadow="none"/>
    </style:style>
    <style:style style:name="Tabella27.A" style:family="table-column">
      <style:table-column-properties style:column-width="8.5cm" style:rel-column-width="4819*"/>
    </style:style>
    <style:style style:name="Tabella27.1" style:family="table-row">
      <style:table-row-properties style:min-row-height="3cm"/>
    </style:style>
    <style:style style:name="Tabella27.A1" style:family="table-cell">
      <style:table-cell-properties fo:padding="0.097cm" fo:border-left="2.5pt solid #ff3333" fo:border-right="none" fo:border-top="2.5pt solid #ff3333" fo:border-bottom="2.5pt solid #ff3333"/>
    </style:style>
    <style:style style:name="Tabella27.B1" style:family="table-cell">
      <style:table-cell-properties fo:padding="0.097cm" fo:border="2.5pt solid #ff3333"/>
    </style:style>
    <style:style style:name="Tabella28" style:family="table">
      <style:table-properties style:width="17cm" table:align="margins" style:shadow="none"/>
    </style:style>
    <style:style style:name="Tabella28.A" style:family="table-column">
      <style:table-column-properties style:column-width="8.5cm" style:rel-column-width="4819*"/>
    </style:style>
    <style:style style:name="Tabella28.1" style:family="table-row">
      <style:table-row-properties style:min-row-height="3cm"/>
    </style:style>
    <style:style style:name="Tabella28.A1" style:family="table-cell">
      <style:table-cell-properties fo:padding="0.097cm" fo:border-left="2.5pt solid #ff3333" fo:border-right="none" fo:border-top="2.5pt solid #ff3333" fo:border-bottom="2.5pt solid #ff3333"/>
    </style:style>
    <style:style style:name="Tabella28.B1" style:family="table-cell">
      <style:table-cell-properties fo:padding="0.097cm" fo:border="2.5pt solid #ff3333"/>
    </style:style>
    <style:style style:name="Tabella29" style:family="table">
      <style:table-properties style:width="17cm" table:align="margins" style:shadow="none"/>
    </style:style>
    <style:style style:name="Tabella29.A" style:family="table-column">
      <style:table-column-properties style:column-width="8.5cm" style:rel-column-width="4819*"/>
    </style:style>
    <style:style style:name="Tabella29.1" style:family="table-row">
      <style:table-row-properties style:min-row-height="3cm"/>
    </style:style>
    <style:style style:name="Tabella29.A1" style:family="table-cell">
      <style:table-cell-properties fo:padding="0.097cm" fo:border-left="2.5pt solid #ff3333" fo:border-right="none" fo:border-top="2.5pt solid #ff3333" fo:border-bottom="2.5pt solid #ff3333"/>
    </style:style>
    <style:style style:name="Tabella29.B1" style:family="table-cell">
      <style:table-cell-properties fo:padding="0.097cm" fo:border="2.5pt solid #ff3333"/>
    </style:style>
    <style:style style:name="Tabella30" style:family="table">
      <style:table-properties style:width="17cm" table:align="margins" style:shadow="none"/>
    </style:style>
    <style:style style:name="Tabella30.A" style:family="table-column">
      <style:table-column-properties style:column-width="8.5cm" style:rel-column-width="4819*"/>
    </style:style>
    <style:style style:name="Tabella30.1" style:family="table-row">
      <style:table-row-properties style:min-row-height="3cm"/>
    </style:style>
    <style:style style:name="Tabella30.A1" style:family="table-cell">
      <style:table-cell-properties fo:padding="0.097cm" fo:border-left="2.5pt solid #ff3333" fo:border-right="none" fo:border-top="2.5pt solid #ff3333" fo:border-bottom="2.5pt solid #ff3333"/>
    </style:style>
    <style:style style:name="Tabella30.B1" style:family="table-cell">
      <style:table-cell-properties fo:padding="0.097cm" fo:border="2.5pt solid #ff3333"/>
    </style:style>
    <style:style style:name="Tabella31" style:family="table">
      <style:table-properties style:width="17cm" table:align="margins" style:shadow="none"/>
    </style:style>
    <style:style style:name="Tabella31.A" style:family="table-column">
      <style:table-column-properties style:column-width="8.5cm" style:rel-column-width="4819*"/>
    </style:style>
    <style:style style:name="Tabella31.1" style:family="table-row">
      <style:table-row-properties style:min-row-height="3cm"/>
    </style:style>
    <style:style style:name="Tabella31.A1" style:family="table-cell">
      <style:table-cell-properties fo:padding="0.097cm" fo:border-left="2.5pt solid #ff3333" fo:border-right="none" fo:border-top="2.5pt solid #ff3333" fo:border-bottom="2.5pt solid #ff3333"/>
    </style:style>
    <style:style style:name="Tabella31.B1" style:family="table-cell">
      <style:table-cell-properties fo:padding="0.097cm" fo:border="2.5pt solid #ff3333"/>
    </style:style>
    <style:style style:name="Tabella32" style:family="table">
      <style:table-properties style:width="17cm" table:align="margins" style:shadow="none"/>
    </style:style>
    <style:style style:name="Tabella32.A" style:family="table-column">
      <style:table-column-properties style:column-width="8.5cm" style:rel-column-width="4819*"/>
    </style:style>
    <style:style style:name="Tabella32.1" style:family="table-row">
      <style:table-row-properties style:min-row-height="3cm"/>
    </style:style>
    <style:style style:name="Tabella32.A1" style:family="table-cell">
      <style:table-cell-properties fo:padding="0.097cm" fo:border-left="2.5pt solid #ff3333" fo:border-right="none" fo:border-top="2.5pt solid #ff3333" fo:border-bottom="2.5pt solid #ff3333"/>
    </style:style>
    <style:style style:name="Tabella32.B1" style:family="table-cell">
      <style:table-cell-properties fo:padding="0.097cm" fo:border="2.5pt solid #ff3333"/>
    </style:style>
    <style:style style:name="Tabella33" style:family="table">
      <style:table-properties style:width="17cm" table:align="margins" style:shadow="none"/>
    </style:style>
    <style:style style:name="Tabella33.A" style:family="table-column">
      <style:table-column-properties style:column-width="8.5cm" style:rel-column-width="4819*"/>
    </style:style>
    <style:style style:name="Tabella33.1" style:family="table-row">
      <style:table-row-properties style:min-row-height="3cm"/>
    </style:style>
    <style:style style:name="Tabella33.A1" style:family="table-cell">
      <style:table-cell-properties fo:padding="0.097cm" fo:border-left="2.5pt solid #ff3333" fo:border-right="none" fo:border-top="2.5pt solid #ff3333" fo:border-bottom="2.5pt solid #ff3333"/>
    </style:style>
    <style:style style:name="Tabella33.B1" style:family="table-cell">
      <style:table-cell-properties fo:padding="0.097cm" fo:border="2.5pt solid #ff3333"/>
    </style:style>
    <style:style style:name="Tabella34" style:family="table">
      <style:table-properties style:width="17cm" table:align="margins" style:shadow="none"/>
    </style:style>
    <style:style style:name="Tabella34.A" style:family="table-column">
      <style:table-column-properties style:column-width="8.5cm" style:rel-column-width="4819*"/>
    </style:style>
    <style:style style:name="Tabella34.1" style:family="table-row">
      <style:table-row-properties style:min-row-height="3cm"/>
    </style:style>
    <style:style style:name="Tabella34.A1" style:family="table-cell">
      <style:table-cell-properties fo:padding="0.097cm" fo:border-left="2.5pt solid #ff3333" fo:border-right="none" fo:border-top="2.5pt solid #ff3333" fo:border-bottom="2.5pt solid #ff3333"/>
    </style:style>
    <style:style style:name="Tabella34.B1" style:family="table-cell">
      <style:table-cell-properties fo:padding="0.097cm" fo:border="2.5pt solid #ff3333"/>
    </style:style>
    <style:style style:name="Tabella35" style:family="table">
      <style:table-properties style:width="17cm" table:align="margins" style:shadow="none"/>
    </style:style>
    <style:style style:name="Tabella35.A" style:family="table-column">
      <style:table-column-properties style:column-width="8.5cm" style:rel-column-width="4819*"/>
    </style:style>
    <style:style style:name="Tabella35.1" style:family="table-row">
      <style:table-row-properties style:min-row-height="3cm"/>
    </style:style>
    <style:style style:name="Tabella35.A1" style:family="table-cell">
      <style:table-cell-properties fo:padding="0.097cm" fo:border-left="2.5pt solid #ff3333" fo:border-right="none" fo:border-top="2.5pt solid #ff3333" fo:border-bottom="2.5pt solid #ff3333"/>
    </style:style>
    <style:style style:name="Tabella35.B1" style:family="table-cell">
      <style:table-cell-properties fo:padding="0.097cm" fo:border="2.5pt solid #ff3333"/>
    </style:style>
    <style:style style:name="Tabella36" style:family="table">
      <style:table-properties style:width="17cm" table:align="margins" style:shadow="none"/>
    </style:style>
    <style:style style:name="Tabella36.A" style:family="table-column">
      <style:table-column-properties style:column-width="8.5cm" style:rel-column-width="4819*"/>
    </style:style>
    <style:style style:name="Tabella36.1" style:family="table-row">
      <style:table-row-properties style:min-row-height="3cm"/>
    </style:style>
    <style:style style:name="Tabella36.A1" style:family="table-cell">
      <style:table-cell-properties fo:padding="0.097cm" fo:border-left="2.5pt solid #ff3333" fo:border-right="none" fo:border-top="2.5pt solid #ff3333" fo:border-bottom="2.5pt solid #ff3333"/>
    </style:style>
    <style:style style:name="Tabella36.B1" style:family="table-cell">
      <style:table-cell-properties fo:padding="0.097cm" fo:border="2.5pt solid #ff3333"/>
    </style:style>
    <style:style style:name="Tabella37" style:family="table">
      <style:table-properties style:width="17cm" table:align="margins" style:shadow="none"/>
    </style:style>
    <style:style style:name="Tabella37.A" style:family="table-column">
      <style:table-column-properties style:column-width="8.5cm" style:rel-column-width="4819*"/>
    </style:style>
    <style:style style:name="Tabella37.1" style:family="table-row">
      <style:table-row-properties style:min-row-height="3cm"/>
    </style:style>
    <style:style style:name="Tabella37.A1" style:family="table-cell">
      <style:table-cell-properties fo:padding="0.097cm" fo:border-left="2.5pt solid #ff3333" fo:border-right="none" fo:border-top="2.5pt solid #ff3333" fo:border-bottom="2.5pt solid #ff3333"/>
    </style:style>
    <style:style style:name="Tabella37.B1" style:family="table-cell">
      <style:table-cell-properties fo:padding="0.097cm" fo:border="2.5pt solid #ff3333"/>
    </style:style>
    <style:style style:name="Tabella38" style:family="table">
      <style:table-properties style:width="17cm" table:align="margins" style:shadow="none"/>
    </style:style>
    <style:style style:name="Tabella38.A" style:family="table-column">
      <style:table-column-properties style:column-width="8.5cm" style:rel-column-width="4819*"/>
    </style:style>
    <style:style style:name="Tabella38.1" style:family="table-row">
      <style:table-row-properties style:min-row-height="3cm"/>
    </style:style>
    <style:style style:name="Tabella38.A1" style:family="table-cell">
      <style:table-cell-properties fo:padding="0.097cm" fo:border-left="2.5pt solid #ff3333" fo:border-right="none" fo:border-top="2.5pt solid #ff3333" fo:border-bottom="2.5pt solid #ff3333"/>
    </style:style>
    <style:style style:name="Tabella38.B1" style:family="table-cell">
      <style:table-cell-properties fo:padding="0.097cm" fo:border="2.5pt solid #ff3333"/>
    </style:style>
    <style:style style:name="Tabella39" style:family="table">
      <style:table-properties style:width="17cm" table:align="margins" style:shadow="none"/>
    </style:style>
    <style:style style:name="Tabella39.A" style:family="table-column">
      <style:table-column-properties style:column-width="8.5cm" style:rel-column-width="4819*"/>
    </style:style>
    <style:style style:name="Tabella39.1" style:family="table-row">
      <style:table-row-properties style:min-row-height="3cm"/>
    </style:style>
    <style:style style:name="Tabella39.A1" style:family="table-cell">
      <style:table-cell-properties fo:padding="0.097cm" fo:border-left="2.5pt solid #ff3333" fo:border-right="none" fo:border-top="2.5pt solid #ff3333" fo:border-bottom="2.5pt solid #ff3333"/>
    </style:style>
    <style:style style:name="Tabella39.B1" style:family="table-cell">
      <style:table-cell-properties fo:padding="0.097cm" fo:border="2.5pt solid #ff3333"/>
    </style:style>
    <style:style style:name="Tabella40" style:family="table">
      <style:table-properties style:width="17cm" table:align="margins" style:shadow="none"/>
    </style:style>
    <style:style style:name="Tabella40.A" style:family="table-column">
      <style:table-column-properties style:column-width="8.5cm" style:rel-column-width="4819*"/>
    </style:style>
    <style:style style:name="Tabella40.1" style:family="table-row">
      <style:table-row-properties style:min-row-height="3cm"/>
    </style:style>
    <style:style style:name="Tabella40.A1" style:family="table-cell">
      <style:table-cell-properties fo:padding="0.097cm" fo:border-left="2.5pt solid #ff3333" fo:border-right="none" fo:border-top="2.5pt solid #ff3333" fo:border-bottom="2.5pt solid #ff3333"/>
    </style:style>
    <style:style style:name="Tabella40.B1" style:family="table-cell">
      <style:table-cell-properties fo:padding="0.097cm" fo:border="2.5pt solid #ff3333"/>
    </style:style>
    <style:style style:name="Tabella41" style:family="table">
      <style:table-properties style:width="17cm" table:align="margins" style:shadow="none"/>
    </style:style>
    <style:style style:name="Tabella41.A" style:family="table-column">
      <style:table-column-properties style:column-width="8.5cm" style:rel-column-width="4819*"/>
    </style:style>
    <style:style style:name="Tabella41.1" style:family="table-row">
      <style:table-row-properties style:min-row-height="3cm"/>
    </style:style>
    <style:style style:name="Tabella41.A1" style:family="table-cell">
      <style:table-cell-properties fo:padding="0.097cm" fo:border-left="2.5pt solid #ff3333" fo:border-right="none" fo:border-top="2.5pt solid #ff3333" fo:border-bottom="2.5pt solid #ff3333"/>
    </style:style>
    <style:style style:name="Tabella41.B1" style:family="table-cell">
      <style:table-cell-properties fo:padding="0.097cm" fo:border="2.5pt solid #ff3333"/>
    </style:style>
    <style:style style:name="Tabella42" style:family="table">
      <style:table-properties style:width="17cm" table:align="margins" style:shadow="none"/>
    </style:style>
    <style:style style:name="Tabella42.A" style:family="table-column">
      <style:table-column-properties style:column-width="8.5cm" style:rel-column-width="4819*"/>
    </style:style>
    <style:style style:name="Tabella42.1" style:family="table-row">
      <style:table-row-properties style:min-row-height="3cm"/>
    </style:style>
    <style:style style:name="Tabella42.A1" style:family="table-cell">
      <style:table-cell-properties fo:padding="0.097cm" fo:border-left="2.5pt solid #ff3333" fo:border-right="none" fo:border-top="2.5pt solid #ff3333" fo:border-bottom="2.5pt solid #ff3333"/>
    </style:style>
    <style:style style:name="Tabella42.B1" style:family="table-cell">
      <style:table-cell-properties fo:padding="0.097cm" fo:border="2.5pt solid #ff3333"/>
    </style:style>
    <style:style style:name="Tabella43" style:family="table">
      <style:table-properties style:width="17cm" table:align="margins" style:shadow="none"/>
    </style:style>
    <style:style style:name="Tabella43.A" style:family="table-column">
      <style:table-column-properties style:column-width="8.5cm" style:rel-column-width="4819*"/>
    </style:style>
    <style:style style:name="Tabella43.1" style:family="table-row">
      <style:table-row-properties style:min-row-height="3cm"/>
    </style:style>
    <style:style style:name="Tabella43.A1" style:family="table-cell">
      <style:table-cell-properties fo:padding="0.097cm" fo:border-left="2.5pt solid #ff3333" fo:border-right="none" fo:border-top="2.5pt solid #ff3333" fo:border-bottom="2.5pt solid #ff3333"/>
    </style:style>
    <style:style style:name="Tabella43.B1" style:family="table-cell">
      <style:table-cell-properties fo:padding="0.097cm" fo:border="2.5pt solid #ff3333"/>
    </style:style>
    <style:style style:name="Tabella44" style:family="table">
      <style:table-properties style:width="17cm" table:align="margins" style:shadow="none"/>
    </style:style>
    <style:style style:name="Tabella44.A" style:family="table-column">
      <style:table-column-properties style:column-width="8.5cm" style:rel-column-width="4819*"/>
    </style:style>
    <style:style style:name="Tabella44.1" style:family="table-row">
      <style:table-row-properties style:min-row-height="3cm"/>
    </style:style>
    <style:style style:name="Tabella44.A1" style:family="table-cell">
      <style:table-cell-properties fo:padding="0.097cm" fo:border-left="2.5pt solid #ff3333" fo:border-right="none" fo:border-top="2.5pt solid #ff3333" fo:border-bottom="2.5pt solid #ff3333"/>
    </style:style>
    <style:style style:name="Tabella44.B1" style:family="table-cell">
      <style:table-cell-properties fo:padding="0.097cm" fo:border="2.5pt solid #ff3333"/>
    </style:style>
    <style:style style:name="Tabella45" style:family="table">
      <style:table-properties style:width="17cm" table:align="margins" style:shadow="none"/>
    </style:style>
    <style:style style:name="Tabella45.A" style:family="table-column">
      <style:table-column-properties style:column-width="8.5cm" style:rel-column-width="4819*"/>
    </style:style>
    <style:style style:name="Tabella45.1" style:family="table-row">
      <style:table-row-properties style:min-row-height="3cm"/>
    </style:style>
    <style:style style:name="Tabella45.A1" style:family="table-cell">
      <style:table-cell-properties fo:padding="0.097cm" fo:border-left="2.5pt solid #ff3333" fo:border-right="none" fo:border-top="2.5pt solid #ff3333" fo:border-bottom="2.5pt solid #ff3333"/>
    </style:style>
    <style:style style:name="Tabella45.B1" style:family="table-cell">
      <style:table-cell-properties fo:padding="0.097cm" fo:border="2.5pt solid #ff3333"/>
    </style:style>
    <style:style style:name="Tabella46" style:family="table">
      <style:table-properties style:width="17cm" table:align="margins" style:shadow="none"/>
    </style:style>
    <style:style style:name="Tabella46.A" style:family="table-column">
      <style:table-column-properties style:column-width="8.5cm" style:rel-column-width="4819*"/>
    </style:style>
    <style:style style:name="Tabella46.1" style:family="table-row">
      <style:table-row-properties style:min-row-height="3cm"/>
    </style:style>
    <style:style style:name="Tabella46.A1" style:family="table-cell">
      <style:table-cell-properties fo:padding="0.097cm" fo:border-left="2.5pt solid #ff3333" fo:border-right="none" fo:border-top="2.5pt solid #ff3333" fo:border-bottom="2.5pt solid #ff3333"/>
    </style:style>
    <style:style style:name="Tabella46.B1" style:family="table-cell">
      <style:table-cell-properties fo:padding="0.097cm" fo:border="2.5pt solid #ff3333"/>
    </style:style>
    <style:style style:name="Tabella47" style:family="table">
      <style:table-properties style:width="17cm" table:align="margins" style:shadow="none"/>
    </style:style>
    <style:style style:name="Tabella47.A" style:family="table-column">
      <style:table-column-properties style:column-width="8.5cm" style:rel-column-width="4819*"/>
    </style:style>
    <style:style style:name="Tabella47.1" style:family="table-row">
      <style:table-row-properties style:min-row-height="3cm"/>
    </style:style>
    <style:style style:name="Tabella47.A1" style:family="table-cell">
      <style:table-cell-properties fo:padding="0.097cm" fo:border-left="2.5pt solid #ff3333" fo:border-right="none" fo:border-top="2.5pt solid #ff3333" fo:border-bottom="2.5pt solid #ff3333"/>
    </style:style>
    <style:style style:name="Tabella47.B1" style:family="table-cell">
      <style:table-cell-properties fo:padding="0.097cm" fo:border="2.5pt solid #ff3333"/>
    </style:style>
    <style:style style:name="Tabella48" style:family="table">
      <style:table-properties style:width="17cm" table:align="margins" style:shadow="none"/>
    </style:style>
    <style:style style:name="Tabella48.A" style:family="table-column">
      <style:table-column-properties style:column-width="8.5cm" style:rel-column-width="4819*"/>
    </style:style>
    <style:style style:name="Tabella48.1" style:family="table-row">
      <style:table-row-properties style:min-row-height="3cm"/>
    </style:style>
    <style:style style:name="Tabella48.A1" style:family="table-cell">
      <style:table-cell-properties fo:padding="0.097cm" fo:border-left="2.5pt solid #ff3333" fo:border-right="none" fo:border-top="2.5pt solid #ff3333" fo:border-bottom="2.5pt solid #ff3333"/>
    </style:style>
    <style:style style:name="Tabella48.B1" style:family="table-cell">
      <style:table-cell-properties fo:padding="0.097cm" fo:border="2.5pt solid #ff3333"/>
    </style:style>
    <style:style style:name="Tabella49" style:family="table">
      <style:table-properties style:width="17cm" table:align="margins" style:shadow="none"/>
    </style:style>
    <style:style style:name="Tabella49.A" style:family="table-column">
      <style:table-column-properties style:column-width="8.5cm" style:rel-column-width="4819*"/>
    </style:style>
    <style:style style:name="Tabella49.1" style:family="table-row">
      <style:table-row-properties style:min-row-height="3cm"/>
    </style:style>
    <style:style style:name="Tabella49.A1" style:family="table-cell">
      <style:table-cell-properties fo:padding="0.097cm" fo:border-left="2.5pt solid #ff3333" fo:border-right="none" fo:border-top="2.5pt solid #ff3333" fo:border-bottom="2.5pt solid #ff3333"/>
    </style:style>
    <style:style style:name="Tabella49.B1" style:family="table-cell">
      <style:table-cell-properties fo:padding="0.097cm" fo:border="2.5pt solid #ff3333"/>
    </style:style>
    <style:style style:name="Tabella50" style:family="table">
      <style:table-properties style:width="17cm" table:align="margins" style:shadow="none"/>
    </style:style>
    <style:style style:name="Tabella50.A" style:family="table-column">
      <style:table-column-properties style:column-width="8.5cm" style:rel-column-width="4819*"/>
    </style:style>
    <style:style style:name="Tabella50.1" style:family="table-row">
      <style:table-row-properties style:min-row-height="3cm"/>
    </style:style>
    <style:style style:name="Tabella50.A1" style:family="table-cell">
      <style:table-cell-properties fo:padding="0.097cm" fo:border-left="2.5pt solid #ff3333" fo:border-right="none" fo:border-top="2.5pt solid #ff3333" fo:border-bottom="2.5pt solid #ff3333"/>
    </style:style>
    <style:style style:name="Tabella50.B1" style:family="table-cell">
      <style:table-cell-properties fo:padding="0.097cm" fo:border="2.5pt solid #ff3333"/>
    </style:style>
    <style:style style:name="Tabella51" style:family="table">
      <style:table-properties style:width="17cm" table:align="margins" style:shadow="none"/>
    </style:style>
    <style:style style:name="Tabella51.A" style:family="table-column">
      <style:table-column-properties style:column-width="8.5cm" style:rel-column-width="4819*"/>
    </style:style>
    <style:style style:name="Tabella51.1" style:family="table-row">
      <style:table-row-properties style:min-row-height="3cm"/>
    </style:style>
    <style:style style:name="Tabella51.A1" style:family="table-cell">
      <style:table-cell-properties fo:padding="0.097cm" fo:border-left="2.5pt solid #ff3333" fo:border-right="none" fo:border-top="2.5pt solid #ff3333" fo:border-bottom="2.5pt solid #ff3333"/>
    </style:style>
    <style:style style:name="Tabella51.B1" style:family="table-cell">
      <style:table-cell-properties fo:padding="0.097cm" fo:border="2.5pt solid #ff3333"/>
    </style:style>
    <style:style style:name="Tabella52" style:family="table">
      <style:table-properties style:width="17cm" table:align="margins" style:shadow="none"/>
    </style:style>
    <style:style style:name="Tabella52.A" style:family="table-column">
      <style:table-column-properties style:column-width="8.5cm" style:rel-column-width="4819*"/>
    </style:style>
    <style:style style:name="Tabella52.1" style:family="table-row">
      <style:table-row-properties style:min-row-height="3cm"/>
    </style:style>
    <style:style style:name="Tabella52.A1" style:family="table-cell">
      <style:table-cell-properties fo:padding="0.097cm" fo:border-left="2.5pt solid #ff3333" fo:border-right="none" fo:border-top="2.5pt solid #ff3333" fo:border-bottom="2.5pt solid #ff3333"/>
    </style:style>
    <style:style style:name="Tabella52.B1" style:family="table-cell">
      <style:table-cell-properties fo:padding="0.097cm" fo:border="2.5pt solid #ff3333"/>
    </style:style>
    <style:style style:name="Tabella53" style:family="table">
      <style:table-properties style:width="17cm" table:align="margins" style:shadow="none"/>
    </style:style>
    <style:style style:name="Tabella53.A" style:family="table-column">
      <style:table-column-properties style:column-width="8.5cm" style:rel-column-width="4819*"/>
    </style:style>
    <style:style style:name="Tabella53.1" style:family="table-row">
      <style:table-row-properties style:min-row-height="3cm"/>
    </style:style>
    <style:style style:name="Tabella53.A1" style:family="table-cell">
      <style:table-cell-properties fo:padding="0.097cm" fo:border-left="2.5pt solid #ff3333" fo:border-right="none" fo:border-top="2.5pt solid #ff3333" fo:border-bottom="2.5pt solid #ff3333"/>
    </style:style>
    <style:style style:name="Tabella53.B1" style:family="table-cell">
      <style:table-cell-properties fo:padding="0.097cm" fo:border="2.5pt solid #ff3333"/>
    </style:style>
    <style:style style:name="Tabella54" style:family="table">
      <style:table-properties style:width="17cm" table:align="margins" style:shadow="none"/>
    </style:style>
    <style:style style:name="Tabella54.A" style:family="table-column">
      <style:table-column-properties style:column-width="8.5cm" style:rel-column-width="4819*"/>
    </style:style>
    <style:style style:name="Tabella54.1" style:family="table-row">
      <style:table-row-properties style:min-row-height="3cm"/>
    </style:style>
    <style:style style:name="Tabella54.A1" style:family="table-cell">
      <style:table-cell-properties fo:padding="0.097cm" fo:border-left="2.5pt solid #ff3333" fo:border-right="none" fo:border-top="2.5pt solid #ff3333" fo:border-bottom="2.5pt solid #ff3333"/>
    </style:style>
    <style:style style:name="Tabella54.B1" style:family="table-cell">
      <style:table-cell-properties fo:padding="0.097cm" fo:border="2.5pt solid #ff3333"/>
    </style:style>
    <style:style style:name="Tabella55" style:family="table">
      <style:table-properties style:width="17cm" table:align="margins" style:shadow="none"/>
    </style:style>
    <style:style style:name="Tabella55.A" style:family="table-column">
      <style:table-column-properties style:column-width="8.5cm" style:rel-column-width="4819*"/>
    </style:style>
    <style:style style:name="Tabella55.1" style:family="table-row">
      <style:table-row-properties style:min-row-height="3cm"/>
    </style:style>
    <style:style style:name="Tabella55.A1" style:family="table-cell">
      <style:table-cell-properties fo:padding="0.097cm" fo:border-left="2.5pt solid #ff3333" fo:border-right="none" fo:border-top="2.5pt solid #ff3333" fo:border-bottom="2.5pt solid #ff3333"/>
    </style:style>
    <style:style style:name="Tabella55.B1" style:family="table-cell">
      <style:table-cell-properties fo:padding="0.097cm" fo:border="2.5pt solid #ff3333"/>
    </style:style>
    <style:style style:name="Tabella56" style:family="table">
      <style:table-properties style:width="17cm" table:align="margins" style:shadow="none"/>
    </style:style>
    <style:style style:name="Tabella56.A" style:family="table-column">
      <style:table-column-properties style:column-width="8.5cm" style:rel-column-width="4819*"/>
    </style:style>
    <style:style style:name="Tabella56.1" style:family="table-row">
      <style:table-row-properties style:min-row-height="3cm"/>
    </style:style>
    <style:style style:name="Tabella56.A1" style:family="table-cell">
      <style:table-cell-properties fo:padding="0.097cm" fo:border-left="2.5pt solid #ff3333" fo:border-right="none" fo:border-top="2.5pt solid #ff3333" fo:border-bottom="2.5pt solid #ff3333"/>
    </style:style>
    <style:style style:name="Tabella56.B1" style:family="table-cell">
      <style:table-cell-properties fo:padding="0.097cm" fo:border="2.5pt solid #ff3333"/>
    </style:style>
    <style:style style:name="Tabella57" style:family="table">
      <style:table-properties style:width="17cm" table:align="margins" style:shadow="none"/>
    </style:style>
    <style:style style:name="Tabella57.A" style:family="table-column">
      <style:table-column-properties style:column-width="8.5cm" style:rel-column-width="4819*"/>
    </style:style>
    <style:style style:name="Tabella57.1" style:family="table-row">
      <style:table-row-properties style:min-row-height="3cm"/>
    </style:style>
    <style:style style:name="Tabella57.A1" style:family="table-cell">
      <style:table-cell-properties fo:padding="0.097cm" fo:border-left="2.5pt solid #ff3333" fo:border-right="none" fo:border-top="2.5pt solid #ff3333" fo:border-bottom="2.5pt solid #ff3333"/>
    </style:style>
    <style:style style:name="Tabella57.B1" style:family="table-cell">
      <style:table-cell-properties fo:padding="0.097cm" fo:border="2.5pt solid #ff3333"/>
    </style:style>
    <style:style style:name="Tabella58" style:family="table">
      <style:table-properties style:width="17cm" table:align="margins" style:shadow="none"/>
    </style:style>
    <style:style style:name="Tabella58.A" style:family="table-column">
      <style:table-column-properties style:column-width="8.5cm" style:rel-column-width="4819*"/>
    </style:style>
    <style:style style:name="Tabella58.1" style:family="table-row">
      <style:table-row-properties style:min-row-height="3cm"/>
    </style:style>
    <style:style style:name="Tabella58.A1" style:family="table-cell">
      <style:table-cell-properties fo:padding="0.097cm" fo:border-left="2.5pt solid #ff3333" fo:border-right="none" fo:border-top="2.5pt solid #ff3333" fo:border-bottom="2.5pt solid #ff3333"/>
    </style:style>
    <style:style style:name="Tabella58.B1" style:family="table-cell">
      <style:table-cell-properties fo:padding="0.097cm" fo:border="2.5pt solid #ff3333"/>
    </style:style>
    <style:style style:name="Tabella59" style:family="table">
      <style:table-properties style:width="17cm" table:align="margins" style:shadow="none"/>
    </style:style>
    <style:style style:name="Tabella59.A" style:family="table-column">
      <style:table-column-properties style:column-width="8.5cm" style:rel-column-width="4819*"/>
    </style:style>
    <style:style style:name="Tabella59.1" style:family="table-row">
      <style:table-row-properties style:min-row-height="3cm"/>
    </style:style>
    <style:style style:name="Tabella59.A1" style:family="table-cell">
      <style:table-cell-properties fo:padding="0.097cm" fo:border-left="2.5pt solid #ff3333" fo:border-right="none" fo:border-top="2.5pt solid #ff3333" fo:border-bottom="2.5pt solid #ff3333"/>
    </style:style>
    <style:style style:name="Tabella59.B1" style:family="table-cell">
      <style:table-cell-properties fo:padding="0.097cm" fo:border="2.5pt solid #ff3333"/>
    </style:style>
    <style:style style:name="Tabella60" style:family="table">
      <style:table-properties style:width="17cm" table:align="margins" style:shadow="none"/>
    </style:style>
    <style:style style:name="Tabella60.A" style:family="table-column">
      <style:table-column-properties style:column-width="8.5cm" style:rel-column-width="4819*"/>
    </style:style>
    <style:style style:name="Tabella60.1" style:family="table-row">
      <style:table-row-properties style:min-row-height="3cm"/>
    </style:style>
    <style:style style:name="Tabella60.A1" style:family="table-cell">
      <style:table-cell-properties fo:padding="0.097cm" fo:border-left="2.5pt solid #ff3333" fo:border-right="none" fo:border-top="2.5pt solid #ff3333" fo:border-bottom="2.5pt solid #ff3333"/>
    </style:style>
    <style:style style:name="Tabella60.B1" style:family="table-cell">
      <style:table-cell-properties fo:padding="0.097cm" fo:border="2.5pt solid #ff3333"/>
    </style:style>
    <style:style style:name="Tabella61" style:family="table">
      <style:table-properties style:width="17cm" table:align="margins" style:shadow="none"/>
    </style:style>
    <style:style style:name="Tabella61.A" style:family="table-column">
      <style:table-column-properties style:column-width="8.5cm" style:rel-column-width="4819*"/>
    </style:style>
    <style:style style:name="Tabella61.1" style:family="table-row">
      <style:table-row-properties style:min-row-height="3cm"/>
    </style:style>
    <style:style style:name="Tabella61.A1" style:family="table-cell">
      <style:table-cell-properties fo:padding="0.097cm" fo:border-left="2.5pt solid #ff3333" fo:border-right="none" fo:border-top="2.5pt solid #ff3333" fo:border-bottom="2.5pt solid #ff3333"/>
    </style:style>
    <style:style style:name="Tabella61.B1" style:family="table-cell">
      <style:table-cell-properties fo:padding="0.097cm" fo:border="2.5pt solid #ff3333"/>
    </style:style>
    <style:style style:name="Tabella62" style:family="table">
      <style:table-properties style:width="17cm" table:align="margins" style:shadow="none"/>
    </style:style>
    <style:style style:name="Tabella62.A" style:family="table-column">
      <style:table-column-properties style:column-width="8.5cm" style:rel-column-width="4819*"/>
    </style:style>
    <style:style style:name="Tabella62.1" style:family="table-row">
      <style:table-row-properties style:min-row-height="3cm"/>
    </style:style>
    <style:style style:name="Tabella62.A1" style:family="table-cell">
      <style:table-cell-properties fo:padding="0.097cm" fo:border-left="2.5pt solid #ff3333" fo:border-right="none" fo:border-top="2.5pt solid #ff3333" fo:border-bottom="2.5pt solid #ff3333"/>
    </style:style>
    <style:style style:name="Tabella62.B1" style:family="table-cell">
      <style:table-cell-properties fo:padding="0.097cm" fo:border="2.5pt solid #ff3333"/>
    </style:style>
    <style:style style:name="Tabella63" style:family="table">
      <style:table-properties style:width="17cm" table:align="margins" style:shadow="none"/>
    </style:style>
    <style:style style:name="Tabella63.A" style:family="table-column">
      <style:table-column-properties style:column-width="8.5cm" style:rel-column-width="4819*"/>
    </style:style>
    <style:style style:name="Tabella63.1" style:family="table-row">
      <style:table-row-properties style:min-row-height="3cm"/>
    </style:style>
    <style:style style:name="Tabella63.A1" style:family="table-cell">
      <style:table-cell-properties fo:padding="0.097cm" fo:border-left="2.5pt solid #ff3333" fo:border-right="none" fo:border-top="2.5pt solid #ff3333" fo:border-bottom="2.5pt solid #ff3333"/>
    </style:style>
    <style:style style:name="Tabella63.B1" style:family="table-cell">
      <style:table-cell-properties fo:padding="0.097cm" fo:border="2.5pt solid #ff3333"/>
    </style:style>
    <style:style style:name="Tabella64" style:family="table">
      <style:table-properties style:width="17cm" table:align="margins" style:shadow="none"/>
    </style:style>
    <style:style style:name="Tabella64.A" style:family="table-column">
      <style:table-column-properties style:column-width="8.5cm" style:rel-column-width="4819*"/>
    </style:style>
    <style:style style:name="Tabella64.1" style:family="table-row">
      <style:table-row-properties style:min-row-height="3cm"/>
    </style:style>
    <style:style style:name="Tabella64.A1" style:family="table-cell">
      <style:table-cell-properties fo:padding="0.097cm" fo:border-left="2.5pt solid #ff3333" fo:border-right="none" fo:border-top="2.5pt solid #ff3333" fo:border-bottom="2.5pt solid #ff3333"/>
    </style:style>
    <style:style style:name="Tabella64.B1" style:family="table-cell">
      <style:table-cell-properties fo:padding="0.097cm" fo:border="2.5pt solid #ff3333"/>
    </style:style>
    <style:style style:name="Tabella65" style:family="table">
      <style:table-properties style:width="17cm" table:align="margins" style:shadow="none"/>
    </style:style>
    <style:style style:name="Tabella65.A" style:family="table-column">
      <style:table-column-properties style:column-width="8.5cm" style:rel-column-width="4819*"/>
    </style:style>
    <style:style style:name="Tabella65.1" style:family="table-row">
      <style:table-row-properties style:min-row-height="3cm"/>
    </style:style>
    <style:style style:name="Tabella65.A1" style:family="table-cell">
      <style:table-cell-properties fo:padding="0.097cm" fo:border-left="2.5pt solid #ff3333" fo:border-right="none" fo:border-top="2.5pt solid #ff3333" fo:border-bottom="2.5pt solid #ff3333"/>
    </style:style>
    <style:style style:name="Tabella65.B1" style:family="table-cell">
      <style:table-cell-properties fo:padding="0.097cm" fo:border="2.5pt solid #ff3333"/>
    </style:style>
    <style:style style:name="Tabella66" style:family="table">
      <style:table-properties style:width="17cm" table:align="margins" style:shadow="none"/>
    </style:style>
    <style:style style:name="Tabella66.A" style:family="table-column">
      <style:table-column-properties style:column-width="8.5cm" style:rel-column-width="4819*"/>
    </style:style>
    <style:style style:name="Tabella66.1" style:family="table-row">
      <style:table-row-properties style:min-row-height="3cm"/>
    </style:style>
    <style:style style:name="Tabella66.A1" style:family="table-cell">
      <style:table-cell-properties fo:padding="0.097cm" fo:border-left="2.5pt solid #ff3333" fo:border-right="none" fo:border-top="2.5pt solid #ff3333" fo:border-bottom="2.5pt solid #ff3333"/>
    </style:style>
    <style:style style:name="Tabella66.B1" style:family="table-cell">
      <style:table-cell-properties fo:padding="0.097cm" fo:border="2.5pt solid #ff3333"/>
    </style:style>
    <style:style style:name="Tabella67" style:family="table">
      <style:table-properties style:width="17cm" table:align="margins" style:shadow="none"/>
    </style:style>
    <style:style style:name="Tabella67.A" style:family="table-column">
      <style:table-column-properties style:column-width="8.5cm" style:rel-column-width="4819*"/>
    </style:style>
    <style:style style:name="Tabella67.1" style:family="table-row">
      <style:table-row-properties style:min-row-height="3cm"/>
    </style:style>
    <style:style style:name="Tabella67.A1" style:family="table-cell">
      <style:table-cell-properties fo:padding="0.097cm" fo:border-left="2.5pt solid #ff3333" fo:border-right="none" fo:border-top="2.5pt solid #ff3333" fo:border-bottom="2.5pt solid #ff3333"/>
    </style:style>
    <style:style style:name="Tabella67.B1" style:family="table-cell">
      <style:table-cell-properties fo:padding="0.097cm" fo:border="2.5pt solid #ff3333"/>
    </style:style>
    <style:style style:name="Tabella68" style:family="table">
      <style:table-properties style:width="17cm" table:align="margins" style:shadow="none"/>
    </style:style>
    <style:style style:name="Tabella68.A" style:family="table-column">
      <style:table-column-properties style:column-width="8.5cm" style:rel-column-width="4819*"/>
    </style:style>
    <style:style style:name="Tabella68.1" style:family="table-row">
      <style:table-row-properties style:min-row-height="3cm"/>
    </style:style>
    <style:style style:name="Tabella68.A1" style:family="table-cell">
      <style:table-cell-properties fo:padding="0.097cm" fo:border-left="2.5pt solid #ff3333" fo:border-right="none" fo:border-top="2.5pt solid #ff3333" fo:border-bottom="2.5pt solid #ff3333"/>
    </style:style>
    <style:style style:name="Tabella68.B1" style:family="table-cell">
      <style:table-cell-properties fo:padding="0.097cm" fo:border="2.5pt solid #ff3333"/>
    </style:style>
    <style:style style:name="Tabella69" style:family="table">
      <style:table-properties style:width="17cm" table:align="margins" style:shadow="none"/>
    </style:style>
    <style:style style:name="Tabella69.A" style:family="table-column">
      <style:table-column-properties style:column-width="8.5cm" style:rel-column-width="4819*"/>
    </style:style>
    <style:style style:name="Tabella69.1" style:family="table-row">
      <style:table-row-properties style:min-row-height="3cm"/>
    </style:style>
    <style:style style:name="Tabella69.A1" style:family="table-cell">
      <style:table-cell-properties fo:padding="0.097cm" fo:border-left="2.5pt solid #ff3333" fo:border-right="none" fo:border-top="2.5pt solid #ff3333" fo:border-bottom="2.5pt solid #ff3333"/>
    </style:style>
    <style:style style:name="Tabella69.B1" style:family="table-cell">
      <style:table-cell-properties fo:padding="0.097cm" fo:border="2.5pt solid #ff3333"/>
    </style:style>
    <style:style style:name="Tabella70" style:family="table">
      <style:table-properties style:width="17cm" table:align="margins" style:shadow="none"/>
    </style:style>
    <style:style style:name="Tabella70.A" style:family="table-column">
      <style:table-column-properties style:column-width="8.5cm" style:rel-column-width="4819*"/>
    </style:style>
    <style:style style:name="Tabella70.1" style:family="table-row">
      <style:table-row-properties style:min-row-height="3cm"/>
    </style:style>
    <style:style style:name="Tabella70.A1" style:family="table-cell">
      <style:table-cell-properties fo:padding="0.097cm" fo:border-left="2.5pt solid #ff3333" fo:border-right="none" fo:border-top="2.5pt solid #ff3333" fo:border-bottom="2.5pt solid #ff3333"/>
    </style:style>
    <style:style style:name="Tabella70.B1" style:family="table-cell">
      <style:table-cell-properties fo:padding="0.097cm" fo:border="2.5pt solid #ff3333"/>
    </style:style>
    <style:style style:name="Tabella71" style:family="table">
      <style:table-properties style:width="17cm" table:align="margins" style:shadow="none"/>
    </style:style>
    <style:style style:name="Tabella71.A" style:family="table-column">
      <style:table-column-properties style:column-width="8.5cm" style:rel-column-width="4819*"/>
    </style:style>
    <style:style style:name="Tabella71.1" style:family="table-row">
      <style:table-row-properties style:min-row-height="3cm"/>
    </style:style>
    <style:style style:name="Tabella71.A1" style:family="table-cell">
      <style:table-cell-properties fo:padding="0.097cm" fo:border-left="2.5pt solid #ff3333" fo:border-right="none" fo:border-top="2.5pt solid #ff3333" fo:border-bottom="2.5pt solid #ff3333"/>
    </style:style>
    <style:style style:name="Tabella71.B1" style:family="table-cell">
      <style:table-cell-properties fo:padding="0.097cm" fo:border="2.5pt solid #ff3333"/>
    </style:style>
    <style:style style:name="Tabella72" style:family="table">
      <style:table-properties style:width="17cm" table:align="margins" style:shadow="none"/>
    </style:style>
    <style:style style:name="Tabella72.A" style:family="table-column">
      <style:table-column-properties style:column-width="8.5cm" style:rel-column-width="4819*"/>
    </style:style>
    <style:style style:name="Tabella72.1" style:family="table-row">
      <style:table-row-properties style:min-row-height="3cm"/>
    </style:style>
    <style:style style:name="Tabella72.A1" style:family="table-cell">
      <style:table-cell-properties fo:padding="0.097cm" fo:border-left="2.5pt solid #ff3333" fo:border-right="none" fo:border-top="2.5pt solid #ff3333" fo:border-bottom="2.5pt solid #ff3333"/>
    </style:style>
    <style:style style:name="Tabella72.B1" style:family="table-cell">
      <style:table-cell-properties fo:padding="0.097cm" fo:border="2.5pt solid #ff3333"/>
    </style:style>
    <style:style style:name="Tabella73" style:family="table">
      <style:table-properties style:width="17cm" table:align="margins" style:shadow="none"/>
    </style:style>
    <style:style style:name="Tabella73.A" style:family="table-column">
      <style:table-column-properties style:column-width="8.5cm" style:rel-column-width="4819*"/>
    </style:style>
    <style:style style:name="Tabella73.1" style:family="table-row">
      <style:table-row-properties style:min-row-height="3cm"/>
    </style:style>
    <style:style style:name="Tabella73.A1" style:family="table-cell">
      <style:table-cell-properties fo:padding="0.097cm" fo:border-left="2.5pt solid #ff3333" fo:border-right="none" fo:border-top="2.5pt solid #ff3333" fo:border-bottom="2.5pt solid #ff3333"/>
    </style:style>
    <style:style style:name="Tabella73.B1" style:family="table-cell">
      <style:table-cell-properties fo:padding="0.097cm" fo:border="2.5pt solid #ff3333"/>
    </style:style>
    <style:style style:name="Tabella74" style:family="table">
      <style:table-properties style:width="17cm" table:align="margins" style:shadow="none"/>
    </style:style>
    <style:style style:name="Tabella74.A" style:family="table-column">
      <style:table-column-properties style:column-width="8.5cm" style:rel-column-width="4819*"/>
    </style:style>
    <style:style style:name="Tabella74.1" style:family="table-row">
      <style:table-row-properties style:min-row-height="3cm"/>
    </style:style>
    <style:style style:name="Tabella74.A1" style:family="table-cell">
      <style:table-cell-properties fo:padding="0.097cm" fo:border-left="2.5pt solid #ff3333" fo:border-right="none" fo:border-top="2.5pt solid #ff3333" fo:border-bottom="2.5pt solid #ff3333"/>
    </style:style>
    <style:style style:name="Tabella74.B1" style:family="table-cell">
      <style:table-cell-properties fo:padding="0.097cm" fo:border="2.5pt solid #ff3333"/>
    </style:style>
    <style:style style:name="Tabella75" style:family="table">
      <style:table-properties style:width="17cm" table:align="margins" style:shadow="none"/>
    </style:style>
    <style:style style:name="Tabella75.A" style:family="table-column">
      <style:table-column-properties style:column-width="8.5cm" style:rel-column-width="4819*"/>
    </style:style>
    <style:style style:name="Tabella75.1" style:family="table-row">
      <style:table-row-properties style:min-row-height="3cm"/>
    </style:style>
    <style:style style:name="Tabella75.A1" style:family="table-cell">
      <style:table-cell-properties fo:padding="0.097cm" fo:border-left="2.5pt solid #ff3333" fo:border-right="none" fo:border-top="2.5pt solid #ff3333" fo:border-bottom="2.5pt solid #ff3333"/>
    </style:style>
    <style:style style:name="Tabella75.B1" style:family="table-cell">
      <style:table-cell-properties fo:padding="0.097cm" fo:border="2.5pt solid #ff3333"/>
    </style:style>
    <style:style style:name="Tabella76" style:family="table">
      <style:table-properties style:width="17cm" table:align="margins" style:shadow="none"/>
    </style:style>
    <style:style style:name="Tabella76.A" style:family="table-column">
      <style:table-column-properties style:column-width="8.5cm" style:rel-column-width="4819*"/>
    </style:style>
    <style:style style:name="Tabella76.1" style:family="table-row">
      <style:table-row-properties style:min-row-height="3cm"/>
    </style:style>
    <style:style style:name="Tabella76.A1" style:family="table-cell">
      <style:table-cell-properties fo:padding="0.097cm" fo:border-left="2.5pt solid #ff3333" fo:border-right="none" fo:border-top="2.5pt solid #ff3333" fo:border-bottom="2.5pt solid #ff3333"/>
    </style:style>
    <style:style style:name="Tabella76.B1" style:family="table-cell">
      <style:table-cell-properties fo:padding="0.097cm" fo:border="2.5pt solid #ff3333"/>
    </style:style>
    <style:style style:name="Tabella77" style:family="table">
      <style:table-properties style:width="17cm" table:align="margins" style:shadow="none"/>
    </style:style>
    <style:style style:name="Tabella77.A" style:family="table-column">
      <style:table-column-properties style:column-width="8.5cm" style:rel-column-width="4819*"/>
    </style:style>
    <style:style style:name="Tabella77.1" style:family="table-row">
      <style:table-row-properties style:min-row-height="3cm"/>
    </style:style>
    <style:style style:name="Tabella77.A1" style:family="table-cell">
      <style:table-cell-properties fo:padding="0.097cm" fo:border-left="2.5pt solid #ff3333" fo:border-right="none" fo:border-top="2.5pt solid #ff3333" fo:border-bottom="2.5pt solid #ff3333"/>
    </style:style>
    <style:style style:name="Tabella77.B1" style:family="table-cell">
      <style:table-cell-properties fo:padding="0.097cm" fo:border="2.5pt solid #ff3333"/>
    </style:style>
    <style:style style:name="Tabella78" style:family="table">
      <style:table-properties style:width="17cm" table:align="margins" style:shadow="none"/>
    </style:style>
    <style:style style:name="Tabella78.A" style:family="table-column">
      <style:table-column-properties style:column-width="8.5cm" style:rel-column-width="4819*"/>
    </style:style>
    <style:style style:name="Tabella78.1" style:family="table-row">
      <style:table-row-properties style:min-row-height="3cm"/>
    </style:style>
    <style:style style:name="Tabella78.A1" style:family="table-cell">
      <style:table-cell-properties fo:padding="0.097cm" fo:border-left="2.5pt solid #ff3333" fo:border-right="none" fo:border-top="2.5pt solid #ff3333" fo:border-bottom="2.5pt solid #ff3333"/>
    </style:style>
    <style:style style:name="Tabella78.B1" style:family="table-cell">
      <style:table-cell-properties fo:padding="0.097cm" fo:border="2.5pt solid #ff3333"/>
    </style:style>
    <style:style style:name="Tabella79" style:family="table">
      <style:table-properties style:width="17cm" table:align="margins" style:shadow="none"/>
    </style:style>
    <style:style style:name="Tabella79.A" style:family="table-column">
      <style:table-column-properties style:column-width="8.5cm" style:rel-column-width="4819*"/>
    </style:style>
    <style:style style:name="Tabella79.1" style:family="table-row">
      <style:table-row-properties style:min-row-height="3cm"/>
    </style:style>
    <style:style style:name="Tabella79.A1" style:family="table-cell">
      <style:table-cell-properties fo:padding="0.097cm" fo:border-left="2.5pt solid #ff3333" fo:border-right="none" fo:border-top="2.5pt solid #ff3333" fo:border-bottom="2.5pt solid #ff3333"/>
    </style:style>
    <style:style style:name="Tabella79.B1" style:family="table-cell">
      <style:table-cell-properties fo:padding="0.097cm" fo:border="2.5pt solid #ff3333"/>
    </style:style>
    <style:style style:name="Tabella80" style:family="table">
      <style:table-properties style:width="17cm" table:align="margins" style:shadow="none"/>
    </style:style>
    <style:style style:name="Tabella80.A" style:family="table-column">
      <style:table-column-properties style:column-width="8.5cm" style:rel-column-width="4819*"/>
    </style:style>
    <style:style style:name="Tabella80.1" style:family="table-row">
      <style:table-row-properties style:min-row-height="3cm"/>
    </style:style>
    <style:style style:name="Tabella80.A1" style:family="table-cell">
      <style:table-cell-properties fo:padding="0.097cm" fo:border-left="2.5pt solid #ff3333" fo:border-right="none" fo:border-top="2.5pt solid #ff3333" fo:border-bottom="2.5pt solid #ff3333"/>
    </style:style>
    <style:style style:name="Tabella80.B1" style:family="table-cell">
      <style:table-cell-properties fo:padding="0.097cm" fo:border="2.5pt solid #ff3333"/>
    </style:style>
    <style:style style:name="P1" style:family="paragraph" style:parent-style-name="Standard">
      <style:text-properties officeooo:paragraph-rsid="00043fdf"/>
    </style:style>
    <style:style style:name="P2" style:family="paragraph" style:parent-style-name="Standard">
      <style:text-properties officeooo:rsid="00043fdf" officeooo:paragraph-rsid="00043fdf"/>
    </style:style>
    <style:style style:name="P3" style:family="paragraph" style:parent-style-name="Table_20_Contents">
      <style:text-properties officeooo:paragraph-rsid="00043fdf"/>
    </style:style>
    <style:style style:name="T1" style:family="text">
      <style:text-properties officeooo:rsid="00043fdf"/>
    </style:style>
    <style:style style:name="fr1" style:family="graphic" style:parent-style-name="Graphics">
      <style:graphic-properties style:vertical-pos="from-top" style:vertical-rel="paragraph" style:horizontal-pos="from-left" style:horizontal-rel="paragraph" style:mirror="none" fo:clip="rect(-0.425cm, 7.997cm, -0.369cm, -0.402cm)" draw:luminance="0%" draw:contrast="0%" draw:red="0%" draw:green="0%" draw:blue="0%" draw:gamma="100%" draw:color-inversion="false" draw:image-opacity="100%" draw:color-mode="standard"/>
    </style: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able:table table:name="Tabella1" table:style-name="Tabella1">
        <table:table-column table:style-name="Tabella1.A"/>
        <table:table-column table:style-name="Tabella1.B"/>
        <table:table-row table:style-name="Tabella1.1">
          <table:table-cell table:style-name="Tabella1.A1" office:value-type="string">
            <text:p text:style-name="Table_20_Contents"><draw:frame draw:style-name="fr1" draw:name="Immagine2" text:anchor-type="paragraph" svg:x="4.706cm" svg:y="0.212cm" svg:width="2.455cm" svg:height="2.436cm" draw:z-index="0"><draw:image xlink:href="Pictures/100000000000026C0000012CB2FAB6417DAE486C.bmp" xlink:type="simple" xlink:show="embed" xlink:actuate="onLoad"/></draw:frame><draw:frame draw:style-name="fr1" draw:name="Immagine4" text:anchor-type="paragraph" svg:x="1.214cm" svg:y="0.212cm" svg:width="2.455cm" svg:height="2.436cm" draw:z-index="1"><draw:image xlink:href="Pictures/100000000000026C0000012CB2FAB6417DAE486C.bmp" xlink:type="simple" xlink:show="embed" xlink:actuate="onLoad"/></draw:frame> <text:s text:c="65"/></text:p>
          </table:table-cell>
          <table:table-cell table:style-name="Tabella1.B1" office:value-type="string">
            <text:p text:style-name="Table_20_Contents"><draw:frame draw:style-name="fr1" draw:name="Immagine1" text:anchor-type="paragraph" svg:x="4.838cm" svg:y="0.212cm" svg:width="2.455cm" svg:height="2.436cm" draw:z-index="2"><draw:image xlink:href="Pictures/100000000000026C0000012CB2FAB6417DAE486C.bmp" xlink:type="simple" xlink:show="embed" xlink:actuate="onLoad"/></draw:frame><draw:frame draw:style-name="fr1" draw:name="Immagine3" text:anchor-type="paragraph" svg:x="1.214cm" svg:y="0.212cm" svg:width="2.455cm" svg:height="2.436cm" draw:z-index="3"><draw:image xlink:href="Pictures/100000000000026C0000012CB2FAB6417DAE486C.bmp" xlink:type="simple" xlink:show="embed" xlink:actuate="onLoad"/></draw:frame> <text:span text:style-name="T1"><text:s text:c="63"/></text:span></text:p>
          </table:table-cell>
        </table:table-row>
      </table:table>
      <text:p text:style-name="P1"/>
      <table:table table:name="Tabella2" table:style-name="Tabella2">
        <table:table-column table:style-name="Tabella2.A" table:number-columns-repeated="2"/>
        <table:table-row table:style-name="Tabella2.1">
          <table:table-cell table:style-name="Tabella2.A1" office:value-type="string">
            <text:p text:style-name="P3"><draw:frame draw:style-name="fr1" draw:name="Immagine5" text:anchor-type="paragraph" svg:x="4.706cm" svg:y="0.212cm" svg:width="2.455cm" svg:height="2.436cm" draw:z-index="4"><draw:image xlink:href="Pictures/100000000000026C0000012CB2FAB6417DAE486C.bmp" xlink:type="simple" xlink:show="embed" xlink:actuate="onLoad"/></draw:frame><draw:frame draw:style-name="fr1" draw:name="Immagine6" text:anchor-type="paragraph" svg:x="1.214cm" svg:y="0.212cm" svg:width="2.455cm" svg:height="2.436cm" draw:z-index="5"><draw:image xlink:href="Pictures/100000000000026C0000012CB2FAB6417DAE486C.bmp" xlink:type="simple" xlink:show="embed" xlink:actuate="onLoad"/></draw:frame> <text:s text:c="65"/></text:p>
          </table:table-cell>
          <table:table-cell table:style-name="Tabella2.B1" office:value-type="string">
            <text:p text:style-name="P3"><draw:frame draw:style-name="fr1" draw:name="Immagine7" text:anchor-type="paragraph" svg:x="4.838cm" svg:y="0.212cm" svg:width="2.455cm" svg:height="2.436cm" draw:z-index="6"><draw:image xlink:href="Pictures/100000000000026C0000012CB2FAB6417DAE486C.bmp" xlink:type="simple" xlink:show="embed" xlink:actuate="onLoad"/></draw:frame><draw:frame draw:style-name="fr1" draw:name="Immagine8" text:anchor-type="paragraph" svg:x="1.214cm" svg:y="0.212cm" svg:width="2.455cm" svg:height="2.436cm" draw:z-index="7"><draw:image xlink:href="Pictures/100000000000026C0000012CB2FAB6417DAE486C.bmp" xlink:type="simple" xlink:show="embed" xlink:actuate="onLoad"/></draw:frame> <text:span text:style-name="T1"><text:s text:c="63"/></text:span></text:p>
          </table:table-cell>
        </table:table-row>
      </table:table>
      <text:p text:style-name="P1"/>
      <table:table table:name="Tabella3" table:style-name="Tabella3">
        <table:table-column table:style-name="Tabella3.A" table:number-columns-repeated="2"/>
        <table:table-row table:style-name="Tabella3.1">
          <table:table-cell table:style-name="Tabella3.A1" office:value-type="string">
            <text:p text:style-name="P3"><draw:frame draw:style-name="fr1" draw:name="Immagine9" text:anchor-type="paragraph" svg:x="4.706cm" svg:y="0.212cm" svg:width="2.455cm" svg:height="2.436cm" draw:z-index="8"><draw:image xlink:href="Pictures/100000000000026C0000012CB2FAB6417DAE486C.bmp" xlink:type="simple" xlink:show="embed" xlink:actuate="onLoad"/></draw:frame><draw:frame draw:style-name="fr1" draw:name="Immagine10" text:anchor-type="paragraph" svg:x="1.214cm" svg:y="0.212cm" svg:width="2.455cm" svg:height="2.436cm" draw:z-index="9"><draw:image xlink:href="Pictures/100000000000026C0000012CB2FAB6417DAE486C.bmp" xlink:type="simple" xlink:show="embed" xlink:actuate="onLoad"/></draw:frame> <text:s text:c="65"/></text:p>
          </table:table-cell>
          <table:table-cell table:style-name="Tabella3.B1" office:value-type="string">
            <text:p text:style-name="P3"><draw:frame draw:style-name="fr1" draw:name="Immagine11" text:anchor-type="paragraph" svg:x="4.838cm" svg:y="0.212cm" svg:width="2.455cm" svg:height="2.436cm" draw:z-index="10"><draw:image xlink:href="Pictures/100000000000026C0000012CB2FAB6417DAE486C.bmp" xlink:type="simple" xlink:show="embed" xlink:actuate="onLoad"/></draw:frame><draw:frame draw:style-name="fr1" draw:name="Immagine12" text:anchor-type="paragraph" svg:x="1.214cm" svg:y="0.212cm" svg:width="2.455cm" svg:height="2.436cm" draw:z-index="11"><draw:image xlink:href="Pictures/100000000000026C0000012CB2FAB6417DAE486C.bmp" xlink:type="simple" xlink:show="embed" xlink:actuate="onLoad"/></draw:frame> <text:span text:style-name="T1"><text:s text:c="63"/></text:span></text:p>
          </table:table-cell>
        </table:table-row>
      </table:table>
      <text:p text:style-name="P1"/>
      <table:table table:name="Tabella4" table:style-name="Tabella4">
        <table:table-column table:style-name="Tabella4.A" table:number-columns-repeated="2"/>
        <table:table-row table:style-name="Tabella4.1">
          <table:table-cell table:style-name="Tabella4.A1" office:value-type="string">
            <text:p text:style-name="P3"><draw:frame draw:style-name="fr1" draw:name="Immagine13" text:anchor-type="paragraph" svg:x="4.706cm" svg:y="0.212cm" svg:width="2.455cm" svg:height="2.436cm" draw:z-index="12"><draw:image xlink:href="Pictures/100000000000026C0000012CB2FAB6417DAE486C.bmp" xlink:type="simple" xlink:show="embed" xlink:actuate="onLoad"/></draw:frame><draw:frame draw:style-name="fr1" draw:name="Immagine14" text:anchor-type="paragraph" svg:x="1.214cm" svg:y="0.212cm" svg:width="2.455cm" svg:height="2.436cm" draw:z-index="13"><draw:image xlink:href="Pictures/100000000000026C0000012CB2FAB6417DAE486C.bmp" xlink:type="simple" xlink:show="embed" xlink:actuate="onLoad"/></draw:frame> <text:s text:c="65"/></text:p>
          </table:table-cell>
          <table:table-cell table:style-name="Tabella4.B1" office:value-type="string">
            <text:p text:style-name="P3"><draw:frame draw:style-name="fr1" draw:name="Immagine15" text:anchor-type="paragraph" svg:x="4.838cm" svg:y="0.212cm" svg:width="2.455cm" svg:height="2.436cm" draw:z-index="14"><draw:image xlink:href="Pictures/100000000000026C0000012CB2FAB6417DAE486C.bmp" xlink:type="simple" xlink:show="embed" xlink:actuate="onLoad"/></draw:frame><draw:frame draw:style-name="fr1" draw:name="Immagine16" text:anchor-type="paragraph" svg:x="1.214cm" svg:y="0.212cm" svg:width="2.455cm" svg:height="2.436cm" draw:z-index="15"><draw:image xlink:href="Pictures/100000000000026C0000012CB2FAB6417DAE486C.bmp" xlink:type="simple" xlink:show="embed" xlink:actuate="onLoad"/></draw:frame> <text:span text:style-name="T1"><text:s text:c="63"/></text:span></text:p>
          </table:table-cell>
        </table:table-row>
      </table:table>
      <text:p text:style-name="P1"/>
      <table:table table:name="Tabella5" table:style-name="Tabella5">
        <table:table-column table:style-name="Tabella5.A" table:number-columns-repeated="2"/>
        <table:table-row table:style-name="Tabella5.1">
          <table:table-cell table:style-name="Tabella5.A1" office:value-type="string">
            <text:p text:style-name="P3"><draw:frame draw:style-name="fr1" draw:name="Immagine17" text:anchor-type="paragraph" svg:x="4.706cm" svg:y="0.212cm" svg:width="2.455cm" svg:height="2.436cm" draw:z-index="16"><draw:image xlink:href="Pictures/100000000000026C0000012CB2FAB6417DAE486C.bmp" xlink:type="simple" xlink:show="embed" xlink:actuate="onLoad"/></draw:frame><draw:frame draw:style-name="fr1" draw:name="Immagine18" text:anchor-type="paragraph" svg:x="1.214cm" svg:y="0.212cm" svg:width="2.455cm" svg:height="2.436cm" draw:z-index="17"><draw:image xlink:href="Pictures/100000000000026C0000012CB2FAB6417DAE486C.bmp" xlink:type="simple" xlink:show="embed" xlink:actuate="onLoad"/></draw:frame> <text:s text:c="65"/></text:p>
          </table:table-cell>
          <table:table-cell table:style-name="Tabella5.B1" office:value-type="string">
            <text:p text:style-name="P3"><draw:frame draw:style-name="fr1" draw:name="Immagine19" text:anchor-type="paragraph" svg:x="4.838cm" svg:y="0.212cm" svg:width="2.455cm" svg:height="2.436cm" draw:z-index="18"><draw:image xlink:href="Pictures/100000000000026C0000012CB2FAB6417DAE486C.bmp" xlink:type="simple" xlink:show="embed" xlink:actuate="onLoad"/></draw:frame><draw:frame draw:style-name="fr1" draw:name="Immagine20" text:anchor-type="paragraph" svg:x="1.214cm" svg:y="0.212cm" svg:width="2.455cm" svg:height="2.436cm" draw:z-index="19"><draw:image xlink:href="Pictures/100000000000026C0000012CB2FAB6417DAE486C.bmp" xlink:type="simple" xlink:show="embed" xlink:actuate="onLoad"/></draw:frame> <text:span text:style-name="T1"><text:s text:c="63"/></text:span></text:p>
          </table:table-cell>
        </table:table-row>
      </table:table>
      <text:p text:style-name="P1"/>
      <table:table table:name="Tabella6" table:style-name="Tabella6">
        <table:table-column table:style-name="Tabella6.A" table:number-columns-repeated="2"/>
        <table:table-row table:style-name="Tabella6.1">
          <table:table-cell table:style-name="Tabella6.A1" office:value-type="string">
            <text:p text:style-name="P3"><draw:frame draw:style-name="fr1" draw:name="Immagine21" text:anchor-type="paragraph" svg:x="4.706cm" svg:y="0.212cm" svg:width="2.455cm" svg:height="2.436cm" draw:z-index="20"><draw:image xlink:href="Pictures/100000000000026C0000012CB2FAB6417DAE486C.bmp" xlink:type="simple" xlink:show="embed" xlink:actuate="onLoad"/></draw:frame><draw:frame draw:style-name="fr1" draw:name="Immagine22" text:anchor-type="paragraph" svg:x="1.214cm" svg:y="0.212cm" svg:width="2.455cm" svg:height="2.436cm" draw:z-index="21"><draw:image xlink:href="Pictures/100000000000026C0000012CB2FAB6417DAE486C.bmp" xlink:type="simple" xlink:show="embed" xlink:actuate="onLoad"/></draw:frame> <text:s text:c="65"/></text:p>
          </table:table-cell>
          <table:table-cell table:style-name="Tabella6.B1" office:value-type="string">
            <text:p text:style-name="P3"><draw:frame draw:style-name="fr1" draw:name="Immagine23" text:anchor-type="paragraph" svg:x="4.838cm" svg:y="0.212cm" svg:width="2.455cm" svg:height="2.436cm" draw:z-index="22"><draw:image xlink:href="Pictures/100000000000026C0000012CB2FAB6417DAE486C.bmp" xlink:type="simple" xlink:show="embed" xlink:actuate="onLoad"/></draw:frame><draw:frame draw:style-name="fr1" draw:name="Immagine24" text:anchor-type="paragraph" svg:x="1.214cm" svg:y="0.212cm" svg:width="2.455cm" svg:height="2.436cm" draw:z-index="23"><draw:image xlink:href="Pictures/100000000000026C0000012CB2FAB6417DAE486C.bmp" xlink:type="simple" xlink:show="embed" xlink:actuate="onLoad"/></draw:frame> <text:span text:style-name="T1"><text:s text:c="63"/></text:span></text:p>
          </table:table-cell>
        </table:table-row>
      </table:table>
      <text:p text:style-name="P1"/>
      <table:table table:name="Tabella7" table:style-name="Tabella7">
        <table:table-column table:style-name="Tabella7.A" table:number-columns-repeated="2"/>
        <table:table-row table:style-name="Tabella7.1">
          <table:table-cell table:style-name="Tabella7.A1" office:value-type="string">
            <text:p text:style-name="P3"><draw:frame draw:style-name="fr1" draw:name="Immagine25" text:anchor-type="paragraph" svg:x="4.706cm" svg:y="0.212cm" svg:width="2.455cm" svg:height="2.436cm" draw:z-index="24"><draw:image xlink:href="Pictures/100000000000026C0000012CB2FAB6417DAE486C.bmp" xlink:type="simple" xlink:show="embed" xlink:actuate="onLoad"/></draw:frame><draw:frame draw:style-name="fr1" draw:name="Immagine26" text:anchor-type="paragraph" svg:x="1.214cm" svg:y="0.212cm" svg:width="2.455cm" svg:height="2.436cm" draw:z-index="25"><draw:image xlink:href="Pictures/100000000000026C0000012CB2FAB6417DAE486C.bmp" xlink:type="simple" xlink:show="embed" xlink:actuate="onLoad"/></draw:frame> <text:s text:c="65"/></text:p>
          </table:table-cell>
          <table:table-cell table:style-name="Tabella7.B1" office:value-type="string">
            <text:p text:style-name="P3"><draw:frame draw:style-name="fr1" draw:name="Immagine27" text:anchor-type="paragraph" svg:x="4.838cm" svg:y="0.212cm" svg:width="2.455cm" svg:height="2.436cm" draw:z-index="26"><draw:image xlink:href="Pictures/100000000000026C0000012CB2FAB6417DAE486C.bmp" xlink:type="simple" xlink:show="embed" xlink:actuate="onLoad"/></draw:frame><draw:frame draw:style-name="fr1" draw:name="Immagine28" text:anchor-type="paragraph" svg:x="1.214cm" svg:y="0.212cm" svg:width="2.455cm" svg:height="2.436cm" draw:z-index="27"><draw:image xlink:href="Pictures/100000000000026C0000012CB2FAB6417DAE486C.bmp" xlink:type="simple" xlink:show="embed" xlink:actuate="onLoad"/></draw:frame> <text:span text:style-name="T1"><text:s text:c="63"/></text:span></text:p>
          </table:table-cell>
        </table:table-row>
      </table:table>
      <text:p text:style-name="P2"/>
      <table:table table:name="Tabella8" table:style-name="Tabella8">
        <table:table-column table:style-name="Tabella8.A" table:number-columns-repeated="2"/>
        <text:soft-page-break/>
        <table:table-row table:style-name="Tabella8.1">
          <table:table-cell table:style-name="Tabella8.A1" office:value-type="string">
            <text:p text:style-name="P3"><draw:frame draw:style-name="fr1" draw:name="Immagine29" text:anchor-type="paragraph" svg:x="4.706cm" svg:y="0.212cm" svg:width="2.455cm" svg:height="2.436cm" draw:z-index="28"><draw:image xlink:href="Pictures/100000000000026C0000012CB2FAB6417DAE486C.bmp" xlink:type="simple" xlink:show="embed" xlink:actuate="onLoad"/></draw:frame><draw:frame draw:style-name="fr1" draw:name="Immagine30" text:anchor-type="paragraph" svg:x="1.214cm" svg:y="0.212cm" svg:width="2.455cm" svg:height="2.436cm" draw:z-index="29"><draw:image xlink:href="Pictures/100000000000026C0000012CB2FAB6417DAE486C.bmp" xlink:type="simple" xlink:show="embed" xlink:actuate="onLoad"/></draw:frame> <text:s text:c="65"/></text:p>
          </table:table-cell>
          <table:table-cell table:style-name="Tabella8.B1" office:value-type="string">
            <text:p text:style-name="P3"><draw:frame draw:style-name="fr1" draw:name="Immagine31" text:anchor-type="paragraph" svg:x="4.838cm" svg:y="0.212cm" svg:width="2.455cm" svg:height="2.436cm" draw:z-index="30"><draw:image xlink:href="Pictures/100000000000026C0000012CB2FAB6417DAE486C.bmp" xlink:type="simple" xlink:show="embed" xlink:actuate="onLoad"/></draw:frame><draw:frame draw:style-name="fr1" draw:name="Immagine32" text:anchor-type="paragraph" svg:x="1.214cm" svg:y="0.212cm" svg:width="2.455cm" svg:height="2.436cm" draw:z-index="31"><draw:image xlink:href="Pictures/100000000000026C0000012CB2FAB6417DAE486C.bmp" xlink:type="simple" xlink:show="embed" xlink:actuate="onLoad"/></draw:frame> <text:span text:style-name="T1"><text:s text:c="63"/></text:span></text:p>
          </table:table-cell>
        </table:table-row>
      </table:table>
      <text:p text:style-name="P1"/>
      <table:table table:name="Tabella9" table:style-name="Tabella9">
        <table:table-column table:style-name="Tabella9.A" table:number-columns-repeated="2"/>
        <table:table-row table:style-name="Tabella9.1">
          <table:table-cell table:style-name="Tabella9.A1" office:value-type="string">
            <text:p text:style-name="P3"><draw:frame draw:style-name="fr1" draw:name="Immagine33" text:anchor-type="paragraph" svg:x="4.706cm" svg:y="0.212cm" svg:width="2.455cm" svg:height="2.436cm" draw:z-index="32"><draw:image xlink:href="Pictures/100000000000026C0000012CB2FAB6417DAE486C.bmp" xlink:type="simple" xlink:show="embed" xlink:actuate="onLoad"/></draw:frame><draw:frame draw:style-name="fr1" draw:name="Immagine34" text:anchor-type="paragraph" svg:x="1.214cm" svg:y="0.212cm" svg:width="2.455cm" svg:height="2.436cm" draw:z-index="33"><draw:image xlink:href="Pictures/100000000000026C0000012CB2FAB6417DAE486C.bmp" xlink:type="simple" xlink:show="embed" xlink:actuate="onLoad"/></draw:frame> <text:s text:c="65"/></text:p>
          </table:table-cell>
          <table:table-cell table:style-name="Tabella9.B1" office:value-type="string">
            <text:p text:style-name="P3"><draw:frame draw:style-name="fr1" draw:name="Immagine35" text:anchor-type="paragraph" svg:x="4.838cm" svg:y="0.212cm" svg:width="2.455cm" svg:height="2.436cm" draw:z-index="34"><draw:image xlink:href="Pictures/100000000000026C0000012CB2FAB6417DAE486C.bmp" xlink:type="simple" xlink:show="embed" xlink:actuate="onLoad"/></draw:frame><draw:frame draw:style-name="fr1" draw:name="Immagine36" text:anchor-type="paragraph" svg:x="1.214cm" svg:y="0.212cm" svg:width="2.455cm" svg:height="2.436cm" draw:z-index="35"><draw:image xlink:href="Pictures/100000000000026C0000012CB2FAB6417DAE486C.bmp" xlink:type="simple" xlink:show="embed" xlink:actuate="onLoad"/></draw:frame> <text:span text:style-name="T1"><text:s text:c="63"/></text:span></text:p>
          </table:table-cell>
        </table:table-row>
      </table:table>
      <text:p text:style-name="P1"/>
      <table:table table:name="Tabella10" table:style-name="Tabella10">
        <table:table-column table:style-name="Tabella10.A" table:number-columns-repeated="2"/>
        <table:table-row table:style-name="Tabella10.1">
          <table:table-cell table:style-name="Tabella10.A1" office:value-type="string">
            <text:p text:style-name="P3"><draw:frame draw:style-name="fr1" draw:name="Immagine37" text:anchor-type="paragraph" svg:x="4.706cm" svg:y="0.212cm" svg:width="2.455cm" svg:height="2.436cm" draw:z-index="36"><draw:image xlink:href="Pictures/100000000000026C0000012CB2FAB6417DAE486C.bmp" xlink:type="simple" xlink:show="embed" xlink:actuate="onLoad"/></draw:frame><draw:frame draw:style-name="fr1" draw:name="Immagine38" text:anchor-type="paragraph" svg:x="1.214cm" svg:y="0.212cm" svg:width="2.455cm" svg:height="2.436cm" draw:z-index="37"><draw:image xlink:href="Pictures/100000000000026C0000012CB2FAB6417DAE486C.bmp" xlink:type="simple" xlink:show="embed" xlink:actuate="onLoad"/></draw:frame> <text:s text:c="65"/></text:p>
          </table:table-cell>
          <table:table-cell table:style-name="Tabella10.B1" office:value-type="string">
            <text:p text:style-name="P3"><draw:frame draw:style-name="fr1" draw:name="Immagine39" text:anchor-type="paragraph" svg:x="4.838cm" svg:y="0.212cm" svg:width="2.455cm" svg:height="2.436cm" draw:z-index="38"><draw:image xlink:href="Pictures/100000000000026C0000012CB2FAB6417DAE486C.bmp" xlink:type="simple" xlink:show="embed" xlink:actuate="onLoad"/></draw:frame><draw:frame draw:style-name="fr1" draw:name="Immagine40" text:anchor-type="paragraph" svg:x="1.214cm" svg:y="0.212cm" svg:width="2.455cm" svg:height="2.436cm" draw:z-index="39"><draw:image xlink:href="Pictures/100000000000026C0000012CB2FAB6417DAE486C.bmp" xlink:type="simple" xlink:show="embed" xlink:actuate="onLoad"/></draw:frame> <text:span text:style-name="T1"><text:s text:c="63"/></text:span></text:p>
          </table:table-cell>
        </table:table-row>
      </table:table>
      <text:p text:style-name="P1"/>
      <table:table table:name="Tabella11" table:style-name="Tabella11">
        <table:table-column table:style-name="Tabella11.A" table:number-columns-repeated="2"/>
        <table:table-row table:style-name="Tabella11.1">
          <table:table-cell table:style-name="Tabella11.A1" office:value-type="string">
            <text:p text:style-name="P3"><draw:frame draw:style-name="fr1" draw:name="Immagine41" text:anchor-type="paragraph" svg:x="4.706cm" svg:y="0.212cm" svg:width="2.455cm" svg:height="2.436cm" draw:z-index="40"><draw:image xlink:href="Pictures/100000000000026C0000012CB2FAB6417DAE486C.bmp" xlink:type="simple" xlink:show="embed" xlink:actuate="onLoad"/></draw:frame><draw:frame draw:style-name="fr1" draw:name="Immagine42" text:anchor-type="paragraph" svg:x="1.214cm" svg:y="0.212cm" svg:width="2.455cm" svg:height="2.436cm" draw:z-index="41"><draw:image xlink:href="Pictures/100000000000026C0000012CB2FAB6417DAE486C.bmp" xlink:type="simple" xlink:show="embed" xlink:actuate="onLoad"/></draw:frame> <text:s text:c="65"/></text:p>
          </table:table-cell>
          <table:table-cell table:style-name="Tabella11.B1" office:value-type="string">
            <text:p text:style-name="P3"><draw:frame draw:style-name="fr1" draw:name="Immagine43" text:anchor-type="paragraph" svg:x="4.838cm" svg:y="0.212cm" svg:width="2.455cm" svg:height="2.436cm" draw:z-index="42"><draw:image xlink:href="Pictures/100000000000026C0000012CB2FAB6417DAE486C.bmp" xlink:type="simple" xlink:show="embed" xlink:actuate="onLoad"/></draw:frame><draw:frame draw:style-name="fr1" draw:name="Immagine44" text:anchor-type="paragraph" svg:x="1.214cm" svg:y="0.212cm" svg:width="2.455cm" svg:height="2.436cm" draw:z-index="43"><draw:image xlink:href="Pictures/100000000000026C0000012CB2FAB6417DAE486C.bmp" xlink:type="simple" xlink:show="embed" xlink:actuate="onLoad"/></draw:frame> <text:span text:style-name="T1"><text:s text:c="63"/></text:span></text:p>
          </table:table-cell>
        </table:table-row>
      </table:table>
      <text:p text:style-name="P1"/>
      <table:table table:name="Tabella12" table:style-name="Tabella12">
        <table:table-column table:style-name="Tabella12.A" table:number-columns-repeated="2"/>
        <table:table-row table:style-name="Tabella12.1">
          <table:table-cell table:style-name="Tabella12.A1" office:value-type="string">
            <text:p text:style-name="P3"><draw:frame draw:style-name="fr1" draw:name="Immagine45" text:anchor-type="paragraph" svg:x="4.706cm" svg:y="0.212cm" svg:width="2.455cm" svg:height="2.436cm" draw:z-index="44"><draw:image xlink:href="Pictures/100000000000026C0000012CB2FAB6417DAE486C.bmp" xlink:type="simple" xlink:show="embed" xlink:actuate="onLoad"/></draw:frame><draw:frame draw:style-name="fr1" draw:name="Immagine46" text:anchor-type="paragraph" svg:x="1.214cm" svg:y="0.212cm" svg:width="2.455cm" svg:height="2.436cm" draw:z-index="45"><draw:image xlink:href="Pictures/100000000000026C0000012CB2FAB6417DAE486C.bmp" xlink:type="simple" xlink:show="embed" xlink:actuate="onLoad"/></draw:frame> <text:s text:c="65"/></text:p>
          </table:table-cell>
          <table:table-cell table:style-name="Tabella12.B1" office:value-type="string">
            <text:p text:style-name="P3"><draw:frame draw:style-name="fr1" draw:name="Immagine47" text:anchor-type="paragraph" svg:x="4.838cm" svg:y="0.212cm" svg:width="2.455cm" svg:height="2.436cm" draw:z-index="46"><draw:image xlink:href="Pictures/100000000000026C0000012CB2FAB6417DAE486C.bmp" xlink:type="simple" xlink:show="embed" xlink:actuate="onLoad"/></draw:frame><draw:frame draw:style-name="fr1" draw:name="Immagine48" text:anchor-type="paragraph" svg:x="1.214cm" svg:y="0.212cm" svg:width="2.455cm" svg:height="2.436cm" draw:z-index="47"><draw:image xlink:href="Pictures/100000000000026C0000012CB2FAB6417DAE486C.bmp" xlink:type="simple" xlink:show="embed" xlink:actuate="onLoad"/></draw:frame> <text:span text:style-name="T1"><text:s text:c="63"/></text:span></text:p>
          </table:table-cell>
        </table:table-row>
      </table:table>
      <text:p text:style-name="P1"/>
      <table:table table:name="Tabella13" table:style-name="Tabella13">
        <table:table-column table:style-name="Tabella13.A" table:number-columns-repeated="2"/>
        <table:table-row table:style-name="Tabella13.1">
          <table:table-cell table:style-name="Tabella13.A1" office:value-type="string">
            <text:p text:style-name="P3"><draw:frame draw:style-name="fr1" draw:name="Immagine49" text:anchor-type="paragraph" svg:x="4.706cm" svg:y="0.212cm" svg:width="2.455cm" svg:height="2.436cm" draw:z-index="48"><draw:image xlink:href="Pictures/100000000000026C0000012CB2FAB6417DAE486C.bmp" xlink:type="simple" xlink:show="embed" xlink:actuate="onLoad"/></draw:frame><draw:frame draw:style-name="fr1" draw:name="Immagine50" text:anchor-type="paragraph" svg:x="1.214cm" svg:y="0.212cm" svg:width="2.455cm" svg:height="2.436cm" draw:z-index="49"><draw:image xlink:href="Pictures/100000000000026C0000012CB2FAB6417DAE486C.bmp" xlink:type="simple" xlink:show="embed" xlink:actuate="onLoad"/></draw:frame> <text:s text:c="65"/></text:p>
          </table:table-cell>
          <table:table-cell table:style-name="Tabella13.B1" office:value-type="string">
            <text:p text:style-name="P3"><draw:frame draw:style-name="fr1" draw:name="Immagine51" text:anchor-type="paragraph" svg:x="4.838cm" svg:y="0.212cm" svg:width="2.455cm" svg:height="2.436cm" draw:z-index="50"><draw:image xlink:href="Pictures/100000000000026C0000012CB2FAB6417DAE486C.bmp" xlink:type="simple" xlink:show="embed" xlink:actuate="onLoad"/></draw:frame><draw:frame draw:style-name="fr1" draw:name="Immagine52" text:anchor-type="paragraph" svg:x="1.214cm" svg:y="0.212cm" svg:width="2.455cm" svg:height="2.436cm" draw:z-index="51"><draw:image xlink:href="Pictures/100000000000026C0000012CB2FAB6417DAE486C.bmp" xlink:type="simple" xlink:show="embed" xlink:actuate="onLoad"/></draw:frame> <text:span text:style-name="T1"><text:s text:c="63"/></text:span></text:p>
          </table:table-cell>
        </table:table-row>
      </table:table>
      <text:p text:style-name="P1"/>
      <table:table table:name="Tabella14" table:style-name="Tabella14">
        <table:table-column table:style-name="Tabella14.A" table:number-columns-repeated="2"/>
        <table:table-row table:style-name="Tabella14.1">
          <table:table-cell table:style-name="Tabella14.A1" office:value-type="string">
            <text:p text:style-name="P3"><draw:frame draw:style-name="fr1" draw:name="Immagine53" text:anchor-type="paragraph" svg:x="4.706cm" svg:y="0.212cm" svg:width="2.455cm" svg:height="2.436cm" draw:z-index="52"><draw:image xlink:href="Pictures/100000000000026C0000012CB2FAB6417DAE486C.bmp" xlink:type="simple" xlink:show="embed" xlink:actuate="onLoad"/></draw:frame><draw:frame draw:style-name="fr1" draw:name="Immagine54" text:anchor-type="paragraph" svg:x="1.214cm" svg:y="0.212cm" svg:width="2.455cm" svg:height="2.436cm" draw:z-index="53"><draw:image xlink:href="Pictures/100000000000026C0000012CB2FAB6417DAE486C.bmp" xlink:type="simple" xlink:show="embed" xlink:actuate="onLoad"/></draw:frame> <text:s text:c="65"/></text:p>
          </table:table-cell>
          <table:table-cell table:style-name="Tabella14.B1" office:value-type="string">
            <text:p text:style-name="P3"><draw:frame draw:style-name="fr1" draw:name="Immagine55" text:anchor-type="paragraph" svg:x="4.838cm" svg:y="0.212cm" svg:width="2.455cm" svg:height="2.436cm" draw:z-index="54"><draw:image xlink:href="Pictures/100000000000026C0000012CB2FAB6417DAE486C.bmp" xlink:type="simple" xlink:show="embed" xlink:actuate="onLoad"/></draw:frame><draw:frame draw:style-name="fr1" draw:name="Immagine56" text:anchor-type="paragraph" svg:x="1.214cm" svg:y="0.212cm" svg:width="2.455cm" svg:height="2.436cm" draw:z-index="55"><draw:image xlink:href="Pictures/100000000000026C0000012CB2FAB6417DAE486C.bmp" xlink:type="simple" xlink:show="embed" xlink:actuate="onLoad"/></draw:frame> <text:span text:style-name="T1"><text:s text:c="63"/></text:span></text:p>
          </table:table-cell>
        </table:table-row>
      </table:table>
      <text:p text:style-name="P1"/>
      <table:table table:name="Tabella15" table:style-name="Tabella15">
        <table:table-column table:style-name="Tabella15.A" table:number-columns-repeated="2"/>
        <text:soft-page-break/>
        <table:table-row table:style-name="Tabella15.1">
          <table:table-cell table:style-name="Tabella15.A1" office:value-type="string">
            <text:p text:style-name="P3"><draw:frame draw:style-name="fr1" draw:name="Immagine57" text:anchor-type="paragraph" svg:x="4.706cm" svg:y="0.212cm" svg:width="2.455cm" svg:height="2.436cm" draw:z-index="56"><draw:image xlink:href="Pictures/100000000000026C0000012CB2FAB6417DAE486C.bmp" xlink:type="simple" xlink:show="embed" xlink:actuate="onLoad"/></draw:frame><draw:frame draw:style-name="fr1" draw:name="Immagine58" text:anchor-type="paragraph" svg:x="1.214cm" svg:y="0.212cm" svg:width="2.455cm" svg:height="2.436cm" draw:z-index="57"><draw:image xlink:href="Pictures/100000000000026C0000012CB2FAB6417DAE486C.bmp" xlink:type="simple" xlink:show="embed" xlink:actuate="onLoad"/></draw:frame> <text:s text:c="65"/></text:p>
          </table:table-cell>
          <table:table-cell table:style-name="Tabella15.B1" office:value-type="string">
            <text:p text:style-name="P3"><draw:frame draw:style-name="fr1" draw:name="Immagine59" text:anchor-type="paragraph" svg:x="4.838cm" svg:y="0.212cm" svg:width="2.455cm" svg:height="2.436cm" draw:z-index="58"><draw:image xlink:href="Pictures/100000000000026C0000012CB2FAB6417DAE486C.bmp" xlink:type="simple" xlink:show="embed" xlink:actuate="onLoad"/></draw:frame><draw:frame draw:style-name="fr1" draw:name="Immagine60" text:anchor-type="paragraph" svg:x="1.214cm" svg:y="0.212cm" svg:width="2.455cm" svg:height="2.436cm" draw:z-index="59"><draw:image xlink:href="Pictures/100000000000026C0000012CB2FAB6417DAE486C.bmp" xlink:type="simple" xlink:show="embed" xlink:actuate="onLoad"/></draw:frame> <text:span text:style-name="T1"><text:s text:c="63"/></text:span></text:p>
          </table:table-cell>
        </table:table-row>
      </table:table>
      <text:p text:style-name="P1"/>
      <table:table table:name="Tabella16" table:style-name="Tabella16">
        <table:table-column table:style-name="Tabella16.A" table:number-columns-repeated="2"/>
        <table:table-row table:style-name="Tabella16.1">
          <table:table-cell table:style-name="Tabella16.A1" office:value-type="string">
            <text:p text:style-name="P3"><draw:frame draw:style-name="fr1" draw:name="Immagine61" text:anchor-type="paragraph" svg:x="4.706cm" svg:y="0.212cm" svg:width="2.455cm" svg:height="2.436cm" draw:z-index="60"><draw:image xlink:href="Pictures/100000000000026C0000012CB2FAB6417DAE486C.bmp" xlink:type="simple" xlink:show="embed" xlink:actuate="onLoad"/></draw:frame><draw:frame draw:style-name="fr1" draw:name="Immagine62" text:anchor-type="paragraph" svg:x="1.214cm" svg:y="0.212cm" svg:width="2.455cm" svg:height="2.436cm" draw:z-index="61"><draw:image xlink:href="Pictures/100000000000026C0000012CB2FAB6417DAE486C.bmp" xlink:type="simple" xlink:show="embed" xlink:actuate="onLoad"/></draw:frame> <text:s text:c="65"/></text:p>
          </table:table-cell>
          <table:table-cell table:style-name="Tabella16.B1" office:value-type="string">
            <text:p text:style-name="P3"><draw:frame draw:style-name="fr1" draw:name="Immagine63" text:anchor-type="paragraph" svg:x="4.838cm" svg:y="0.212cm" svg:width="2.455cm" svg:height="2.436cm" draw:z-index="62"><draw:image xlink:href="Pictures/100000000000026C0000012CB2FAB6417DAE486C.bmp" xlink:type="simple" xlink:show="embed" xlink:actuate="onLoad"/></draw:frame><draw:frame draw:style-name="fr1" draw:name="Immagine64" text:anchor-type="paragraph" svg:x="1.214cm" svg:y="0.212cm" svg:width="2.455cm" svg:height="2.436cm" draw:z-index="63"><draw:image xlink:href="Pictures/100000000000026C0000012CB2FAB6417DAE486C.bmp" xlink:type="simple" xlink:show="embed" xlink:actuate="onLoad"/></draw:frame> <text:span text:style-name="T1"><text:s text:c="63"/></text:span></text:p>
          </table:table-cell>
        </table:table-row>
      </table:table>
      <text:p text:style-name="P1"/>
      <table:table table:name="Tabella17" table:style-name="Tabella17">
        <table:table-column table:style-name="Tabella17.A" table:number-columns-repeated="2"/>
        <table:table-row table:style-name="Tabella17.1">
          <table:table-cell table:style-name="Tabella17.A1" office:value-type="string">
            <text:p text:style-name="P3"><draw:frame draw:style-name="fr1" draw:name="Immagine65" text:anchor-type="paragraph" svg:x="4.706cm" svg:y="0.212cm" svg:width="2.455cm" svg:height="2.436cm" draw:z-index="64"><draw:image xlink:href="Pictures/100000000000026C0000012CB2FAB6417DAE486C.bmp" xlink:type="simple" xlink:show="embed" xlink:actuate="onLoad"/></draw:frame><draw:frame draw:style-name="fr1" draw:name="Immagine66" text:anchor-type="paragraph" svg:x="1.214cm" svg:y="0.212cm" svg:width="2.455cm" svg:height="2.436cm" draw:z-index="65"><draw:image xlink:href="Pictures/100000000000026C0000012CB2FAB6417DAE486C.bmp" xlink:type="simple" xlink:show="embed" xlink:actuate="onLoad"/></draw:frame> <text:s text:c="65"/></text:p>
          </table:table-cell>
          <table:table-cell table:style-name="Tabella17.B1" office:value-type="string">
            <text:p text:style-name="P3"><draw:frame draw:style-name="fr1" draw:name="Immagine67" text:anchor-type="paragraph" svg:x="4.838cm" svg:y="0.212cm" svg:width="2.455cm" svg:height="2.436cm" draw:z-index="66"><draw:image xlink:href="Pictures/100000000000026C0000012CB2FAB6417DAE486C.bmp" xlink:type="simple" xlink:show="embed" xlink:actuate="onLoad"/></draw:frame><draw:frame draw:style-name="fr1" draw:name="Immagine68" text:anchor-type="paragraph" svg:x="1.214cm" svg:y="0.212cm" svg:width="2.455cm" svg:height="2.436cm" draw:z-index="67"><draw:image xlink:href="Pictures/100000000000026C0000012CB2FAB6417DAE486C.bmp" xlink:type="simple" xlink:show="embed" xlink:actuate="onLoad"/></draw:frame> <text:span text:style-name="T1"><text:s text:c="63"/></text:span></text:p>
          </table:table-cell>
        </table:table-row>
      </table:table>
      <text:p text:style-name="P1"/>
      <table:table table:name="Tabella18" table:style-name="Tabella18">
        <table:table-column table:style-name="Tabella18.A" table:number-columns-repeated="2"/>
        <table:table-row table:style-name="Tabella18.1">
          <table:table-cell table:style-name="Tabella18.A1" office:value-type="string">
            <text:p text:style-name="P3"><draw:frame draw:style-name="fr1" draw:name="Immagine69" text:anchor-type="paragraph" svg:x="4.706cm" svg:y="0.212cm" svg:width="2.455cm" svg:height="2.436cm" draw:z-index="68"><draw:image xlink:href="Pictures/100000000000026C0000012CB2FAB6417DAE486C.bmp" xlink:type="simple" xlink:show="embed" xlink:actuate="onLoad"/></draw:frame><draw:frame draw:style-name="fr1" draw:name="Immagine70" text:anchor-type="paragraph" svg:x="1.214cm" svg:y="0.212cm" svg:width="2.455cm" svg:height="2.436cm" draw:z-index="69"><draw:image xlink:href="Pictures/100000000000026C0000012CB2FAB6417DAE486C.bmp" xlink:type="simple" xlink:show="embed" xlink:actuate="onLoad"/></draw:frame> <text:s text:c="65"/></text:p>
          </table:table-cell>
          <table:table-cell table:style-name="Tabella18.B1" office:value-type="string">
            <text:p text:style-name="P3"><draw:frame draw:style-name="fr1" draw:name="Immagine71" text:anchor-type="paragraph" svg:x="4.838cm" svg:y="0.212cm" svg:width="2.455cm" svg:height="2.436cm" draw:z-index="70"><draw:image xlink:href="Pictures/100000000000026C0000012CB2FAB6417DAE486C.bmp" xlink:type="simple" xlink:show="embed" xlink:actuate="onLoad"/></draw:frame><draw:frame draw:style-name="fr1" draw:name="Immagine72" text:anchor-type="paragraph" svg:x="1.214cm" svg:y="0.212cm" svg:width="2.455cm" svg:height="2.436cm" draw:z-index="71"><draw:image xlink:href="Pictures/100000000000026C0000012CB2FAB6417DAE486C.bmp" xlink:type="simple" xlink:show="embed" xlink:actuate="onLoad"/></draw:frame> <text:span text:style-name="T1"><text:s text:c="63"/></text:span></text:p>
          </table:table-cell>
        </table:table-row>
      </table:table>
      <text:p text:style-name="P1"/>
      <table:table table:name="Tabella19" table:style-name="Tabella19">
        <table:table-column table:style-name="Tabella19.A" table:number-columns-repeated="2"/>
        <table:table-row table:style-name="Tabella19.1">
          <table:table-cell table:style-name="Tabella19.A1" office:value-type="string">
            <text:p text:style-name="P3"><draw:frame draw:style-name="fr1" draw:name="Immagine73" text:anchor-type="paragraph" svg:x="4.706cm" svg:y="0.212cm" svg:width="2.455cm" svg:height="2.436cm" draw:z-index="72"><draw:image xlink:href="Pictures/100000000000026C0000012CB2FAB6417DAE486C.bmp" xlink:type="simple" xlink:show="embed" xlink:actuate="onLoad"/></draw:frame><draw:frame draw:style-name="fr1" draw:name="Immagine74" text:anchor-type="paragraph" svg:x="1.214cm" svg:y="0.212cm" svg:width="2.455cm" svg:height="2.436cm" draw:z-index="73"><draw:image xlink:href="Pictures/100000000000026C0000012CB2FAB6417DAE486C.bmp" xlink:type="simple" xlink:show="embed" xlink:actuate="onLoad"/></draw:frame> <text:s text:c="65"/></text:p>
          </table:table-cell>
          <table:table-cell table:style-name="Tabella19.B1" office:value-type="string">
            <text:p text:style-name="P3"><draw:frame draw:style-name="fr1" draw:name="Immagine75" text:anchor-type="paragraph" svg:x="4.838cm" svg:y="0.212cm" svg:width="2.455cm" svg:height="2.436cm" draw:z-index="74"><draw:image xlink:href="Pictures/100000000000026C0000012CB2FAB6417DAE486C.bmp" xlink:type="simple" xlink:show="embed" xlink:actuate="onLoad"/></draw:frame><draw:frame draw:style-name="fr1" draw:name="Immagine76" text:anchor-type="paragraph" svg:x="1.214cm" svg:y="0.212cm" svg:width="2.455cm" svg:height="2.436cm" draw:z-index="75"><draw:image xlink:href="Pictures/100000000000026C0000012CB2FAB6417DAE486C.bmp" xlink:type="simple" xlink:show="embed" xlink:actuate="onLoad"/></draw:frame> <text:span text:style-name="T1"><text:s text:c="63"/></text:span></text:p>
          </table:table-cell>
        </table:table-row>
      </table:table>
      <text:p text:style-name="P1"/>
      <table:table table:name="Tabella20" table:style-name="Tabella20">
        <table:table-column table:style-name="Tabella20.A" table:number-columns-repeated="2"/>
        <table:table-row table:style-name="Tabella20.1">
          <table:table-cell table:style-name="Tabella20.A1" office:value-type="string">
            <text:p text:style-name="P3"><draw:frame draw:style-name="fr1" draw:name="Immagine77" text:anchor-type="paragraph" svg:x="4.706cm" svg:y="0.212cm" svg:width="2.455cm" svg:height="2.436cm" draw:z-index="76"><draw:image xlink:href="Pictures/100000000000026C0000012CB2FAB6417DAE486C.bmp" xlink:type="simple" xlink:show="embed" xlink:actuate="onLoad"/></draw:frame><draw:frame draw:style-name="fr1" draw:name="Immagine78" text:anchor-type="paragraph" svg:x="1.214cm" svg:y="0.212cm" svg:width="2.455cm" svg:height="2.436cm" draw:z-index="77"><draw:image xlink:href="Pictures/100000000000026C0000012CB2FAB6417DAE486C.bmp" xlink:type="simple" xlink:show="embed" xlink:actuate="onLoad"/></draw:frame> <text:s text:c="65"/></text:p>
          </table:table-cell>
          <table:table-cell table:style-name="Tabella20.B1" office:value-type="string">
            <text:p text:style-name="P3"><draw:frame draw:style-name="fr1" draw:name="Immagine79" text:anchor-type="paragraph" svg:x="4.838cm" svg:y="0.212cm" svg:width="2.455cm" svg:height="2.436cm" draw:z-index="78"><draw:image xlink:href="Pictures/100000000000026C0000012CB2FAB6417DAE486C.bmp" xlink:type="simple" xlink:show="embed" xlink:actuate="onLoad"/></draw:frame><draw:frame draw:style-name="fr1" draw:name="Immagine80" text:anchor-type="paragraph" svg:x="1.214cm" svg:y="0.212cm" svg:width="2.455cm" svg:height="2.436cm" draw:z-index="79"><draw:image xlink:href="Pictures/100000000000026C0000012CB2FAB6417DAE486C.bmp" xlink:type="simple" xlink:show="embed" xlink:actuate="onLoad"/></draw:frame> <text:span text:style-name="T1"><text:s text:c="63"/></text:span></text:p>
          </table:table-cell>
        </table:table-row>
      </table:table>
      <text:p text:style-name="P1"/>
      <table:table table:name="Tabella21" table:style-name="Tabella21">
        <table:table-column table:style-name="Tabella21.A" table:number-columns-repeated="2"/>
        <table:table-row table:style-name="Tabella21.1">
          <table:table-cell table:style-name="Tabella21.A1" office:value-type="string">
            <text:p text:style-name="P3"><draw:frame draw:style-name="fr1" draw:name="Immagine81" text:anchor-type="paragraph" svg:x="4.706cm" svg:y="0.212cm" svg:width="2.455cm" svg:height="2.436cm" draw:z-index="80"><draw:image xlink:href="Pictures/100000000000026C0000012CB2FAB6417DAE486C.bmp" xlink:type="simple" xlink:show="embed" xlink:actuate="onLoad"/></draw:frame><draw:frame draw:style-name="fr1" draw:name="Immagine82" text:anchor-type="paragraph" svg:x="1.214cm" svg:y="0.212cm" svg:width="2.455cm" svg:height="2.436cm" draw:z-index="81"><draw:image xlink:href="Pictures/100000000000026C0000012CB2FAB6417DAE486C.bmp" xlink:type="simple" xlink:show="embed" xlink:actuate="onLoad"/></draw:frame> <text:s text:c="65"/></text:p>
          </table:table-cell>
          <table:table-cell table:style-name="Tabella21.B1" office:value-type="string">
            <text:p text:style-name="P3"><draw:frame draw:style-name="fr1" draw:name="Immagine83" text:anchor-type="paragraph" svg:x="4.838cm" svg:y="0.212cm" svg:width="2.455cm" svg:height="2.436cm" draw:z-index="82"><draw:image xlink:href="Pictures/100000000000026C0000012CB2FAB6417DAE486C.bmp" xlink:type="simple" xlink:show="embed" xlink:actuate="onLoad"/></draw:frame><draw:frame draw:style-name="fr1" draw:name="Immagine84" text:anchor-type="paragraph" svg:x="1.214cm" svg:y="0.212cm" svg:width="2.455cm" svg:height="2.436cm" draw:z-index="83"><draw:image xlink:href="Pictures/100000000000026C0000012CB2FAB6417DAE486C.bmp" xlink:type="simple" xlink:show="embed" xlink:actuate="onLoad"/></draw:frame> <text:span text:style-name="T1"><text:s text:c="63"/></text:span></text:p>
          </table:table-cell>
        </table:table-row>
      </table:table>
      <text:p text:style-name="P1"/>
      <table:table table:name="Tabella22" table:style-name="Tabella22">
        <table:table-column table:style-name="Tabella22.A" table:number-columns-repeated="2"/>
        <text:soft-page-break/>
        <table:table-row table:style-name="Tabella22.1">
          <table:table-cell table:style-name="Tabella22.A1" office:value-type="string">
            <text:p text:style-name="P3"><draw:frame draw:style-name="fr1" draw:name="Immagine85" text:anchor-type="paragraph" svg:x="4.706cm" svg:y="0.212cm" svg:width="2.455cm" svg:height="2.436cm" draw:z-index="84"><draw:image xlink:href="Pictures/100000000000026C0000012CB2FAB6417DAE486C.bmp" xlink:type="simple" xlink:show="embed" xlink:actuate="onLoad"/></draw:frame><draw:frame draw:style-name="fr1" draw:name="Immagine86" text:anchor-type="paragraph" svg:x="1.214cm" svg:y="0.212cm" svg:width="2.455cm" svg:height="2.436cm" draw:z-index="85"><draw:image xlink:href="Pictures/100000000000026C0000012CB2FAB6417DAE486C.bmp" xlink:type="simple" xlink:show="embed" xlink:actuate="onLoad"/></draw:frame> <text:s text:c="65"/></text:p>
          </table:table-cell>
          <table:table-cell table:style-name="Tabella22.B1" office:value-type="string">
            <text:p text:style-name="P3"><draw:frame draw:style-name="fr1" draw:name="Immagine87" text:anchor-type="paragraph" svg:x="4.838cm" svg:y="0.212cm" svg:width="2.455cm" svg:height="2.436cm" draw:z-index="86"><draw:image xlink:href="Pictures/100000000000026C0000012CB2FAB6417DAE486C.bmp" xlink:type="simple" xlink:show="embed" xlink:actuate="onLoad"/></draw:frame><draw:frame draw:style-name="fr1" draw:name="Immagine88" text:anchor-type="paragraph" svg:x="1.214cm" svg:y="0.212cm" svg:width="2.455cm" svg:height="2.436cm" draw:z-index="87"><draw:image xlink:href="Pictures/100000000000026C0000012CB2FAB6417DAE486C.bmp" xlink:type="simple" xlink:show="embed" xlink:actuate="onLoad"/></draw:frame> <text:span text:style-name="T1"><text:s text:c="63"/></text:span></text:p>
          </table:table-cell>
        </table:table-row>
      </table:table>
      <text:p text:style-name="P1"/>
      <table:table table:name="Tabella23" table:style-name="Tabella23">
        <table:table-column table:style-name="Tabella23.A" table:number-columns-repeated="2"/>
        <table:table-row table:style-name="Tabella23.1">
          <table:table-cell table:style-name="Tabella23.A1" office:value-type="string">
            <text:p text:style-name="P3"><draw:frame draw:style-name="fr1" draw:name="Immagine89" text:anchor-type="paragraph" svg:x="4.706cm" svg:y="0.212cm" svg:width="2.455cm" svg:height="2.436cm" draw:z-index="88"><draw:image xlink:href="Pictures/100000000000026C0000012CB2FAB6417DAE486C.bmp" xlink:type="simple" xlink:show="embed" xlink:actuate="onLoad"/></draw:frame><draw:frame draw:style-name="fr1" draw:name="Immagine90" text:anchor-type="paragraph" svg:x="1.214cm" svg:y="0.212cm" svg:width="2.455cm" svg:height="2.436cm" draw:z-index="89"><draw:image xlink:href="Pictures/100000000000026C0000012CB2FAB6417DAE486C.bmp" xlink:type="simple" xlink:show="embed" xlink:actuate="onLoad"/></draw:frame> <text:s text:c="65"/></text:p>
          </table:table-cell>
          <table:table-cell table:style-name="Tabella23.B1" office:value-type="string">
            <text:p text:style-name="P3"><draw:frame draw:style-name="fr1" draw:name="Immagine91" text:anchor-type="paragraph" svg:x="4.838cm" svg:y="0.212cm" svg:width="2.455cm" svg:height="2.436cm" draw:z-index="90"><draw:image xlink:href="Pictures/100000000000026C0000012CB2FAB6417DAE486C.bmp" xlink:type="simple" xlink:show="embed" xlink:actuate="onLoad"/></draw:frame><draw:frame draw:style-name="fr1" draw:name="Immagine92" text:anchor-type="paragraph" svg:x="1.214cm" svg:y="0.212cm" svg:width="2.455cm" svg:height="2.436cm" draw:z-index="91"><draw:image xlink:href="Pictures/100000000000026C0000012CB2FAB6417DAE486C.bmp" xlink:type="simple" xlink:show="embed" xlink:actuate="onLoad"/></draw:frame> <text:span text:style-name="T1"><text:s text:c="63"/></text:span></text:p>
          </table:table-cell>
        </table:table-row>
      </table:table>
      <text:p text:style-name="P1"/>
      <table:table table:name="Tabella24" table:style-name="Tabella24">
        <table:table-column table:style-name="Tabella24.A" table:number-columns-repeated="2"/>
        <table:table-row table:style-name="Tabella24.1">
          <table:table-cell table:style-name="Tabella24.A1" office:value-type="string">
            <text:p text:style-name="P3"><draw:frame draw:style-name="fr1" draw:name="Immagine93" text:anchor-type="paragraph" svg:x="4.706cm" svg:y="0.212cm" svg:width="2.455cm" svg:height="2.436cm" draw:z-index="92"><draw:image xlink:href="Pictures/100000000000026C0000012CB2FAB6417DAE486C.bmp" xlink:type="simple" xlink:show="embed" xlink:actuate="onLoad"/></draw:frame><draw:frame draw:style-name="fr1" draw:name="Immagine94" text:anchor-type="paragraph" svg:x="1.214cm" svg:y="0.212cm" svg:width="2.455cm" svg:height="2.436cm" draw:z-index="93"><draw:image xlink:href="Pictures/100000000000026C0000012CB2FAB6417DAE486C.bmp" xlink:type="simple" xlink:show="embed" xlink:actuate="onLoad"/></draw:frame> <text:s text:c="65"/></text:p>
          </table:table-cell>
          <table:table-cell table:style-name="Tabella24.B1" office:value-type="string">
            <text:p text:style-name="P3"><draw:frame draw:style-name="fr1" draw:name="Immagine95" text:anchor-type="paragraph" svg:x="4.838cm" svg:y="0.212cm" svg:width="2.455cm" svg:height="2.436cm" draw:z-index="94"><draw:image xlink:href="Pictures/100000000000026C0000012CB2FAB6417DAE486C.bmp" xlink:type="simple" xlink:show="embed" xlink:actuate="onLoad"/></draw:frame><draw:frame draw:style-name="fr1" draw:name="Immagine96" text:anchor-type="paragraph" svg:x="1.214cm" svg:y="0.212cm" svg:width="2.455cm" svg:height="2.436cm" draw:z-index="95"><draw:image xlink:href="Pictures/100000000000026C0000012CB2FAB6417DAE486C.bmp" xlink:type="simple" xlink:show="embed" xlink:actuate="onLoad"/></draw:frame> <text:span text:style-name="T1"><text:s text:c="63"/></text:span></text:p>
          </table:table-cell>
        </table:table-row>
      </table:table>
      <text:p text:style-name="P1"/>
      <table:table table:name="Tabella25" table:style-name="Tabella25">
        <table:table-column table:style-name="Tabella25.A" table:number-columns-repeated="2"/>
        <table:table-row table:style-name="Tabella25.1">
          <table:table-cell table:style-name="Tabella25.A1" office:value-type="string">
            <text:p text:style-name="P3"><draw:frame draw:style-name="fr1" draw:name="Immagine97" text:anchor-type="paragraph" svg:x="4.706cm" svg:y="0.212cm" svg:width="2.455cm" svg:height="2.436cm" draw:z-index="96"><draw:image xlink:href="Pictures/100000000000026C0000012CB2FAB6417DAE486C.bmp" xlink:type="simple" xlink:show="embed" xlink:actuate="onLoad"/></draw:frame><draw:frame draw:style-name="fr1" draw:name="Immagine98" text:anchor-type="paragraph" svg:x="1.214cm" svg:y="0.212cm" svg:width="2.455cm" svg:height="2.436cm" draw:z-index="97"><draw:image xlink:href="Pictures/100000000000026C0000012CB2FAB6417DAE486C.bmp" xlink:type="simple" xlink:show="embed" xlink:actuate="onLoad"/></draw:frame> <text:s text:c="65"/></text:p>
          </table:table-cell>
          <table:table-cell table:style-name="Tabella25.B1" office:value-type="string">
            <text:p text:style-name="P3"><draw:frame draw:style-name="fr1" draw:name="Immagine99" text:anchor-type="paragraph" svg:x="4.838cm" svg:y="0.212cm" svg:width="2.455cm" svg:height="2.436cm" draw:z-index="98"><draw:image xlink:href="Pictures/100000000000026C0000012CB2FAB6417DAE486C.bmp" xlink:type="simple" xlink:show="embed" xlink:actuate="onLoad"/></draw:frame><draw:frame draw:style-name="fr1" draw:name="Immagine100" text:anchor-type="paragraph" svg:x="1.214cm" svg:y="0.212cm" svg:width="2.455cm" svg:height="2.436cm" draw:z-index="99"><draw:image xlink:href="Pictures/100000000000026C0000012CB2FAB6417DAE486C.bmp" xlink:type="simple" xlink:show="embed" xlink:actuate="onLoad"/></draw:frame> <text:span text:style-name="T1"><text:s text:c="63"/></text:span></text:p>
          </table:table-cell>
        </table:table-row>
      </table:table>
      <text:p text:style-name="P1"/>
      <table:table table:name="Tabella26" table:style-name="Tabella26">
        <table:table-column table:style-name="Tabella26.A" table:number-columns-repeated="2"/>
        <table:table-row table:style-name="Tabella26.1">
          <table:table-cell table:style-name="Tabella26.A1" office:value-type="string">
            <text:p text:style-name="P3"><draw:frame draw:style-name="fr1" draw:name="Immagine101" text:anchor-type="paragraph" svg:x="4.706cm" svg:y="0.212cm" svg:width="2.455cm" svg:height="2.436cm" draw:z-index="100"><draw:image xlink:href="Pictures/100000000000026C0000012CB2FAB6417DAE486C.bmp" xlink:type="simple" xlink:show="embed" xlink:actuate="onLoad"/></draw:frame><draw:frame draw:style-name="fr1" draw:name="Immagine102" text:anchor-type="paragraph" svg:x="1.214cm" svg:y="0.212cm" svg:width="2.455cm" svg:height="2.436cm" draw:z-index="101"><draw:image xlink:href="Pictures/100000000000026C0000012CB2FAB6417DAE486C.bmp" xlink:type="simple" xlink:show="embed" xlink:actuate="onLoad"/></draw:frame> <text:s text:c="65"/></text:p>
          </table:table-cell>
          <table:table-cell table:style-name="Tabella26.B1" office:value-type="string">
            <text:p text:style-name="P3"><draw:frame draw:style-name="fr1" draw:name="Immagine103" text:anchor-type="paragraph" svg:x="4.838cm" svg:y="0.212cm" svg:width="2.455cm" svg:height="2.436cm" draw:z-index="102"><draw:image xlink:href="Pictures/100000000000026C0000012CB2FAB6417DAE486C.bmp" xlink:type="simple" xlink:show="embed" xlink:actuate="onLoad"/></draw:frame><draw:frame draw:style-name="fr1" draw:name="Immagine104" text:anchor-type="paragraph" svg:x="1.214cm" svg:y="0.212cm" svg:width="2.455cm" svg:height="2.436cm" draw:z-index="103"><draw:image xlink:href="Pictures/100000000000026C0000012CB2FAB6417DAE486C.bmp" xlink:type="simple" xlink:show="embed" xlink:actuate="onLoad"/></draw:frame> <text:span text:style-name="T1"><text:s text:c="63"/></text:span></text:p>
          </table:table-cell>
        </table:table-row>
      </table:table>
      <text:p text:style-name="P1"/>
      <table:table table:name="Tabella27" table:style-name="Tabella27">
        <table:table-column table:style-name="Tabella27.A" table:number-columns-repeated="2"/>
        <table:table-row table:style-name="Tabella27.1">
          <table:table-cell table:style-name="Tabella27.A1" office:value-type="string">
            <text:p text:style-name="P3"><draw:frame draw:style-name="fr1" draw:name="Immagine105" text:anchor-type="paragraph" svg:x="4.706cm" svg:y="0.212cm" svg:width="2.455cm" svg:height="2.436cm" draw:z-index="104"><draw:image xlink:href="Pictures/100000000000026C0000012CB2FAB6417DAE486C.bmp" xlink:type="simple" xlink:show="embed" xlink:actuate="onLoad"/></draw:frame><draw:frame draw:style-name="fr1" draw:name="Immagine106" text:anchor-type="paragraph" svg:x="1.214cm" svg:y="0.212cm" svg:width="2.455cm" svg:height="2.436cm" draw:z-index="105"><draw:image xlink:href="Pictures/100000000000026C0000012CB2FAB6417DAE486C.bmp" xlink:type="simple" xlink:show="embed" xlink:actuate="onLoad"/></draw:frame> <text:s text:c="65"/></text:p>
          </table:table-cell>
          <table:table-cell table:style-name="Tabella27.B1" office:value-type="string">
            <text:p text:style-name="P3"><draw:frame draw:style-name="fr1" draw:name="Immagine107" text:anchor-type="paragraph" svg:x="4.838cm" svg:y="0.212cm" svg:width="2.455cm" svg:height="2.436cm" draw:z-index="106"><draw:image xlink:href="Pictures/100000000000026C0000012CB2FAB6417DAE486C.bmp" xlink:type="simple" xlink:show="embed" xlink:actuate="onLoad"/></draw:frame><draw:frame draw:style-name="fr1" draw:name="Immagine108" text:anchor-type="paragraph" svg:x="1.214cm" svg:y="0.212cm" svg:width="2.455cm" svg:height="2.436cm" draw:z-index="107"><draw:image xlink:href="Pictures/100000000000026C0000012CB2FAB6417DAE486C.bmp" xlink:type="simple" xlink:show="embed" xlink:actuate="onLoad"/></draw:frame> <text:span text:style-name="T1"><text:s text:c="63"/></text:span></text:p>
          </table:table-cell>
        </table:table-row>
      </table:table>
      <text:p text:style-name="P1"/>
      <table:table table:name="Tabella28" table:style-name="Tabella28">
        <table:table-column table:style-name="Tabella28.A" table:number-columns-repeated="2"/>
        <table:table-row table:style-name="Tabella28.1">
          <table:table-cell table:style-name="Tabella28.A1" office:value-type="string">
            <text:p text:style-name="P3"><draw:frame draw:style-name="fr1" draw:name="Immagine109" text:anchor-type="paragraph" svg:x="4.706cm" svg:y="0.212cm" svg:width="2.455cm" svg:height="2.436cm" draw:z-index="108"><draw:image xlink:href="Pictures/100000000000026C0000012CB2FAB6417DAE486C.bmp" xlink:type="simple" xlink:show="embed" xlink:actuate="onLoad"/></draw:frame><draw:frame draw:style-name="fr1" draw:name="Immagine110" text:anchor-type="paragraph" svg:x="1.214cm" svg:y="0.212cm" svg:width="2.455cm" svg:height="2.436cm" draw:z-index="109"><draw:image xlink:href="Pictures/100000000000026C0000012CB2FAB6417DAE486C.bmp" xlink:type="simple" xlink:show="embed" xlink:actuate="onLoad"/></draw:frame> <text:s text:c="65"/></text:p>
          </table:table-cell>
          <table:table-cell table:style-name="Tabella28.B1" office:value-type="string">
            <text:p text:style-name="P3"><draw:frame draw:style-name="fr1" draw:name="Immagine111" text:anchor-type="paragraph" svg:x="4.838cm" svg:y="0.212cm" svg:width="2.455cm" svg:height="2.436cm" draw:z-index="110"><draw:image xlink:href="Pictures/100000000000026C0000012CB2FAB6417DAE486C.bmp" xlink:type="simple" xlink:show="embed" xlink:actuate="onLoad"/></draw:frame><draw:frame draw:style-name="fr1" draw:name="Immagine112" text:anchor-type="paragraph" svg:x="1.214cm" svg:y="0.212cm" svg:width="2.455cm" svg:height="2.436cm" draw:z-index="111"><draw:image xlink:href="Pictures/100000000000026C0000012CB2FAB6417DAE486C.bmp" xlink:type="simple" xlink:show="embed" xlink:actuate="onLoad"/></draw:frame> <text:span text:style-name="T1"><text:s text:c="63"/></text:span></text:p>
          </table:table-cell>
        </table:table-row>
      </table:table>
      <text:p text:style-name="P1"/>
      <table:table table:name="Tabella29" table:style-name="Tabella29">
        <table:table-column table:style-name="Tabella29.A" table:number-columns-repeated="2"/>
        <text:soft-page-break/>
        <table:table-row table:style-name="Tabella29.1">
          <table:table-cell table:style-name="Tabella29.A1" office:value-type="string">
            <text:p text:style-name="P3"><draw:frame draw:style-name="fr1" draw:name="Immagine113" text:anchor-type="paragraph" svg:x="4.706cm" svg:y="0.212cm" svg:width="2.455cm" svg:height="2.436cm" draw:z-index="112"><draw:image xlink:href="Pictures/100000000000026C0000012CB2FAB6417DAE486C.bmp" xlink:type="simple" xlink:show="embed" xlink:actuate="onLoad"/></draw:frame><draw:frame draw:style-name="fr1" draw:name="Immagine114" text:anchor-type="paragraph" svg:x="1.214cm" svg:y="0.212cm" svg:width="2.455cm" svg:height="2.436cm" draw:z-index="113"><draw:image xlink:href="Pictures/100000000000026C0000012CB2FAB6417DAE486C.bmp" xlink:type="simple" xlink:show="embed" xlink:actuate="onLoad"/></draw:frame> <text:s text:c="65"/></text:p>
          </table:table-cell>
          <table:table-cell table:style-name="Tabella29.B1" office:value-type="string">
            <text:p text:style-name="P3"><draw:frame draw:style-name="fr1" draw:name="Immagine115" text:anchor-type="paragraph" svg:x="4.838cm" svg:y="0.212cm" svg:width="2.455cm" svg:height="2.436cm" draw:z-index="114"><draw:image xlink:href="Pictures/100000000000026C0000012CB2FAB6417DAE486C.bmp" xlink:type="simple" xlink:show="embed" xlink:actuate="onLoad"/></draw:frame><draw:frame draw:style-name="fr1" draw:name="Immagine116" text:anchor-type="paragraph" svg:x="1.214cm" svg:y="0.212cm" svg:width="2.455cm" svg:height="2.436cm" draw:z-index="115"><draw:image xlink:href="Pictures/100000000000026C0000012CB2FAB6417DAE486C.bmp" xlink:type="simple" xlink:show="embed" xlink:actuate="onLoad"/></draw:frame> <text:span text:style-name="T1"><text:s text:c="63"/></text:span></text:p>
          </table:table-cell>
        </table:table-row>
      </table:table>
      <text:p text:style-name="P1"/>
      <table:table table:name="Tabella30" table:style-name="Tabella30">
        <table:table-column table:style-name="Tabella30.A" table:number-columns-repeated="2"/>
        <table:table-row table:style-name="Tabella30.1">
          <table:table-cell table:style-name="Tabella30.A1" office:value-type="string">
            <text:p text:style-name="P3"><draw:frame draw:style-name="fr1" draw:name="Immagine117" text:anchor-type="paragraph" svg:x="4.706cm" svg:y="0.212cm" svg:width="2.455cm" svg:height="2.436cm" draw:z-index="116"><draw:image xlink:href="Pictures/100000000000026C0000012CB2FAB6417DAE486C.bmp" xlink:type="simple" xlink:show="embed" xlink:actuate="onLoad"/></draw:frame><draw:frame draw:style-name="fr1" draw:name="Immagine118" text:anchor-type="paragraph" svg:x="1.214cm" svg:y="0.212cm" svg:width="2.455cm" svg:height="2.436cm" draw:z-index="117"><draw:image xlink:href="Pictures/100000000000026C0000012CB2FAB6417DAE486C.bmp" xlink:type="simple" xlink:show="embed" xlink:actuate="onLoad"/></draw:frame> <text:s text:c="65"/></text:p>
          </table:table-cell>
          <table:table-cell table:style-name="Tabella30.B1" office:value-type="string">
            <text:p text:style-name="P3"><draw:frame draw:style-name="fr1" draw:name="Immagine119" text:anchor-type="paragraph" svg:x="4.838cm" svg:y="0.212cm" svg:width="2.455cm" svg:height="2.436cm" draw:z-index="118"><draw:image xlink:href="Pictures/100000000000026C0000012CB2FAB6417DAE486C.bmp" xlink:type="simple" xlink:show="embed" xlink:actuate="onLoad"/></draw:frame><draw:frame draw:style-name="fr1" draw:name="Immagine120" text:anchor-type="paragraph" svg:x="1.214cm" svg:y="0.212cm" svg:width="2.455cm" svg:height="2.436cm" draw:z-index="119"><draw:image xlink:href="Pictures/100000000000026C0000012CB2FAB6417DAE486C.bmp" xlink:type="simple" xlink:show="embed" xlink:actuate="onLoad"/></draw:frame> <text:span text:style-name="T1"><text:s text:c="63"/></text:span></text:p>
          </table:table-cell>
        </table:table-row>
      </table:table>
      <text:p text:style-name="P1"/>
      <table:table table:name="Tabella31" table:style-name="Tabella31">
        <table:table-column table:style-name="Tabella31.A" table:number-columns-repeated="2"/>
        <table:table-row table:style-name="Tabella31.1">
          <table:table-cell table:style-name="Tabella31.A1" office:value-type="string">
            <text:p text:style-name="P3"><draw:frame draw:style-name="fr1" draw:name="Immagine121" text:anchor-type="paragraph" svg:x="4.706cm" svg:y="0.212cm" svg:width="2.455cm" svg:height="2.436cm" draw:z-index="120"><draw:image xlink:href="Pictures/100000000000026C0000012CB2FAB6417DAE486C.bmp" xlink:type="simple" xlink:show="embed" xlink:actuate="onLoad"/></draw:frame><draw:frame draw:style-name="fr1" draw:name="Immagine122" text:anchor-type="paragraph" svg:x="1.214cm" svg:y="0.212cm" svg:width="2.455cm" svg:height="2.436cm" draw:z-index="121"><draw:image xlink:href="Pictures/100000000000026C0000012CB2FAB6417DAE486C.bmp" xlink:type="simple" xlink:show="embed" xlink:actuate="onLoad"/></draw:frame> <text:s text:c="65"/></text:p>
          </table:table-cell>
          <table:table-cell table:style-name="Tabella31.B1" office:value-type="string">
            <text:p text:style-name="P3"><draw:frame draw:style-name="fr1" draw:name="Immagine123" text:anchor-type="paragraph" svg:x="4.838cm" svg:y="0.212cm" svg:width="2.455cm" svg:height="2.436cm" draw:z-index="122"><draw:image xlink:href="Pictures/100000000000026C0000012CB2FAB6417DAE486C.bmp" xlink:type="simple" xlink:show="embed" xlink:actuate="onLoad"/></draw:frame><draw:frame draw:style-name="fr1" draw:name="Immagine124" text:anchor-type="paragraph" svg:x="1.214cm" svg:y="0.212cm" svg:width="2.455cm" svg:height="2.436cm" draw:z-index="123"><draw:image xlink:href="Pictures/100000000000026C0000012CB2FAB6417DAE486C.bmp" xlink:type="simple" xlink:show="embed" xlink:actuate="onLoad"/></draw:frame> <text:span text:style-name="T1"><text:s text:c="63"/></text:span></text:p>
          </table:table-cell>
        </table:table-row>
      </table:table>
      <text:p text:style-name="P1"/>
      <table:table table:name="Tabella32" table:style-name="Tabella32">
        <table:table-column table:style-name="Tabella32.A" table:number-columns-repeated="2"/>
        <table:table-row table:style-name="Tabella32.1">
          <table:table-cell table:style-name="Tabella32.A1" office:value-type="string">
            <text:p text:style-name="P3"><draw:frame draw:style-name="fr1" draw:name="Immagine125" text:anchor-type="paragraph" svg:x="4.706cm" svg:y="0.212cm" svg:width="2.455cm" svg:height="2.436cm" draw:z-index="124"><draw:image xlink:href="Pictures/100000000000026C0000012CB2FAB6417DAE486C.bmp" xlink:type="simple" xlink:show="embed" xlink:actuate="onLoad"/></draw:frame><draw:frame draw:style-name="fr1" draw:name="Immagine126" text:anchor-type="paragraph" svg:x="1.214cm" svg:y="0.212cm" svg:width="2.455cm" svg:height="2.436cm" draw:z-index="125"><draw:image xlink:href="Pictures/100000000000026C0000012CB2FAB6417DAE486C.bmp" xlink:type="simple" xlink:show="embed" xlink:actuate="onLoad"/></draw:frame> <text:s text:c="65"/></text:p>
          </table:table-cell>
          <table:table-cell table:style-name="Tabella32.B1" office:value-type="string">
            <text:p text:style-name="P3"><draw:frame draw:style-name="fr1" draw:name="Immagine127" text:anchor-type="paragraph" svg:x="4.838cm" svg:y="0.212cm" svg:width="2.455cm" svg:height="2.436cm" draw:z-index="126"><draw:image xlink:href="Pictures/100000000000026C0000012CB2FAB6417DAE486C.bmp" xlink:type="simple" xlink:show="embed" xlink:actuate="onLoad"/></draw:frame><draw:frame draw:style-name="fr1" draw:name="Immagine128" text:anchor-type="paragraph" svg:x="1.214cm" svg:y="0.212cm" svg:width="2.455cm" svg:height="2.436cm" draw:z-index="127"><draw:image xlink:href="Pictures/100000000000026C0000012CB2FAB6417DAE486C.bmp" xlink:type="simple" xlink:show="embed" xlink:actuate="onLoad"/></draw:frame> <text:span text:style-name="T1"><text:s text:c="63"/></text:span></text:p>
          </table:table-cell>
        </table:table-row>
      </table:table>
      <text:p text:style-name="P1"/>
      <table:table table:name="Tabella33" table:style-name="Tabella33">
        <table:table-column table:style-name="Tabella33.A" table:number-columns-repeated="2"/>
        <table:table-row table:style-name="Tabella33.1">
          <table:table-cell table:style-name="Tabella33.A1" office:value-type="string">
            <text:p text:style-name="P3"><draw:frame draw:style-name="fr1" draw:name="Immagine129" text:anchor-type="paragraph" svg:x="4.706cm" svg:y="0.212cm" svg:width="2.455cm" svg:height="2.436cm" draw:z-index="128"><draw:image xlink:href="Pictures/100000000000026C0000012CB2FAB6417DAE486C.bmp" xlink:type="simple" xlink:show="embed" xlink:actuate="onLoad"/></draw:frame><draw:frame draw:style-name="fr1" draw:name="Immagine130" text:anchor-type="paragraph" svg:x="1.214cm" svg:y="0.212cm" svg:width="2.455cm" svg:height="2.436cm" draw:z-index="129"><draw:image xlink:href="Pictures/100000000000026C0000012CB2FAB6417DAE486C.bmp" xlink:type="simple" xlink:show="embed" xlink:actuate="onLoad"/></draw:frame> <text:s text:c="65"/></text:p>
          </table:table-cell>
          <table:table-cell table:style-name="Tabella33.B1" office:value-type="string">
            <text:p text:style-name="P3"><draw:frame draw:style-name="fr1" draw:name="Immagine131" text:anchor-type="paragraph" svg:x="4.838cm" svg:y="0.212cm" svg:width="2.455cm" svg:height="2.436cm" draw:z-index="130"><draw:image xlink:href="Pictures/100000000000026C0000012CB2FAB6417DAE486C.bmp" xlink:type="simple" xlink:show="embed" xlink:actuate="onLoad"/></draw:frame><draw:frame draw:style-name="fr1" draw:name="Immagine132" text:anchor-type="paragraph" svg:x="1.214cm" svg:y="0.212cm" svg:width="2.455cm" svg:height="2.436cm" draw:z-index="131"><draw:image xlink:href="Pictures/100000000000026C0000012CB2FAB6417DAE486C.bmp" xlink:type="simple" xlink:show="embed" xlink:actuate="onLoad"/></draw:frame> <text:span text:style-name="T1"><text:s text:c="63"/></text:span></text:p>
          </table:table-cell>
        </table:table-row>
      </table:table>
      <text:p text:style-name="P1"/>
      <table:table table:name="Tabella34" table:style-name="Tabella34">
        <table:table-column table:style-name="Tabella34.A" table:number-columns-repeated="2"/>
        <table:table-row table:style-name="Tabella34.1">
          <table:table-cell table:style-name="Tabella34.A1" office:value-type="string">
            <text:p text:style-name="P3"><draw:frame draw:style-name="fr1" draw:name="Immagine133" text:anchor-type="paragraph" svg:x="4.706cm" svg:y="0.212cm" svg:width="2.455cm" svg:height="2.436cm" draw:z-index="132"><draw:image xlink:href="Pictures/100000000000026C0000012CB2FAB6417DAE486C.bmp" xlink:type="simple" xlink:show="embed" xlink:actuate="onLoad"/></draw:frame><draw:frame draw:style-name="fr1" draw:name="Immagine134" text:anchor-type="paragraph" svg:x="1.214cm" svg:y="0.212cm" svg:width="2.455cm" svg:height="2.436cm" draw:z-index="133"><draw:image xlink:href="Pictures/100000000000026C0000012CB2FAB6417DAE486C.bmp" xlink:type="simple" xlink:show="embed" xlink:actuate="onLoad"/></draw:frame> <text:s text:c="65"/></text:p>
          </table:table-cell>
          <table:table-cell table:style-name="Tabella34.B1" office:value-type="string">
            <text:p text:style-name="P3"><draw:frame draw:style-name="fr1" draw:name="Immagine135" text:anchor-type="paragraph" svg:x="4.838cm" svg:y="0.212cm" svg:width="2.455cm" svg:height="2.436cm" draw:z-index="134"><draw:image xlink:href="Pictures/100000000000026C0000012CB2FAB6417DAE486C.bmp" xlink:type="simple" xlink:show="embed" xlink:actuate="onLoad"/></draw:frame><draw:frame draw:style-name="fr1" draw:name="Immagine136" text:anchor-type="paragraph" svg:x="1.214cm" svg:y="0.212cm" svg:width="2.455cm" svg:height="2.436cm" draw:z-index="135"><draw:image xlink:href="Pictures/100000000000026C0000012CB2FAB6417DAE486C.bmp" xlink:type="simple" xlink:show="embed" xlink:actuate="onLoad"/></draw:frame> <text:span text:style-name="T1"><text:s text:c="63"/></text:span></text:p>
          </table:table-cell>
        </table:table-row>
      </table:table>
      <text:p text:style-name="P1"/>
      <table:table table:name="Tabella35" table:style-name="Tabella35">
        <table:table-column table:style-name="Tabella35.A" table:number-columns-repeated="2"/>
        <table:table-row table:style-name="Tabella35.1">
          <table:table-cell table:style-name="Tabella35.A1" office:value-type="string">
            <text:p text:style-name="P3"><draw:frame draw:style-name="fr1" draw:name="Immagine137" text:anchor-type="paragraph" svg:x="4.706cm" svg:y="0.212cm" svg:width="2.455cm" svg:height="2.436cm" draw:z-index="136"><draw:image xlink:href="Pictures/100000000000026C0000012CB2FAB6417DAE486C.bmp" xlink:type="simple" xlink:show="embed" xlink:actuate="onLoad"/></draw:frame><draw:frame draw:style-name="fr1" draw:name="Immagine138" text:anchor-type="paragraph" svg:x="1.214cm" svg:y="0.212cm" svg:width="2.455cm" svg:height="2.436cm" draw:z-index="137"><draw:image xlink:href="Pictures/100000000000026C0000012CB2FAB6417DAE486C.bmp" xlink:type="simple" xlink:show="embed" xlink:actuate="onLoad"/></draw:frame> <text:s text:c="65"/></text:p>
          </table:table-cell>
          <table:table-cell table:style-name="Tabella35.B1" office:value-type="string">
            <text:p text:style-name="P3"><draw:frame draw:style-name="fr1" draw:name="Immagine139" text:anchor-type="paragraph" svg:x="4.838cm" svg:y="0.212cm" svg:width="2.455cm" svg:height="2.436cm" draw:z-index="138"><draw:image xlink:href="Pictures/100000000000026C0000012CB2FAB6417DAE486C.bmp" xlink:type="simple" xlink:show="embed" xlink:actuate="onLoad"/></draw:frame><draw:frame draw:style-name="fr1" draw:name="Immagine140" text:anchor-type="paragraph" svg:x="1.214cm" svg:y="0.212cm" svg:width="2.455cm" svg:height="2.436cm" draw:z-index="139"><draw:image xlink:href="Pictures/100000000000026C0000012CB2FAB6417DAE486C.bmp" xlink:type="simple" xlink:show="embed" xlink:actuate="onLoad"/></draw:frame> <text:span text:style-name="T1"><text:s text:c="63"/></text:span></text:p>
          </table:table-cell>
        </table:table-row>
      </table:table>
      <text:p text:style-name="P1"/>
      <table:table table:name="Tabella36" table:style-name="Tabella36">
        <table:table-column table:style-name="Tabella36.A" table:number-columns-repeated="2"/>
        <text:soft-page-break/>
        <table:table-row table:style-name="Tabella36.1">
          <table:table-cell table:style-name="Tabella36.A1" office:value-type="string">
            <text:p text:style-name="P3"><draw:frame draw:style-name="fr1" draw:name="Immagine141" text:anchor-type="paragraph" svg:x="4.706cm" svg:y="0.212cm" svg:width="2.455cm" svg:height="2.436cm" draw:z-index="140"><draw:image xlink:href="Pictures/100000000000026C0000012CB2FAB6417DAE486C.bmp" xlink:type="simple" xlink:show="embed" xlink:actuate="onLoad"/></draw:frame><draw:frame draw:style-name="fr1" draw:name="Immagine142" text:anchor-type="paragraph" svg:x="1.214cm" svg:y="0.212cm" svg:width="2.455cm" svg:height="2.436cm" draw:z-index="141"><draw:image xlink:href="Pictures/100000000000026C0000012CB2FAB6417DAE486C.bmp" xlink:type="simple" xlink:show="embed" xlink:actuate="onLoad"/></draw:frame> <text:s text:c="65"/></text:p>
          </table:table-cell>
          <table:table-cell table:style-name="Tabella36.B1" office:value-type="string">
            <text:p text:style-name="P3"><draw:frame draw:style-name="fr1" draw:name="Immagine143" text:anchor-type="paragraph" svg:x="4.838cm" svg:y="0.212cm" svg:width="2.455cm" svg:height="2.436cm" draw:z-index="142"><draw:image xlink:href="Pictures/100000000000026C0000012CB2FAB6417DAE486C.bmp" xlink:type="simple" xlink:show="embed" xlink:actuate="onLoad"/></draw:frame><draw:frame draw:style-name="fr1" draw:name="Immagine144" text:anchor-type="paragraph" svg:x="1.214cm" svg:y="0.212cm" svg:width="2.455cm" svg:height="2.436cm" draw:z-index="143"><draw:image xlink:href="Pictures/100000000000026C0000012CB2FAB6417DAE486C.bmp" xlink:type="simple" xlink:show="embed" xlink:actuate="onLoad"/></draw:frame> <text:span text:style-name="T1"><text:s text:c="63"/></text:span></text:p>
          </table:table-cell>
        </table:table-row>
      </table:table>
      <text:p text:style-name="P1"/>
      <table:table table:name="Tabella37" table:style-name="Tabella37">
        <table:table-column table:style-name="Tabella37.A" table:number-columns-repeated="2"/>
        <table:table-row table:style-name="Tabella37.1">
          <table:table-cell table:style-name="Tabella37.A1" office:value-type="string">
            <text:p text:style-name="P3"><draw:frame draw:style-name="fr1" draw:name="Immagine145" text:anchor-type="paragraph" svg:x="4.706cm" svg:y="0.212cm" svg:width="2.455cm" svg:height="2.436cm" draw:z-index="144"><draw:image xlink:href="Pictures/100000000000026C0000012CB2FAB6417DAE486C.bmp" xlink:type="simple" xlink:show="embed" xlink:actuate="onLoad"/></draw:frame><draw:frame draw:style-name="fr1" draw:name="Immagine146" text:anchor-type="paragraph" svg:x="1.214cm" svg:y="0.212cm" svg:width="2.455cm" svg:height="2.436cm" draw:z-index="145"><draw:image xlink:href="Pictures/100000000000026C0000012CB2FAB6417DAE486C.bmp" xlink:type="simple" xlink:show="embed" xlink:actuate="onLoad"/></draw:frame> <text:s text:c="65"/></text:p>
          </table:table-cell>
          <table:table-cell table:style-name="Tabella37.B1" office:value-type="string">
            <text:p text:style-name="P3"><draw:frame draw:style-name="fr1" draw:name="Immagine147" text:anchor-type="paragraph" svg:x="4.838cm" svg:y="0.212cm" svg:width="2.455cm" svg:height="2.436cm" draw:z-index="146"><draw:image xlink:href="Pictures/100000000000026C0000012CB2FAB6417DAE486C.bmp" xlink:type="simple" xlink:show="embed" xlink:actuate="onLoad"/></draw:frame><draw:frame draw:style-name="fr1" draw:name="Immagine148" text:anchor-type="paragraph" svg:x="1.214cm" svg:y="0.212cm" svg:width="2.455cm" svg:height="2.436cm" draw:z-index="147"><draw:image xlink:href="Pictures/100000000000026C0000012CB2FAB6417DAE486C.bmp" xlink:type="simple" xlink:show="embed" xlink:actuate="onLoad"/></draw:frame> <text:span text:style-name="T1"><text:s text:c="63"/></text:span></text:p>
          </table:table-cell>
        </table:table-row>
      </table:table>
      <text:p text:style-name="P1"/>
      <table:table table:name="Tabella38" table:style-name="Tabella38">
        <table:table-column table:style-name="Tabella38.A" table:number-columns-repeated="2"/>
        <table:table-row table:style-name="Tabella38.1">
          <table:table-cell table:style-name="Tabella38.A1" office:value-type="string">
            <text:p text:style-name="P3"><draw:frame draw:style-name="fr1" draw:name="Immagine149" text:anchor-type="paragraph" svg:x="4.706cm" svg:y="0.212cm" svg:width="2.455cm" svg:height="2.436cm" draw:z-index="148"><draw:image xlink:href="Pictures/100000000000026C0000012CB2FAB6417DAE486C.bmp" xlink:type="simple" xlink:show="embed" xlink:actuate="onLoad"/></draw:frame><draw:frame draw:style-name="fr1" draw:name="Immagine150" text:anchor-type="paragraph" svg:x="1.214cm" svg:y="0.212cm" svg:width="2.455cm" svg:height="2.436cm" draw:z-index="149"><draw:image xlink:href="Pictures/100000000000026C0000012CB2FAB6417DAE486C.bmp" xlink:type="simple" xlink:show="embed" xlink:actuate="onLoad"/></draw:frame> <text:s text:c="65"/></text:p>
          </table:table-cell>
          <table:table-cell table:style-name="Tabella38.B1" office:value-type="string">
            <text:p text:style-name="P3"><draw:frame draw:style-name="fr1" draw:name="Immagine151" text:anchor-type="paragraph" svg:x="4.838cm" svg:y="0.212cm" svg:width="2.455cm" svg:height="2.436cm" draw:z-index="150"><draw:image xlink:href="Pictures/100000000000026C0000012CB2FAB6417DAE486C.bmp" xlink:type="simple" xlink:show="embed" xlink:actuate="onLoad"/></draw:frame><draw:frame draw:style-name="fr1" draw:name="Immagine152" text:anchor-type="paragraph" svg:x="1.214cm" svg:y="0.212cm" svg:width="2.455cm" svg:height="2.436cm" draw:z-index="151"><draw:image xlink:href="Pictures/100000000000026C0000012CB2FAB6417DAE486C.bmp" xlink:type="simple" xlink:show="embed" xlink:actuate="onLoad"/></draw:frame> <text:span text:style-name="T1"><text:s text:c="63"/></text:span></text:p>
          </table:table-cell>
        </table:table-row>
      </table:table>
      <text:p text:style-name="P1"/>
      <table:table table:name="Tabella39" table:style-name="Tabella39">
        <table:table-column table:style-name="Tabella39.A" table:number-columns-repeated="2"/>
        <table:table-row table:style-name="Tabella39.1">
          <table:table-cell table:style-name="Tabella39.A1" office:value-type="string">
            <text:p text:style-name="P3"><draw:frame draw:style-name="fr1" draw:name="Immagine153" text:anchor-type="paragraph" svg:x="4.706cm" svg:y="0.212cm" svg:width="2.455cm" svg:height="2.436cm" draw:z-index="152"><draw:image xlink:href="Pictures/100000000000026C0000012CB2FAB6417DAE486C.bmp" xlink:type="simple" xlink:show="embed" xlink:actuate="onLoad"/></draw:frame><draw:frame draw:style-name="fr1" draw:name="Immagine154" text:anchor-type="paragraph" svg:x="1.214cm" svg:y="0.212cm" svg:width="2.455cm" svg:height="2.436cm" draw:z-index="153"><draw:image xlink:href="Pictures/100000000000026C0000012CB2FAB6417DAE486C.bmp" xlink:type="simple" xlink:show="embed" xlink:actuate="onLoad"/></draw:frame> <text:s text:c="65"/></text:p>
          </table:table-cell>
          <table:table-cell table:style-name="Tabella39.B1" office:value-type="string">
            <text:p text:style-name="P3"><draw:frame draw:style-name="fr1" draw:name="Immagine155" text:anchor-type="paragraph" svg:x="4.838cm" svg:y="0.212cm" svg:width="2.455cm" svg:height="2.436cm" draw:z-index="154"><draw:image xlink:href="Pictures/100000000000026C0000012CB2FAB6417DAE486C.bmp" xlink:type="simple" xlink:show="embed" xlink:actuate="onLoad"/></draw:frame><draw:frame draw:style-name="fr1" draw:name="Immagine156" text:anchor-type="paragraph" svg:x="1.214cm" svg:y="0.212cm" svg:width="2.455cm" svg:height="2.436cm" draw:z-index="155"><draw:image xlink:href="Pictures/100000000000026C0000012CB2FAB6417DAE486C.bmp" xlink:type="simple" xlink:show="embed" xlink:actuate="onLoad"/></draw:frame> <text:span text:style-name="T1"><text:s text:c="63"/></text:span></text:p>
          </table:table-cell>
        </table:table-row>
      </table:table>
      <text:p text:style-name="P1"/>
      <table:table table:name="Tabella40" table:style-name="Tabella40">
        <table:table-column table:style-name="Tabella40.A" table:number-columns-repeated="2"/>
        <table:table-row table:style-name="Tabella40.1">
          <table:table-cell table:style-name="Tabella40.A1" office:value-type="string">
            <text:p text:style-name="P3"><draw:frame draw:style-name="fr1" draw:name="Immagine157" text:anchor-type="paragraph" svg:x="4.706cm" svg:y="0.212cm" svg:width="2.455cm" svg:height="2.436cm" draw:z-index="156"><draw:image xlink:href="Pictures/100000000000026C0000012CB2FAB6417DAE486C.bmp" xlink:type="simple" xlink:show="embed" xlink:actuate="onLoad"/></draw:frame><draw:frame draw:style-name="fr1" draw:name="Immagine158" text:anchor-type="paragraph" svg:x="1.214cm" svg:y="0.212cm" svg:width="2.455cm" svg:height="2.436cm" draw:z-index="157"><draw:image xlink:href="Pictures/100000000000026C0000012CB2FAB6417DAE486C.bmp" xlink:type="simple" xlink:show="embed" xlink:actuate="onLoad"/></draw:frame> <text:s text:c="65"/></text:p>
          </table:table-cell>
          <table:table-cell table:style-name="Tabella40.B1" office:value-type="string">
            <text:p text:style-name="P3"><draw:frame draw:style-name="fr1" draw:name="Immagine159" text:anchor-type="paragraph" svg:x="4.838cm" svg:y="0.212cm" svg:width="2.455cm" svg:height="2.436cm" draw:z-index="158"><draw:image xlink:href="Pictures/100000000000026C0000012CB2FAB6417DAE486C.bmp" xlink:type="simple" xlink:show="embed" xlink:actuate="onLoad"/></draw:frame><draw:frame draw:style-name="fr1" draw:name="Immagine160" text:anchor-type="paragraph" svg:x="1.214cm" svg:y="0.212cm" svg:width="2.455cm" svg:height="2.436cm" draw:z-index="159"><draw:image xlink:href="Pictures/100000000000026C0000012CB2FAB6417DAE486C.bmp" xlink:type="simple" xlink:show="embed" xlink:actuate="onLoad"/></draw:frame> <text:span text:style-name="T1"><text:s text:c="63"/></text:span></text:p>
          </table:table-cell>
        </table:table-row>
      </table:table>
      <text:p text:style-name="P1"/>
      <table:table table:name="Tabella41" table:style-name="Tabella41">
        <table:table-column table:style-name="Tabella41.A" table:number-columns-repeated="2"/>
        <table:table-row table:style-name="Tabella41.1">
          <table:table-cell table:style-name="Tabella41.A1" office:value-type="string">
            <text:p text:style-name="P3"><draw:frame draw:style-name="fr1" draw:name="Immagine161" text:anchor-type="paragraph" svg:x="4.706cm" svg:y="0.212cm" svg:width="2.455cm" svg:height="2.436cm" draw:z-index="160"><draw:image xlink:href="Pictures/100000000000026C0000012CB2FAB6417DAE486C.bmp" xlink:type="simple" xlink:show="embed" xlink:actuate="onLoad"/></draw:frame><draw:frame draw:style-name="fr1" draw:name="Immagine162" text:anchor-type="paragraph" svg:x="1.214cm" svg:y="0.212cm" svg:width="2.455cm" svg:height="2.436cm" draw:z-index="161"><draw:image xlink:href="Pictures/100000000000026C0000012CB2FAB6417DAE486C.bmp" xlink:type="simple" xlink:show="embed" xlink:actuate="onLoad"/></draw:frame> <text:s text:c="65"/></text:p>
          </table:table-cell>
          <table:table-cell table:style-name="Tabella41.B1" office:value-type="string">
            <text:p text:style-name="P3"><draw:frame draw:style-name="fr1" draw:name="Immagine163" text:anchor-type="paragraph" svg:x="4.838cm" svg:y="0.212cm" svg:width="2.455cm" svg:height="2.436cm" draw:z-index="162"><draw:image xlink:href="Pictures/100000000000026C0000012CB2FAB6417DAE486C.bmp" xlink:type="simple" xlink:show="embed" xlink:actuate="onLoad"/></draw:frame><draw:frame draw:style-name="fr1" draw:name="Immagine164" text:anchor-type="paragraph" svg:x="1.214cm" svg:y="0.212cm" svg:width="2.455cm" svg:height="2.436cm" draw:z-index="163"><draw:image xlink:href="Pictures/100000000000026C0000012CB2FAB6417DAE486C.bmp" xlink:type="simple" xlink:show="embed" xlink:actuate="onLoad"/></draw:frame> <text:span text:style-name="T1"><text:s text:c="63"/></text:span></text:p>
          </table:table-cell>
        </table:table-row>
      </table:table>
      <text:p text:style-name="P1"/>
      <table:table table:name="Tabella42" table:style-name="Tabella42">
        <table:table-column table:style-name="Tabella42.A" table:number-columns-repeated="2"/>
        <table:table-row table:style-name="Tabella42.1">
          <table:table-cell table:style-name="Tabella42.A1" office:value-type="string">
            <text:p text:style-name="P3"><draw:frame draw:style-name="fr1" draw:name="Immagine165" text:anchor-type="paragraph" svg:x="4.706cm" svg:y="0.212cm" svg:width="2.455cm" svg:height="2.436cm" draw:z-index="164"><draw:image xlink:href="Pictures/100000000000026C0000012CB2FAB6417DAE486C.bmp" xlink:type="simple" xlink:show="embed" xlink:actuate="onLoad"/></draw:frame><draw:frame draw:style-name="fr1" draw:name="Immagine166" text:anchor-type="paragraph" svg:x="1.214cm" svg:y="0.212cm" svg:width="2.455cm" svg:height="2.436cm" draw:z-index="165"><draw:image xlink:href="Pictures/100000000000026C0000012CB2FAB6417DAE486C.bmp" xlink:type="simple" xlink:show="embed" xlink:actuate="onLoad"/></draw:frame> <text:s text:c="65"/></text:p>
          </table:table-cell>
          <table:table-cell table:style-name="Tabella42.B1" office:value-type="string">
            <text:p text:style-name="P3"><draw:frame draw:style-name="fr1" draw:name="Immagine167" text:anchor-type="paragraph" svg:x="4.838cm" svg:y="0.212cm" svg:width="2.455cm" svg:height="2.436cm" draw:z-index="166"><draw:image xlink:href="Pictures/100000000000026C0000012CB2FAB6417DAE486C.bmp" xlink:type="simple" xlink:show="embed" xlink:actuate="onLoad"/></draw:frame><draw:frame draw:style-name="fr1" draw:name="Immagine168" text:anchor-type="paragraph" svg:x="1.214cm" svg:y="0.212cm" svg:width="2.455cm" svg:height="2.436cm" draw:z-index="167"><draw:image xlink:href="Pictures/100000000000026C0000012CB2FAB6417DAE486C.bmp" xlink:type="simple" xlink:show="embed" xlink:actuate="onLoad"/></draw:frame> <text:span text:style-name="T1"><text:s text:c="63"/></text:span></text:p>
          </table:table-cell>
        </table:table-row>
      </table:table>
      <text:p text:style-name="P1"/>
      <table:table table:name="Tabella43" table:style-name="Tabella43">
        <table:table-column table:style-name="Tabella43.A" table:number-columns-repeated="2"/>
        <text:soft-page-break/>
        <table:table-row table:style-name="Tabella43.1">
          <table:table-cell table:style-name="Tabella43.A1" office:value-type="string">
            <text:p text:style-name="P3"><draw:frame draw:style-name="fr1" draw:name="Immagine169" text:anchor-type="paragraph" svg:x="4.706cm" svg:y="0.212cm" svg:width="2.455cm" svg:height="2.436cm" draw:z-index="168"><draw:image xlink:href="Pictures/100000000000026C0000012CB2FAB6417DAE486C.bmp" xlink:type="simple" xlink:show="embed" xlink:actuate="onLoad"/></draw:frame><draw:frame draw:style-name="fr1" draw:name="Immagine170" text:anchor-type="paragraph" svg:x="1.214cm" svg:y="0.212cm" svg:width="2.455cm" svg:height="2.436cm" draw:z-index="169"><draw:image xlink:href="Pictures/100000000000026C0000012CB2FAB6417DAE486C.bmp" xlink:type="simple" xlink:show="embed" xlink:actuate="onLoad"/></draw:frame> <text:s text:c="65"/></text:p>
          </table:table-cell>
          <table:table-cell table:style-name="Tabella43.B1" office:value-type="string">
            <text:p text:style-name="P3"><draw:frame draw:style-name="fr1" draw:name="Immagine171" text:anchor-type="paragraph" svg:x="4.838cm" svg:y="0.212cm" svg:width="2.455cm" svg:height="2.436cm" draw:z-index="170"><draw:image xlink:href="Pictures/100000000000026C0000012CB2FAB6417DAE486C.bmp" xlink:type="simple" xlink:show="embed" xlink:actuate="onLoad"/></draw:frame><draw:frame draw:style-name="fr1" draw:name="Immagine172" text:anchor-type="paragraph" svg:x="1.214cm" svg:y="0.212cm" svg:width="2.455cm" svg:height="2.436cm" draw:z-index="171"><draw:image xlink:href="Pictures/100000000000026C0000012CB2FAB6417DAE486C.bmp" xlink:type="simple" xlink:show="embed" xlink:actuate="onLoad"/></draw:frame> <text:span text:style-name="T1"><text:s text:c="63"/></text:span></text:p>
          </table:table-cell>
        </table:table-row>
      </table:table>
      <text:p text:style-name="P1"/>
      <table:table table:name="Tabella44" table:style-name="Tabella44">
        <table:table-column table:style-name="Tabella44.A" table:number-columns-repeated="2"/>
        <table:table-row table:style-name="Tabella44.1">
          <table:table-cell table:style-name="Tabella44.A1" office:value-type="string">
            <text:p text:style-name="P3"><draw:frame draw:style-name="fr1" draw:name="Immagine173" text:anchor-type="paragraph" svg:x="4.706cm" svg:y="0.212cm" svg:width="2.455cm" svg:height="2.436cm" draw:z-index="172"><draw:image xlink:href="Pictures/100000000000026C0000012CB2FAB6417DAE486C.bmp" xlink:type="simple" xlink:show="embed" xlink:actuate="onLoad"/></draw:frame><draw:frame draw:style-name="fr1" draw:name="Immagine174" text:anchor-type="paragraph" svg:x="1.214cm" svg:y="0.212cm" svg:width="2.455cm" svg:height="2.436cm" draw:z-index="173"><draw:image xlink:href="Pictures/100000000000026C0000012CB2FAB6417DAE486C.bmp" xlink:type="simple" xlink:show="embed" xlink:actuate="onLoad"/></draw:frame> <text:s text:c="65"/></text:p>
          </table:table-cell>
          <table:table-cell table:style-name="Tabella44.B1" office:value-type="string">
            <text:p text:style-name="P3"><draw:frame draw:style-name="fr1" draw:name="Immagine175" text:anchor-type="paragraph" svg:x="4.838cm" svg:y="0.212cm" svg:width="2.455cm" svg:height="2.436cm" draw:z-index="174"><draw:image xlink:href="Pictures/100000000000026C0000012CB2FAB6417DAE486C.bmp" xlink:type="simple" xlink:show="embed" xlink:actuate="onLoad"/></draw:frame><draw:frame draw:style-name="fr1" draw:name="Immagine176" text:anchor-type="paragraph" svg:x="1.214cm" svg:y="0.212cm" svg:width="2.455cm" svg:height="2.436cm" draw:z-index="175"><draw:image xlink:href="Pictures/100000000000026C0000012CB2FAB6417DAE486C.bmp" xlink:type="simple" xlink:show="embed" xlink:actuate="onLoad"/></draw:frame> <text:span text:style-name="T1"><text:s text:c="63"/></text:span></text:p>
          </table:table-cell>
        </table:table-row>
      </table:table>
      <text:p text:style-name="P1"/>
      <table:table table:name="Tabella45" table:style-name="Tabella45">
        <table:table-column table:style-name="Tabella45.A" table:number-columns-repeated="2"/>
        <table:table-row table:style-name="Tabella45.1">
          <table:table-cell table:style-name="Tabella45.A1" office:value-type="string">
            <text:p text:style-name="P3"><draw:frame draw:style-name="fr1" draw:name="Immagine177" text:anchor-type="paragraph" svg:x="4.706cm" svg:y="0.212cm" svg:width="2.455cm" svg:height="2.436cm" draw:z-index="176"><draw:image xlink:href="Pictures/100000000000026C0000012CB2FAB6417DAE486C.bmp" xlink:type="simple" xlink:show="embed" xlink:actuate="onLoad"/></draw:frame><draw:frame draw:style-name="fr1" draw:name="Immagine178" text:anchor-type="paragraph" svg:x="1.214cm" svg:y="0.212cm" svg:width="2.455cm" svg:height="2.436cm" draw:z-index="177"><draw:image xlink:href="Pictures/100000000000026C0000012CB2FAB6417DAE486C.bmp" xlink:type="simple" xlink:show="embed" xlink:actuate="onLoad"/></draw:frame> <text:s text:c="65"/></text:p>
          </table:table-cell>
          <table:table-cell table:style-name="Tabella45.B1" office:value-type="string">
            <text:p text:style-name="P3"><draw:frame draw:style-name="fr1" draw:name="Immagine179" text:anchor-type="paragraph" svg:x="4.838cm" svg:y="0.212cm" svg:width="2.455cm" svg:height="2.436cm" draw:z-index="178"><draw:image xlink:href="Pictures/100000000000026C0000012CB2FAB6417DAE486C.bmp" xlink:type="simple" xlink:show="embed" xlink:actuate="onLoad"/></draw:frame><draw:frame draw:style-name="fr1" draw:name="Immagine180" text:anchor-type="paragraph" svg:x="1.214cm" svg:y="0.212cm" svg:width="2.455cm" svg:height="2.436cm" draw:z-index="179"><draw:image xlink:href="Pictures/100000000000026C0000012CB2FAB6417DAE486C.bmp" xlink:type="simple" xlink:show="embed" xlink:actuate="onLoad"/></draw:frame> <text:span text:style-name="T1"><text:s text:c="63"/></text:span></text:p>
          </table:table-cell>
        </table:table-row>
      </table:table>
      <text:p text:style-name="P1"/>
      <table:table table:name="Tabella46" table:style-name="Tabella46">
        <table:table-column table:style-name="Tabella46.A" table:number-columns-repeated="2"/>
        <table:table-row table:style-name="Tabella46.1">
          <table:table-cell table:style-name="Tabella46.A1" office:value-type="string">
            <text:p text:style-name="P3"><draw:frame draw:style-name="fr1" draw:name="Immagine181" text:anchor-type="paragraph" svg:x="4.706cm" svg:y="0.212cm" svg:width="2.455cm" svg:height="2.436cm" draw:z-index="180"><draw:image xlink:href="Pictures/100000000000026C0000012CB2FAB6417DAE486C.bmp" xlink:type="simple" xlink:show="embed" xlink:actuate="onLoad"/></draw:frame><draw:frame draw:style-name="fr1" draw:name="Immagine182" text:anchor-type="paragraph" svg:x="1.214cm" svg:y="0.212cm" svg:width="2.455cm" svg:height="2.436cm" draw:z-index="181"><draw:image xlink:href="Pictures/100000000000026C0000012CB2FAB6417DAE486C.bmp" xlink:type="simple" xlink:show="embed" xlink:actuate="onLoad"/></draw:frame> <text:s text:c="65"/></text:p>
          </table:table-cell>
          <table:table-cell table:style-name="Tabella46.B1" office:value-type="string">
            <text:p text:style-name="P3"><draw:frame draw:style-name="fr1" draw:name="Immagine183" text:anchor-type="paragraph" svg:x="4.838cm" svg:y="0.212cm" svg:width="2.455cm" svg:height="2.436cm" draw:z-index="182"><draw:image xlink:href="Pictures/100000000000026C0000012CB2FAB6417DAE486C.bmp" xlink:type="simple" xlink:show="embed" xlink:actuate="onLoad"/></draw:frame><draw:frame draw:style-name="fr1" draw:name="Immagine184" text:anchor-type="paragraph" svg:x="1.214cm" svg:y="0.212cm" svg:width="2.455cm" svg:height="2.436cm" draw:z-index="183"><draw:image xlink:href="Pictures/100000000000026C0000012CB2FAB6417DAE486C.bmp" xlink:type="simple" xlink:show="embed" xlink:actuate="onLoad"/></draw:frame> <text:span text:style-name="T1"><text:s text:c="63"/></text:span></text:p>
          </table:table-cell>
        </table:table-row>
      </table:table>
      <text:p text:style-name="P1"/>
      <table:table table:name="Tabella47" table:style-name="Tabella47">
        <table:table-column table:style-name="Tabella47.A" table:number-columns-repeated="2"/>
        <table:table-row table:style-name="Tabella47.1">
          <table:table-cell table:style-name="Tabella47.A1" office:value-type="string">
            <text:p text:style-name="P3"><draw:frame draw:style-name="fr1" draw:name="Immagine185" text:anchor-type="paragraph" svg:x="4.706cm" svg:y="0.212cm" svg:width="2.455cm" svg:height="2.436cm" draw:z-index="184"><draw:image xlink:href="Pictures/100000000000026C0000012CB2FAB6417DAE486C.bmp" xlink:type="simple" xlink:show="embed" xlink:actuate="onLoad"/></draw:frame><draw:frame draw:style-name="fr1" draw:name="Immagine186" text:anchor-type="paragraph" svg:x="1.214cm" svg:y="0.212cm" svg:width="2.455cm" svg:height="2.436cm" draw:z-index="185"><draw:image xlink:href="Pictures/100000000000026C0000012CB2FAB6417DAE486C.bmp" xlink:type="simple" xlink:show="embed" xlink:actuate="onLoad"/></draw:frame> <text:s text:c="65"/></text:p>
          </table:table-cell>
          <table:table-cell table:style-name="Tabella47.B1" office:value-type="string">
            <text:p text:style-name="P3"><draw:frame draw:style-name="fr1" draw:name="Immagine187" text:anchor-type="paragraph" svg:x="4.838cm" svg:y="0.212cm" svg:width="2.455cm" svg:height="2.436cm" draw:z-index="186"><draw:image xlink:href="Pictures/100000000000026C0000012CB2FAB6417DAE486C.bmp" xlink:type="simple" xlink:show="embed" xlink:actuate="onLoad"/></draw:frame><draw:frame draw:style-name="fr1" draw:name="Immagine188" text:anchor-type="paragraph" svg:x="1.214cm" svg:y="0.212cm" svg:width="2.455cm" svg:height="2.436cm" draw:z-index="187"><draw:image xlink:href="Pictures/100000000000026C0000012CB2FAB6417DAE486C.bmp" xlink:type="simple" xlink:show="embed" xlink:actuate="onLoad"/></draw:frame> <text:span text:style-name="T1"><text:s text:c="63"/></text:span></text:p>
          </table:table-cell>
        </table:table-row>
      </table:table>
      <text:p text:style-name="P1"/>
      <table:table table:name="Tabella48" table:style-name="Tabella48">
        <table:table-column table:style-name="Tabella48.A" table:number-columns-repeated="2"/>
        <table:table-row table:style-name="Tabella48.1">
          <table:table-cell table:style-name="Tabella48.A1" office:value-type="string">
            <text:p text:style-name="P3"><draw:frame draw:style-name="fr1" draw:name="Immagine189" text:anchor-type="paragraph" svg:x="4.706cm" svg:y="0.212cm" svg:width="2.455cm" svg:height="2.436cm" draw:z-index="188"><draw:image xlink:href="Pictures/100000000000026C0000012CB2FAB6417DAE486C.bmp" xlink:type="simple" xlink:show="embed" xlink:actuate="onLoad"/></draw:frame><draw:frame draw:style-name="fr1" draw:name="Immagine190" text:anchor-type="paragraph" svg:x="1.214cm" svg:y="0.212cm" svg:width="2.455cm" svg:height="2.436cm" draw:z-index="189"><draw:image xlink:href="Pictures/100000000000026C0000012CB2FAB6417DAE486C.bmp" xlink:type="simple" xlink:show="embed" xlink:actuate="onLoad"/></draw:frame> <text:s text:c="65"/></text:p>
          </table:table-cell>
          <table:table-cell table:style-name="Tabella48.B1" office:value-type="string">
            <text:p text:style-name="P3"><draw:frame draw:style-name="fr1" draw:name="Immagine191" text:anchor-type="paragraph" svg:x="4.838cm" svg:y="0.212cm" svg:width="2.455cm" svg:height="2.436cm" draw:z-index="190"><draw:image xlink:href="Pictures/100000000000026C0000012CB2FAB6417DAE486C.bmp" xlink:type="simple" xlink:show="embed" xlink:actuate="onLoad"/></draw:frame><draw:frame draw:style-name="fr1" draw:name="Immagine192" text:anchor-type="paragraph" svg:x="1.214cm" svg:y="0.212cm" svg:width="2.455cm" svg:height="2.436cm" draw:z-index="191"><draw:image xlink:href="Pictures/100000000000026C0000012CB2FAB6417DAE486C.bmp" xlink:type="simple" xlink:show="embed" xlink:actuate="onLoad"/></draw:frame> <text:span text:style-name="T1"><text:s text:c="63"/></text:span></text:p>
          </table:table-cell>
        </table:table-row>
      </table:table>
      <text:p text:style-name="P1"/>
      <table:table table:name="Tabella49" table:style-name="Tabella49">
        <table:table-column table:style-name="Tabella49.A" table:number-columns-repeated="2"/>
        <table:table-row table:style-name="Tabella49.1">
          <table:table-cell table:style-name="Tabella49.A1" office:value-type="string">
            <text:p text:style-name="P3"><draw:frame draw:style-name="fr1" draw:name="Immagine193" text:anchor-type="paragraph" svg:x="4.706cm" svg:y="0.212cm" svg:width="2.455cm" svg:height="2.436cm" draw:z-index="192"><draw:image xlink:href="Pictures/100000000000026C0000012CB2FAB6417DAE486C.bmp" xlink:type="simple" xlink:show="embed" xlink:actuate="onLoad"/></draw:frame><draw:frame draw:style-name="fr1" draw:name="Immagine194" text:anchor-type="paragraph" svg:x="1.214cm" svg:y="0.212cm" svg:width="2.455cm" svg:height="2.436cm" draw:z-index="193"><draw:image xlink:href="Pictures/100000000000026C0000012CB2FAB6417DAE486C.bmp" xlink:type="simple" xlink:show="embed" xlink:actuate="onLoad"/></draw:frame> <text:s text:c="65"/></text:p>
          </table:table-cell>
          <table:table-cell table:style-name="Tabella49.B1" office:value-type="string">
            <text:p text:style-name="P3"><draw:frame draw:style-name="fr1" draw:name="Immagine195" text:anchor-type="paragraph" svg:x="4.838cm" svg:y="0.212cm" svg:width="2.455cm" svg:height="2.436cm" draw:z-index="194"><draw:image xlink:href="Pictures/100000000000026C0000012CB2FAB6417DAE486C.bmp" xlink:type="simple" xlink:show="embed" xlink:actuate="onLoad"/></draw:frame><draw:frame draw:style-name="fr1" draw:name="Immagine196" text:anchor-type="paragraph" svg:x="1.214cm" svg:y="0.212cm" svg:width="2.455cm" svg:height="2.436cm" draw:z-index="195"><draw:image xlink:href="Pictures/100000000000026C0000012CB2FAB6417DAE486C.bmp" xlink:type="simple" xlink:show="embed" xlink:actuate="onLoad"/></draw:frame> <text:span text:style-name="T1"><text:s text:c="63"/></text:span></text:p>
          </table:table-cell>
        </table:table-row>
      </table:table>
      <text:p text:style-name="P1"/>
      <table:table table:name="Tabella50" table:style-name="Tabella50">
        <table:table-column table:style-name="Tabella50.A" table:number-columns-repeated="2"/>
        <text:soft-page-break/>
        <table:table-row table:style-name="Tabella50.1">
          <table:table-cell table:style-name="Tabella50.A1" office:value-type="string">
            <text:p text:style-name="P3"><draw:frame draw:style-name="fr1" draw:name="Immagine197" text:anchor-type="paragraph" svg:x="4.706cm" svg:y="0.212cm" svg:width="2.455cm" svg:height="2.436cm" draw:z-index="196"><draw:image xlink:href="Pictures/100000000000026C0000012CB2FAB6417DAE486C.bmp" xlink:type="simple" xlink:show="embed" xlink:actuate="onLoad"/></draw:frame><draw:frame draw:style-name="fr1" draw:name="Immagine198" text:anchor-type="paragraph" svg:x="1.214cm" svg:y="0.212cm" svg:width="2.455cm" svg:height="2.436cm" draw:z-index="197"><draw:image xlink:href="Pictures/100000000000026C0000012CB2FAB6417DAE486C.bmp" xlink:type="simple" xlink:show="embed" xlink:actuate="onLoad"/></draw:frame> <text:s text:c="65"/></text:p>
          </table:table-cell>
          <table:table-cell table:style-name="Tabella50.B1" office:value-type="string">
            <text:p text:style-name="P3"><draw:frame draw:style-name="fr1" draw:name="Immagine199" text:anchor-type="paragraph" svg:x="4.838cm" svg:y="0.212cm" svg:width="2.455cm" svg:height="2.436cm" draw:z-index="198"><draw:image xlink:href="Pictures/100000000000026C0000012CB2FAB6417DAE486C.bmp" xlink:type="simple" xlink:show="embed" xlink:actuate="onLoad"/></draw:frame><draw:frame draw:style-name="fr1" draw:name="Immagine200" text:anchor-type="paragraph" svg:x="1.214cm" svg:y="0.212cm" svg:width="2.455cm" svg:height="2.436cm" draw:z-index="199"><draw:image xlink:href="Pictures/100000000000026C0000012CB2FAB6417DAE486C.bmp" xlink:type="simple" xlink:show="embed" xlink:actuate="onLoad"/></draw:frame> <text:span text:style-name="T1"><text:s text:c="63"/></text:span></text:p>
          </table:table-cell>
        </table:table-row>
      </table:table>
      <text:p text:style-name="P1"/>
      <table:table table:name="Tabella51" table:style-name="Tabella51">
        <table:table-column table:style-name="Tabella51.A" table:number-columns-repeated="2"/>
        <table:table-row table:style-name="Tabella51.1">
          <table:table-cell table:style-name="Tabella51.A1" office:value-type="string">
            <text:p text:style-name="P3"><draw:frame draw:style-name="fr1" draw:name="Immagine201" text:anchor-type="paragraph" svg:x="4.706cm" svg:y="0.212cm" svg:width="2.455cm" svg:height="2.436cm" draw:z-index="200"><draw:image xlink:href="Pictures/100000000000026C0000012CB2FAB6417DAE486C.bmp" xlink:type="simple" xlink:show="embed" xlink:actuate="onLoad"/></draw:frame><draw:frame draw:style-name="fr1" draw:name="Immagine202" text:anchor-type="paragraph" svg:x="1.214cm" svg:y="0.212cm" svg:width="2.455cm" svg:height="2.436cm" draw:z-index="201"><draw:image xlink:href="Pictures/100000000000026C0000012CB2FAB6417DAE486C.bmp" xlink:type="simple" xlink:show="embed" xlink:actuate="onLoad"/></draw:frame> <text:s text:c="65"/></text:p>
          </table:table-cell>
          <table:table-cell table:style-name="Tabella51.B1" office:value-type="string">
            <text:p text:style-name="P3"><draw:frame draw:style-name="fr1" draw:name="Immagine203" text:anchor-type="paragraph" svg:x="4.838cm" svg:y="0.212cm" svg:width="2.455cm" svg:height="2.436cm" draw:z-index="202"><draw:image xlink:href="Pictures/100000000000026C0000012CB2FAB6417DAE486C.bmp" xlink:type="simple" xlink:show="embed" xlink:actuate="onLoad"/></draw:frame><draw:frame draw:style-name="fr1" draw:name="Immagine204" text:anchor-type="paragraph" svg:x="1.214cm" svg:y="0.212cm" svg:width="2.455cm" svg:height="2.436cm" draw:z-index="203"><draw:image xlink:href="Pictures/100000000000026C0000012CB2FAB6417DAE486C.bmp" xlink:type="simple" xlink:show="embed" xlink:actuate="onLoad"/></draw:frame> <text:span text:style-name="T1"><text:s text:c="63"/></text:span></text:p>
          </table:table-cell>
        </table:table-row>
      </table:table>
      <text:p text:style-name="P1"/>
      <table:table table:name="Tabella52" table:style-name="Tabella52">
        <table:table-column table:style-name="Tabella52.A" table:number-columns-repeated="2"/>
        <table:table-row table:style-name="Tabella52.1">
          <table:table-cell table:style-name="Tabella52.A1" office:value-type="string">
            <text:p text:style-name="P3"><draw:frame draw:style-name="fr1" draw:name="Immagine205" text:anchor-type="paragraph" svg:x="4.706cm" svg:y="0.212cm" svg:width="2.455cm" svg:height="2.436cm" draw:z-index="204"><draw:image xlink:href="Pictures/100000000000026C0000012CB2FAB6417DAE486C.bmp" xlink:type="simple" xlink:show="embed" xlink:actuate="onLoad"/></draw:frame><draw:frame draw:style-name="fr1" draw:name="Immagine206" text:anchor-type="paragraph" svg:x="1.214cm" svg:y="0.212cm" svg:width="2.455cm" svg:height="2.436cm" draw:z-index="205"><draw:image xlink:href="Pictures/100000000000026C0000012CB2FAB6417DAE486C.bmp" xlink:type="simple" xlink:show="embed" xlink:actuate="onLoad"/></draw:frame> <text:s text:c="65"/></text:p>
          </table:table-cell>
          <table:table-cell table:style-name="Tabella52.B1" office:value-type="string">
            <text:p text:style-name="P3"><draw:frame draw:style-name="fr1" draw:name="Immagine207" text:anchor-type="paragraph" svg:x="4.838cm" svg:y="0.212cm" svg:width="2.455cm" svg:height="2.436cm" draw:z-index="206"><draw:image xlink:href="Pictures/100000000000026C0000012CB2FAB6417DAE486C.bmp" xlink:type="simple" xlink:show="embed" xlink:actuate="onLoad"/></draw:frame><draw:frame draw:style-name="fr1" draw:name="Immagine208" text:anchor-type="paragraph" svg:x="1.214cm" svg:y="0.212cm" svg:width="2.455cm" svg:height="2.436cm" draw:z-index="207"><draw:image xlink:href="Pictures/100000000000026C0000012CB2FAB6417DAE486C.bmp" xlink:type="simple" xlink:show="embed" xlink:actuate="onLoad"/></draw:frame> <text:span text:style-name="T1"><text:s text:c="63"/></text:span></text:p>
          </table:table-cell>
        </table:table-row>
      </table:table>
      <text:p text:style-name="P1"/>
      <table:table table:name="Tabella53" table:style-name="Tabella53">
        <table:table-column table:style-name="Tabella53.A" table:number-columns-repeated="2"/>
        <table:table-row table:style-name="Tabella53.1">
          <table:table-cell table:style-name="Tabella53.A1" office:value-type="string">
            <text:p text:style-name="P3"><draw:frame draw:style-name="fr1" draw:name="Immagine209" text:anchor-type="paragraph" svg:x="4.706cm" svg:y="0.212cm" svg:width="2.455cm" svg:height="2.436cm" draw:z-index="208"><draw:image xlink:href="Pictures/100000000000026C0000012CB2FAB6417DAE486C.bmp" xlink:type="simple" xlink:show="embed" xlink:actuate="onLoad"/></draw:frame><draw:frame draw:style-name="fr1" draw:name="Immagine210" text:anchor-type="paragraph" svg:x="1.214cm" svg:y="0.212cm" svg:width="2.455cm" svg:height="2.436cm" draw:z-index="209"><draw:image xlink:href="Pictures/100000000000026C0000012CB2FAB6417DAE486C.bmp" xlink:type="simple" xlink:show="embed" xlink:actuate="onLoad"/></draw:frame> <text:s text:c="65"/></text:p>
          </table:table-cell>
          <table:table-cell table:style-name="Tabella53.B1" office:value-type="string">
            <text:p text:style-name="P3"><draw:frame draw:style-name="fr1" draw:name="Immagine211" text:anchor-type="paragraph" svg:x="4.838cm" svg:y="0.212cm" svg:width="2.455cm" svg:height="2.436cm" draw:z-index="210"><draw:image xlink:href="Pictures/100000000000026C0000012CB2FAB6417DAE486C.bmp" xlink:type="simple" xlink:show="embed" xlink:actuate="onLoad"/></draw:frame><draw:frame draw:style-name="fr1" draw:name="Immagine212" text:anchor-type="paragraph" svg:x="1.214cm" svg:y="0.212cm" svg:width="2.455cm" svg:height="2.436cm" draw:z-index="211"><draw:image xlink:href="Pictures/100000000000026C0000012CB2FAB6417DAE486C.bmp" xlink:type="simple" xlink:show="embed" xlink:actuate="onLoad"/></draw:frame> <text:span text:style-name="T1"><text:s text:c="63"/></text:span></text:p>
          </table:table-cell>
        </table:table-row>
      </table:table>
      <text:p text:style-name="P1"/>
      <table:table table:name="Tabella54" table:style-name="Tabella54">
        <table:table-column table:style-name="Tabella54.A" table:number-columns-repeated="2"/>
        <table:table-row table:style-name="Tabella54.1">
          <table:table-cell table:style-name="Tabella54.A1" office:value-type="string">
            <text:p text:style-name="P3"><draw:frame draw:style-name="fr1" draw:name="Immagine213" text:anchor-type="paragraph" svg:x="4.706cm" svg:y="0.212cm" svg:width="2.455cm" svg:height="2.436cm" draw:z-index="212"><draw:image xlink:href="Pictures/100000000000026C0000012CB2FAB6417DAE486C.bmp" xlink:type="simple" xlink:show="embed" xlink:actuate="onLoad"/></draw:frame><draw:frame draw:style-name="fr1" draw:name="Immagine214" text:anchor-type="paragraph" svg:x="1.214cm" svg:y="0.212cm" svg:width="2.455cm" svg:height="2.436cm" draw:z-index="213"><draw:image xlink:href="Pictures/100000000000026C0000012CB2FAB6417DAE486C.bmp" xlink:type="simple" xlink:show="embed" xlink:actuate="onLoad"/></draw:frame> <text:s text:c="65"/></text:p>
          </table:table-cell>
          <table:table-cell table:style-name="Tabella54.B1" office:value-type="string">
            <text:p text:style-name="P3"><draw:frame draw:style-name="fr1" draw:name="Immagine215" text:anchor-type="paragraph" svg:x="4.838cm" svg:y="0.212cm" svg:width="2.455cm" svg:height="2.436cm" draw:z-index="214"><draw:image xlink:href="Pictures/100000000000026C0000012CB2FAB6417DAE486C.bmp" xlink:type="simple" xlink:show="embed" xlink:actuate="onLoad"/></draw:frame><draw:frame draw:style-name="fr1" draw:name="Immagine216" text:anchor-type="paragraph" svg:x="1.214cm" svg:y="0.212cm" svg:width="2.455cm" svg:height="2.436cm" draw:z-index="215"><draw:image xlink:href="Pictures/100000000000026C0000012CB2FAB6417DAE486C.bmp" xlink:type="simple" xlink:show="embed" xlink:actuate="onLoad"/></draw:frame> <text:span text:style-name="T1"><text:s text:c="63"/></text:span></text:p>
          </table:table-cell>
        </table:table-row>
      </table:table>
      <text:p text:style-name="P1"/>
      <table:table table:name="Tabella55" table:style-name="Tabella55">
        <table:table-column table:style-name="Tabella55.A" table:number-columns-repeated="2"/>
        <table:table-row table:style-name="Tabella55.1">
          <table:table-cell table:style-name="Tabella55.A1" office:value-type="string">
            <text:p text:style-name="P3"><draw:frame draw:style-name="fr1" draw:name="Immagine217" text:anchor-type="paragraph" svg:x="4.706cm" svg:y="0.212cm" svg:width="2.455cm" svg:height="2.436cm" draw:z-index="216"><draw:image xlink:href="Pictures/100000000000026C0000012CB2FAB6417DAE486C.bmp" xlink:type="simple" xlink:show="embed" xlink:actuate="onLoad"/></draw:frame><draw:frame draw:style-name="fr1" draw:name="Immagine218" text:anchor-type="paragraph" svg:x="1.214cm" svg:y="0.212cm" svg:width="2.455cm" svg:height="2.436cm" draw:z-index="217"><draw:image xlink:href="Pictures/100000000000026C0000012CB2FAB6417DAE486C.bmp" xlink:type="simple" xlink:show="embed" xlink:actuate="onLoad"/></draw:frame> <text:s text:c="65"/></text:p>
          </table:table-cell>
          <table:table-cell table:style-name="Tabella55.B1" office:value-type="string">
            <text:p text:style-name="P3"><draw:frame draw:style-name="fr1" draw:name="Immagine219" text:anchor-type="paragraph" svg:x="4.838cm" svg:y="0.212cm" svg:width="2.455cm" svg:height="2.436cm" draw:z-index="218"><draw:image xlink:href="Pictures/100000000000026C0000012CB2FAB6417DAE486C.bmp" xlink:type="simple" xlink:show="embed" xlink:actuate="onLoad"/></draw:frame><draw:frame draw:style-name="fr1" draw:name="Immagine220" text:anchor-type="paragraph" svg:x="1.214cm" svg:y="0.212cm" svg:width="2.455cm" svg:height="2.436cm" draw:z-index="219"><draw:image xlink:href="Pictures/100000000000026C0000012CB2FAB6417DAE486C.bmp" xlink:type="simple" xlink:show="embed" xlink:actuate="onLoad"/></draw:frame> <text:span text:style-name="T1"><text:s text:c="63"/></text:span></text:p>
          </table:table-cell>
        </table:table-row>
      </table:table>
      <text:p text:style-name="P1"/>
      <table:table table:name="Tabella56" table:style-name="Tabella56">
        <table:table-column table:style-name="Tabella56.A" table:number-columns-repeated="2"/>
        <table:table-row table:style-name="Tabella56.1">
          <table:table-cell table:style-name="Tabella56.A1" office:value-type="string">
            <text:p text:style-name="P3"><draw:frame draw:style-name="fr1" draw:name="Immagine221" text:anchor-type="paragraph" svg:x="4.706cm" svg:y="0.212cm" svg:width="2.455cm" svg:height="2.436cm" draw:z-index="220"><draw:image xlink:href="Pictures/100000000000026C0000012CB2FAB6417DAE486C.bmp" xlink:type="simple" xlink:show="embed" xlink:actuate="onLoad"/></draw:frame><draw:frame draw:style-name="fr1" draw:name="Immagine222" text:anchor-type="paragraph" svg:x="1.214cm" svg:y="0.212cm" svg:width="2.455cm" svg:height="2.436cm" draw:z-index="221"><draw:image xlink:href="Pictures/100000000000026C0000012CB2FAB6417DAE486C.bmp" xlink:type="simple" xlink:show="embed" xlink:actuate="onLoad"/></draw:frame> <text:s text:c="65"/></text:p>
          </table:table-cell>
          <table:table-cell table:style-name="Tabella56.B1" office:value-type="string">
            <text:p text:style-name="P3"><draw:frame draw:style-name="fr1" draw:name="Immagine223" text:anchor-type="paragraph" svg:x="4.838cm" svg:y="0.212cm" svg:width="2.455cm" svg:height="2.436cm" draw:z-index="222"><draw:image xlink:href="Pictures/100000000000026C0000012CB2FAB6417DAE486C.bmp" xlink:type="simple" xlink:show="embed" xlink:actuate="onLoad"/></draw:frame><draw:frame draw:style-name="fr1" draw:name="Immagine224" text:anchor-type="paragraph" svg:x="1.214cm" svg:y="0.212cm" svg:width="2.455cm" svg:height="2.436cm" draw:z-index="223"><draw:image xlink:href="Pictures/100000000000026C0000012CB2FAB6417DAE486C.bmp" xlink:type="simple" xlink:show="embed" xlink:actuate="onLoad"/></draw:frame> <text:span text:style-name="T1"><text:s text:c="63"/></text:span></text:p>
          </table:table-cell>
        </table:table-row>
      </table:table>
      <text:p text:style-name="P1"/>
      <table:table table:name="Tabella57" table:style-name="Tabella57">
        <table:table-column table:style-name="Tabella57.A" table:number-columns-repeated="2"/>
        <text:soft-page-break/>
        <table:table-row table:style-name="Tabella57.1">
          <table:table-cell table:style-name="Tabella57.A1" office:value-type="string">
            <text:p text:style-name="P3"><draw:frame draw:style-name="fr1" draw:name="Immagine225" text:anchor-type="paragraph" svg:x="4.706cm" svg:y="0.212cm" svg:width="2.455cm" svg:height="2.436cm" draw:z-index="224"><draw:image xlink:href="Pictures/100000000000026C0000012CB2FAB6417DAE486C.bmp" xlink:type="simple" xlink:show="embed" xlink:actuate="onLoad"/></draw:frame><draw:frame draw:style-name="fr1" draw:name="Immagine226" text:anchor-type="paragraph" svg:x="1.214cm" svg:y="0.212cm" svg:width="2.455cm" svg:height="2.436cm" draw:z-index="225"><draw:image xlink:href="Pictures/100000000000026C0000012CB2FAB6417DAE486C.bmp" xlink:type="simple" xlink:show="embed" xlink:actuate="onLoad"/></draw:frame> <text:s text:c="65"/></text:p>
          </table:table-cell>
          <table:table-cell table:style-name="Tabella57.B1" office:value-type="string">
            <text:p text:style-name="P3"><draw:frame draw:style-name="fr1" draw:name="Immagine227" text:anchor-type="paragraph" svg:x="4.838cm" svg:y="0.212cm" svg:width="2.455cm" svg:height="2.436cm" draw:z-index="226"><draw:image xlink:href="Pictures/100000000000026C0000012CB2FAB6417DAE486C.bmp" xlink:type="simple" xlink:show="embed" xlink:actuate="onLoad"/></draw:frame><draw:frame draw:style-name="fr1" draw:name="Immagine228" text:anchor-type="paragraph" svg:x="1.214cm" svg:y="0.212cm" svg:width="2.455cm" svg:height="2.436cm" draw:z-index="227"><draw:image xlink:href="Pictures/100000000000026C0000012CB2FAB6417DAE486C.bmp" xlink:type="simple" xlink:show="embed" xlink:actuate="onLoad"/></draw:frame> <text:span text:style-name="T1"><text:s text:c="63"/></text:span></text:p>
          </table:table-cell>
        </table:table-row>
      </table:table>
      <text:p text:style-name="P1"/>
      <table:table table:name="Tabella58" table:style-name="Tabella58">
        <table:table-column table:style-name="Tabella58.A" table:number-columns-repeated="2"/>
        <table:table-row table:style-name="Tabella58.1">
          <table:table-cell table:style-name="Tabella58.A1" office:value-type="string">
            <text:p text:style-name="P3"><draw:frame draw:style-name="fr1" draw:name="Immagine229" text:anchor-type="paragraph" svg:x="4.706cm" svg:y="0.212cm" svg:width="2.455cm" svg:height="2.436cm" draw:z-index="228"><draw:image xlink:href="Pictures/100000000000026C0000012CB2FAB6417DAE486C.bmp" xlink:type="simple" xlink:show="embed" xlink:actuate="onLoad"/></draw:frame><draw:frame draw:style-name="fr1" draw:name="Immagine230" text:anchor-type="paragraph" svg:x="1.214cm" svg:y="0.212cm" svg:width="2.455cm" svg:height="2.436cm" draw:z-index="229"><draw:image xlink:href="Pictures/100000000000026C0000012CB2FAB6417DAE486C.bmp" xlink:type="simple" xlink:show="embed" xlink:actuate="onLoad"/></draw:frame> <text:s text:c="65"/></text:p>
          </table:table-cell>
          <table:table-cell table:style-name="Tabella58.B1" office:value-type="string">
            <text:p text:style-name="P3"><draw:frame draw:style-name="fr1" draw:name="Immagine231" text:anchor-type="paragraph" svg:x="4.838cm" svg:y="0.212cm" svg:width="2.455cm" svg:height="2.436cm" draw:z-index="230"><draw:image xlink:href="Pictures/100000000000026C0000012CB2FAB6417DAE486C.bmp" xlink:type="simple" xlink:show="embed" xlink:actuate="onLoad"/></draw:frame><draw:frame draw:style-name="fr1" draw:name="Immagine232" text:anchor-type="paragraph" svg:x="1.214cm" svg:y="0.212cm" svg:width="2.455cm" svg:height="2.436cm" draw:z-index="231"><draw:image xlink:href="Pictures/100000000000026C0000012CB2FAB6417DAE486C.bmp" xlink:type="simple" xlink:show="embed" xlink:actuate="onLoad"/></draw:frame> <text:span text:style-name="T1"><text:s text:c="63"/></text:span></text:p>
          </table:table-cell>
        </table:table-row>
      </table:table>
      <text:p text:style-name="P1"/>
      <table:table table:name="Tabella59" table:style-name="Tabella59">
        <table:table-column table:style-name="Tabella59.A" table:number-columns-repeated="2"/>
        <table:table-row table:style-name="Tabella59.1">
          <table:table-cell table:style-name="Tabella59.A1" office:value-type="string">
            <text:p text:style-name="P3"><draw:frame draw:style-name="fr1" draw:name="Immagine233" text:anchor-type="paragraph" svg:x="4.706cm" svg:y="0.212cm" svg:width="2.455cm" svg:height="2.436cm" draw:z-index="232"><draw:image xlink:href="Pictures/100000000000026C0000012CB2FAB6417DAE486C.bmp" xlink:type="simple" xlink:show="embed" xlink:actuate="onLoad"/></draw:frame><draw:frame draw:style-name="fr1" draw:name="Immagine234" text:anchor-type="paragraph" svg:x="1.214cm" svg:y="0.212cm" svg:width="2.455cm" svg:height="2.436cm" draw:z-index="233"><draw:image xlink:href="Pictures/100000000000026C0000012CB2FAB6417DAE486C.bmp" xlink:type="simple" xlink:show="embed" xlink:actuate="onLoad"/></draw:frame> <text:s text:c="65"/></text:p>
          </table:table-cell>
          <table:table-cell table:style-name="Tabella59.B1" office:value-type="string">
            <text:p text:style-name="P3"><draw:frame draw:style-name="fr1" draw:name="Immagine235" text:anchor-type="paragraph" svg:x="4.838cm" svg:y="0.212cm" svg:width="2.455cm" svg:height="2.436cm" draw:z-index="234"><draw:image xlink:href="Pictures/100000000000026C0000012CB2FAB6417DAE486C.bmp" xlink:type="simple" xlink:show="embed" xlink:actuate="onLoad"/></draw:frame><draw:frame draw:style-name="fr1" draw:name="Immagine236" text:anchor-type="paragraph" svg:x="1.214cm" svg:y="0.212cm" svg:width="2.455cm" svg:height="2.436cm" draw:z-index="235"><draw:image xlink:href="Pictures/100000000000026C0000012CB2FAB6417DAE486C.bmp" xlink:type="simple" xlink:show="embed" xlink:actuate="onLoad"/></draw:frame> <text:span text:style-name="T1"><text:s text:c="63"/></text:span></text:p>
          </table:table-cell>
        </table:table-row>
      </table:table>
      <text:p text:style-name="P1"/>
      <table:table table:name="Tabella60" table:style-name="Tabella60">
        <table:table-column table:style-name="Tabella60.A" table:number-columns-repeated="2"/>
        <table:table-row table:style-name="Tabella60.1">
          <table:table-cell table:style-name="Tabella60.A1" office:value-type="string">
            <text:p text:style-name="P3"><draw:frame draw:style-name="fr1" draw:name="Immagine237" text:anchor-type="paragraph" svg:x="4.706cm" svg:y="0.212cm" svg:width="2.455cm" svg:height="2.436cm" draw:z-index="236"><draw:image xlink:href="Pictures/100000000000026C0000012CB2FAB6417DAE486C.bmp" xlink:type="simple" xlink:show="embed" xlink:actuate="onLoad"/></draw:frame><draw:frame draw:style-name="fr1" draw:name="Immagine238" text:anchor-type="paragraph" svg:x="1.214cm" svg:y="0.212cm" svg:width="2.455cm" svg:height="2.436cm" draw:z-index="237"><draw:image xlink:href="Pictures/100000000000026C0000012CB2FAB6417DAE486C.bmp" xlink:type="simple" xlink:show="embed" xlink:actuate="onLoad"/></draw:frame> <text:s text:c="65"/></text:p>
          </table:table-cell>
          <table:table-cell table:style-name="Tabella60.B1" office:value-type="string">
            <text:p text:style-name="P3"><draw:frame draw:style-name="fr1" draw:name="Immagine239" text:anchor-type="paragraph" svg:x="4.838cm" svg:y="0.212cm" svg:width="2.455cm" svg:height="2.436cm" draw:z-index="238"><draw:image xlink:href="Pictures/100000000000026C0000012CB2FAB6417DAE486C.bmp" xlink:type="simple" xlink:show="embed" xlink:actuate="onLoad"/></draw:frame><draw:frame draw:style-name="fr1" draw:name="Immagine240" text:anchor-type="paragraph" svg:x="1.214cm" svg:y="0.212cm" svg:width="2.455cm" svg:height="2.436cm" draw:z-index="239"><draw:image xlink:href="Pictures/100000000000026C0000012CB2FAB6417DAE486C.bmp" xlink:type="simple" xlink:show="embed" xlink:actuate="onLoad"/></draw:frame> <text:span text:style-name="T1"><text:s text:c="63"/></text:span></text:p>
          </table:table-cell>
        </table:table-row>
      </table:table>
      <text:p text:style-name="P1"/>
      <table:table table:name="Tabella61" table:style-name="Tabella61">
        <table:table-column table:style-name="Tabella61.A" table:number-columns-repeated="2"/>
        <table:table-row table:style-name="Tabella61.1">
          <table:table-cell table:style-name="Tabella61.A1" office:value-type="string">
            <text:p text:style-name="P3"><draw:frame draw:style-name="fr1" draw:name="Immagine241" text:anchor-type="paragraph" svg:x="4.706cm" svg:y="0.212cm" svg:width="2.455cm" svg:height="2.436cm" draw:z-index="240"><draw:image xlink:href="Pictures/100000000000026C0000012CB2FAB6417DAE486C.bmp" xlink:type="simple" xlink:show="embed" xlink:actuate="onLoad"/></draw:frame><draw:frame draw:style-name="fr1" draw:name="Immagine242" text:anchor-type="paragraph" svg:x="1.214cm" svg:y="0.212cm" svg:width="2.455cm" svg:height="2.436cm" draw:z-index="241"><draw:image xlink:href="Pictures/100000000000026C0000012CB2FAB6417DAE486C.bmp" xlink:type="simple" xlink:show="embed" xlink:actuate="onLoad"/></draw:frame> <text:s text:c="65"/></text:p>
          </table:table-cell>
          <table:table-cell table:style-name="Tabella61.B1" office:value-type="string">
            <text:p text:style-name="P3"><draw:frame draw:style-name="fr1" draw:name="Immagine243" text:anchor-type="paragraph" svg:x="4.838cm" svg:y="0.212cm" svg:width="2.455cm" svg:height="2.436cm" draw:z-index="242"><draw:image xlink:href="Pictures/100000000000026C0000012CB2FAB6417DAE486C.bmp" xlink:type="simple" xlink:show="embed" xlink:actuate="onLoad"/></draw:frame><draw:frame draw:style-name="fr1" draw:name="Immagine244" text:anchor-type="paragraph" svg:x="1.214cm" svg:y="0.212cm" svg:width="2.455cm" svg:height="2.436cm" draw:z-index="243"><draw:image xlink:href="Pictures/100000000000026C0000012CB2FAB6417DAE486C.bmp" xlink:type="simple" xlink:show="embed" xlink:actuate="onLoad"/></draw:frame> <text:span text:style-name="T1"><text:s text:c="63"/></text:span></text:p>
          </table:table-cell>
        </table:table-row>
      </table:table>
      <text:p text:style-name="P1"/>
      <table:table table:name="Tabella62" table:style-name="Tabella62">
        <table:table-column table:style-name="Tabella62.A" table:number-columns-repeated="2"/>
        <table:table-row table:style-name="Tabella62.1">
          <table:table-cell table:style-name="Tabella62.A1" office:value-type="string">
            <text:p text:style-name="P3"><draw:frame draw:style-name="fr1" draw:name="Immagine245" text:anchor-type="paragraph" svg:x="4.706cm" svg:y="0.212cm" svg:width="2.455cm" svg:height="2.436cm" draw:z-index="244"><draw:image xlink:href="Pictures/100000000000026C0000012CB2FAB6417DAE486C.bmp" xlink:type="simple" xlink:show="embed" xlink:actuate="onLoad"/></draw:frame><draw:frame draw:style-name="fr1" draw:name="Immagine246" text:anchor-type="paragraph" svg:x="1.214cm" svg:y="0.212cm" svg:width="2.455cm" svg:height="2.436cm" draw:z-index="245"><draw:image xlink:href="Pictures/100000000000026C0000012CB2FAB6417DAE486C.bmp" xlink:type="simple" xlink:show="embed" xlink:actuate="onLoad"/></draw:frame> <text:s text:c="65"/></text:p>
          </table:table-cell>
          <table:table-cell table:style-name="Tabella62.B1" office:value-type="string">
            <text:p text:style-name="P3"><draw:frame draw:style-name="fr1" draw:name="Immagine247" text:anchor-type="paragraph" svg:x="4.838cm" svg:y="0.212cm" svg:width="2.455cm" svg:height="2.436cm" draw:z-index="246"><draw:image xlink:href="Pictures/100000000000026C0000012CB2FAB6417DAE486C.bmp" xlink:type="simple" xlink:show="embed" xlink:actuate="onLoad"/></draw:frame><draw:frame draw:style-name="fr1" draw:name="Immagine248" text:anchor-type="paragraph" svg:x="1.214cm" svg:y="0.212cm" svg:width="2.455cm" svg:height="2.436cm" draw:z-index="247"><draw:image xlink:href="Pictures/100000000000026C0000012CB2FAB6417DAE486C.bmp" xlink:type="simple" xlink:show="embed" xlink:actuate="onLoad"/></draw:frame> <text:span text:style-name="T1"><text:s text:c="63"/></text:span></text:p>
          </table:table-cell>
        </table:table-row>
      </table:table>
      <text:p text:style-name="P1"/>
      <table:table table:name="Tabella63" table:style-name="Tabella63">
        <table:table-column table:style-name="Tabella63.A" table:number-columns-repeated="2"/>
        <table:table-row table:style-name="Tabella63.1">
          <table:table-cell table:style-name="Tabella63.A1" office:value-type="string">
            <text:p text:style-name="P3"><draw:frame draw:style-name="fr1" draw:name="Immagine249" text:anchor-type="paragraph" svg:x="4.706cm" svg:y="0.212cm" svg:width="2.455cm" svg:height="2.436cm" draw:z-index="248"><draw:image xlink:href="Pictures/100000000000026C0000012CB2FAB6417DAE486C.bmp" xlink:type="simple" xlink:show="embed" xlink:actuate="onLoad"/></draw:frame><draw:frame draw:style-name="fr1" draw:name="Immagine250" text:anchor-type="paragraph" svg:x="1.214cm" svg:y="0.212cm" svg:width="2.455cm" svg:height="2.436cm" draw:z-index="249"><draw:image xlink:href="Pictures/100000000000026C0000012CB2FAB6417DAE486C.bmp" xlink:type="simple" xlink:show="embed" xlink:actuate="onLoad"/></draw:frame> <text:s text:c="65"/></text:p>
          </table:table-cell>
          <table:table-cell table:style-name="Tabella63.B1" office:value-type="string">
            <text:p text:style-name="P3"><draw:frame draw:style-name="fr1" draw:name="Immagine251" text:anchor-type="paragraph" svg:x="4.838cm" svg:y="0.212cm" svg:width="2.455cm" svg:height="2.436cm" draw:z-index="250"><draw:image xlink:href="Pictures/100000000000026C0000012CB2FAB6417DAE486C.bmp" xlink:type="simple" xlink:show="embed" xlink:actuate="onLoad"/></draw:frame><draw:frame draw:style-name="fr1" draw:name="Immagine252" text:anchor-type="paragraph" svg:x="1.214cm" svg:y="0.212cm" svg:width="2.455cm" svg:height="2.436cm" draw:z-index="251"><draw:image xlink:href="Pictures/100000000000026C0000012CB2FAB6417DAE486C.bmp" xlink:type="simple" xlink:show="embed" xlink:actuate="onLoad"/></draw:frame> <text:span text:style-name="T1"><text:s text:c="63"/></text:span></text:p>
          </table:table-cell>
        </table:table-row>
      </table:table>
      <text:p text:style-name="P1"/>
      <table:table table:name="Tabella64" table:style-name="Tabella64">
        <table:table-column table:style-name="Tabella64.A" table:number-columns-repeated="2"/>
        <text:soft-page-break/>
        <table:table-row table:style-name="Tabella64.1">
          <table:table-cell table:style-name="Tabella64.A1" office:value-type="string">
            <text:p text:style-name="P3"><draw:frame draw:style-name="fr1" draw:name="Immagine253" text:anchor-type="paragraph" svg:x="4.706cm" svg:y="0.212cm" svg:width="2.455cm" svg:height="2.436cm" draw:z-index="252"><draw:image xlink:href="Pictures/100000000000026C0000012CB2FAB6417DAE486C.bmp" xlink:type="simple" xlink:show="embed" xlink:actuate="onLoad"/></draw:frame><draw:frame draw:style-name="fr1" draw:name="Immagine254" text:anchor-type="paragraph" svg:x="1.214cm" svg:y="0.212cm" svg:width="2.455cm" svg:height="2.436cm" draw:z-index="253"><draw:image xlink:href="Pictures/100000000000026C0000012CB2FAB6417DAE486C.bmp" xlink:type="simple" xlink:show="embed" xlink:actuate="onLoad"/></draw:frame> <text:s text:c="65"/></text:p>
          </table:table-cell>
          <table:table-cell table:style-name="Tabella64.B1" office:value-type="string">
            <text:p text:style-name="P3"><draw:frame draw:style-name="fr1" draw:name="Immagine255" text:anchor-type="paragraph" svg:x="4.838cm" svg:y="0.212cm" svg:width="2.455cm" svg:height="2.436cm" draw:z-index="254"><draw:image xlink:href="Pictures/100000000000026C0000012CB2FAB6417DAE486C.bmp" xlink:type="simple" xlink:show="embed" xlink:actuate="onLoad"/></draw:frame><draw:frame draw:style-name="fr1" draw:name="Immagine256" text:anchor-type="paragraph" svg:x="1.214cm" svg:y="0.212cm" svg:width="2.455cm" svg:height="2.436cm" draw:z-index="255"><draw:image xlink:href="Pictures/100000000000026C0000012CB2FAB6417DAE486C.bmp" xlink:type="simple" xlink:show="embed" xlink:actuate="onLoad"/></draw:frame> <text:span text:style-name="T1"><text:s text:c="63"/></text:span></text:p>
          </table:table-cell>
        </table:table-row>
      </table:table>
      <text:p text:style-name="P1"/>
      <table:table table:name="Tabella65" table:style-name="Tabella65">
        <table:table-column table:style-name="Tabella65.A" table:number-columns-repeated="2"/>
        <table:table-row table:style-name="Tabella65.1">
          <table:table-cell table:style-name="Tabella65.A1" office:value-type="string">
            <text:p text:style-name="P3"><draw:frame draw:style-name="fr1" draw:name="Immagine257" text:anchor-type="paragraph" svg:x="4.706cm" svg:y="0.212cm" svg:width="2.455cm" svg:height="2.436cm" draw:z-index="256"><draw:image xlink:href="Pictures/100000000000026C0000012CB2FAB6417DAE486C.bmp" xlink:type="simple" xlink:show="embed" xlink:actuate="onLoad"/></draw:frame><draw:frame draw:style-name="fr1" draw:name="Immagine258" text:anchor-type="paragraph" svg:x="1.214cm" svg:y="0.212cm" svg:width="2.455cm" svg:height="2.436cm" draw:z-index="257"><draw:image xlink:href="Pictures/100000000000026C0000012CB2FAB6417DAE486C.bmp" xlink:type="simple" xlink:show="embed" xlink:actuate="onLoad"/></draw:frame> <text:s text:c="65"/></text:p>
          </table:table-cell>
          <table:table-cell table:style-name="Tabella65.B1" office:value-type="string">
            <text:p text:style-name="P3"><draw:frame draw:style-name="fr1" draw:name="Immagine259" text:anchor-type="paragraph" svg:x="4.838cm" svg:y="0.212cm" svg:width="2.455cm" svg:height="2.436cm" draw:z-index="258"><draw:image xlink:href="Pictures/100000000000026C0000012CB2FAB6417DAE486C.bmp" xlink:type="simple" xlink:show="embed" xlink:actuate="onLoad"/></draw:frame><draw:frame draw:style-name="fr1" draw:name="Immagine260" text:anchor-type="paragraph" svg:x="1.214cm" svg:y="0.212cm" svg:width="2.455cm" svg:height="2.436cm" draw:z-index="259"><draw:image xlink:href="Pictures/100000000000026C0000012CB2FAB6417DAE486C.bmp" xlink:type="simple" xlink:show="embed" xlink:actuate="onLoad"/></draw:frame> <text:span text:style-name="T1"><text:s text:c="63"/></text:span></text:p>
          </table:table-cell>
        </table:table-row>
      </table:table>
      <text:p text:style-name="P1"/>
      <table:table table:name="Tabella66" table:style-name="Tabella66">
        <table:table-column table:style-name="Tabella66.A" table:number-columns-repeated="2"/>
        <table:table-row table:style-name="Tabella66.1">
          <table:table-cell table:style-name="Tabella66.A1" office:value-type="string">
            <text:p text:style-name="P3"><draw:frame draw:style-name="fr1" draw:name="Immagine261" text:anchor-type="paragraph" svg:x="4.706cm" svg:y="0.212cm" svg:width="2.455cm" svg:height="2.436cm" draw:z-index="260"><draw:image xlink:href="Pictures/100000000000026C0000012CB2FAB6417DAE486C.bmp" xlink:type="simple" xlink:show="embed" xlink:actuate="onLoad"/></draw:frame><draw:frame draw:style-name="fr1" draw:name="Immagine262" text:anchor-type="paragraph" svg:x="1.214cm" svg:y="0.212cm" svg:width="2.455cm" svg:height="2.436cm" draw:z-index="261"><draw:image xlink:href="Pictures/100000000000026C0000012CB2FAB6417DAE486C.bmp" xlink:type="simple" xlink:show="embed" xlink:actuate="onLoad"/></draw:frame> <text:s text:c="65"/></text:p>
          </table:table-cell>
          <table:table-cell table:style-name="Tabella66.B1" office:value-type="string">
            <text:p text:style-name="P3"><draw:frame draw:style-name="fr1" draw:name="Immagine263" text:anchor-type="paragraph" svg:x="4.838cm" svg:y="0.212cm" svg:width="2.455cm" svg:height="2.436cm" draw:z-index="262"><draw:image xlink:href="Pictures/100000000000026C0000012CB2FAB6417DAE486C.bmp" xlink:type="simple" xlink:show="embed" xlink:actuate="onLoad"/></draw:frame><draw:frame draw:style-name="fr1" draw:name="Immagine264" text:anchor-type="paragraph" svg:x="1.214cm" svg:y="0.212cm" svg:width="2.455cm" svg:height="2.436cm" draw:z-index="263"><draw:image xlink:href="Pictures/100000000000026C0000012CB2FAB6417DAE486C.bmp" xlink:type="simple" xlink:show="embed" xlink:actuate="onLoad"/></draw:frame> <text:span text:style-name="T1"><text:s text:c="63"/></text:span></text:p>
          </table:table-cell>
        </table:table-row>
      </table:table>
      <text:p text:style-name="P1"/>
      <table:table table:name="Tabella67" table:style-name="Tabella67">
        <table:table-column table:style-name="Tabella67.A" table:number-columns-repeated="2"/>
        <table:table-row table:style-name="Tabella67.1">
          <table:table-cell table:style-name="Tabella67.A1" office:value-type="string">
            <text:p text:style-name="P3"><draw:frame draw:style-name="fr1" draw:name="Immagine265" text:anchor-type="paragraph" svg:x="4.706cm" svg:y="0.212cm" svg:width="2.455cm" svg:height="2.436cm" draw:z-index="264"><draw:image xlink:href="Pictures/100000000000026C0000012CB2FAB6417DAE486C.bmp" xlink:type="simple" xlink:show="embed" xlink:actuate="onLoad"/></draw:frame><draw:frame draw:style-name="fr1" draw:name="Immagine266" text:anchor-type="paragraph" svg:x="1.214cm" svg:y="0.212cm" svg:width="2.455cm" svg:height="2.436cm" draw:z-index="265"><draw:image xlink:href="Pictures/100000000000026C0000012CB2FAB6417DAE486C.bmp" xlink:type="simple" xlink:show="embed" xlink:actuate="onLoad"/></draw:frame> <text:s text:c="65"/></text:p>
          </table:table-cell>
          <table:table-cell table:style-name="Tabella67.B1" office:value-type="string">
            <text:p text:style-name="P3"><draw:frame draw:style-name="fr1" draw:name="Immagine267" text:anchor-type="paragraph" svg:x="4.838cm" svg:y="0.212cm" svg:width="2.455cm" svg:height="2.436cm" draw:z-index="266"><draw:image xlink:href="Pictures/100000000000026C0000012CB2FAB6417DAE486C.bmp" xlink:type="simple" xlink:show="embed" xlink:actuate="onLoad"/></draw:frame><draw:frame draw:style-name="fr1" draw:name="Immagine268" text:anchor-type="paragraph" svg:x="1.214cm" svg:y="0.212cm" svg:width="2.455cm" svg:height="2.436cm" draw:z-index="267"><draw:image xlink:href="Pictures/100000000000026C0000012CB2FAB6417DAE486C.bmp" xlink:type="simple" xlink:show="embed" xlink:actuate="onLoad"/></draw:frame> <text:span text:style-name="T1"><text:s text:c="63"/></text:span></text:p>
          </table:table-cell>
        </table:table-row>
      </table:table>
      <text:p text:style-name="P1"/>
      <table:table table:name="Tabella68" table:style-name="Tabella68">
        <table:table-column table:style-name="Tabella68.A" table:number-columns-repeated="2"/>
        <table:table-row table:style-name="Tabella68.1">
          <table:table-cell table:style-name="Tabella68.A1" office:value-type="string">
            <text:p text:style-name="P3"><draw:frame draw:style-name="fr1" draw:name="Immagine269" text:anchor-type="paragraph" svg:x="4.706cm" svg:y="0.212cm" svg:width="2.455cm" svg:height="2.436cm" draw:z-index="268"><draw:image xlink:href="Pictures/100000000000026C0000012CB2FAB6417DAE486C.bmp" xlink:type="simple" xlink:show="embed" xlink:actuate="onLoad"/></draw:frame><draw:frame draw:style-name="fr1" draw:name="Immagine270" text:anchor-type="paragraph" svg:x="1.214cm" svg:y="0.212cm" svg:width="2.455cm" svg:height="2.436cm" draw:z-index="269"><draw:image xlink:href="Pictures/100000000000026C0000012CB2FAB6417DAE486C.bmp" xlink:type="simple" xlink:show="embed" xlink:actuate="onLoad"/></draw:frame> <text:s text:c="65"/></text:p>
          </table:table-cell>
          <table:table-cell table:style-name="Tabella68.B1" office:value-type="string">
            <text:p text:style-name="P3"><draw:frame draw:style-name="fr1" draw:name="Immagine271" text:anchor-type="paragraph" svg:x="4.838cm" svg:y="0.212cm" svg:width="2.455cm" svg:height="2.436cm" draw:z-index="270"><draw:image xlink:href="Pictures/100000000000026C0000012CB2FAB6417DAE486C.bmp" xlink:type="simple" xlink:show="embed" xlink:actuate="onLoad"/></draw:frame><draw:frame draw:style-name="fr1" draw:name="Immagine272" text:anchor-type="paragraph" svg:x="1.214cm" svg:y="0.212cm" svg:width="2.455cm" svg:height="2.436cm" draw:z-index="271"><draw:image xlink:href="Pictures/100000000000026C0000012CB2FAB6417DAE486C.bmp" xlink:type="simple" xlink:show="embed" xlink:actuate="onLoad"/></draw:frame> <text:span text:style-name="T1"><text:s text:c="63"/></text:span></text:p>
          </table:table-cell>
        </table:table-row>
      </table:table>
      <text:p text:style-name="P1"/>
      <table:table table:name="Tabella69" table:style-name="Tabella69">
        <table:table-column table:style-name="Tabella69.A" table:number-columns-repeated="2"/>
        <table:table-row table:style-name="Tabella69.1">
          <table:table-cell table:style-name="Tabella69.A1" office:value-type="string">
            <text:p text:style-name="P3"><draw:frame draw:style-name="fr1" draw:name="Immagine273" text:anchor-type="paragraph" svg:x="4.706cm" svg:y="0.212cm" svg:width="2.455cm" svg:height="2.436cm" draw:z-index="272"><draw:image xlink:href="Pictures/100000000000026C0000012CB2FAB6417DAE486C.bmp" xlink:type="simple" xlink:show="embed" xlink:actuate="onLoad"/></draw:frame><draw:frame draw:style-name="fr1" draw:name="Immagine274" text:anchor-type="paragraph" svg:x="1.214cm" svg:y="0.212cm" svg:width="2.455cm" svg:height="2.436cm" draw:z-index="273"><draw:image xlink:href="Pictures/100000000000026C0000012CB2FAB6417DAE486C.bmp" xlink:type="simple" xlink:show="embed" xlink:actuate="onLoad"/></draw:frame> <text:s text:c="65"/></text:p>
          </table:table-cell>
          <table:table-cell table:style-name="Tabella69.B1" office:value-type="string">
            <text:p text:style-name="P3"><draw:frame draw:style-name="fr1" draw:name="Immagine275" text:anchor-type="paragraph" svg:x="4.838cm" svg:y="0.212cm" svg:width="2.455cm" svg:height="2.436cm" draw:z-index="274"><draw:image xlink:href="Pictures/100000000000026C0000012CB2FAB6417DAE486C.bmp" xlink:type="simple" xlink:show="embed" xlink:actuate="onLoad"/></draw:frame><draw:frame draw:style-name="fr1" draw:name="Immagine276" text:anchor-type="paragraph" svg:x="1.214cm" svg:y="0.212cm" svg:width="2.455cm" svg:height="2.436cm" draw:z-index="275"><draw:image xlink:href="Pictures/100000000000026C0000012CB2FAB6417DAE486C.bmp" xlink:type="simple" xlink:show="embed" xlink:actuate="onLoad"/></draw:frame> <text:span text:style-name="T1"><text:s text:c="63"/></text:span></text:p>
          </table:table-cell>
        </table:table-row>
      </table:table>
      <text:p text:style-name="P1"/>
      <table:table table:name="Tabella70" table:style-name="Tabella70">
        <table:table-column table:style-name="Tabella70.A" table:number-columns-repeated="2"/>
        <table:table-row table:style-name="Tabella70.1">
          <table:table-cell table:style-name="Tabella70.A1" office:value-type="string">
            <text:p text:style-name="P3"><draw:frame draw:style-name="fr1" draw:name="Immagine277" text:anchor-type="paragraph" svg:x="4.706cm" svg:y="0.212cm" svg:width="2.455cm" svg:height="2.436cm" draw:z-index="276"><draw:image xlink:href="Pictures/100000000000026C0000012CB2FAB6417DAE486C.bmp" xlink:type="simple" xlink:show="embed" xlink:actuate="onLoad"/></draw:frame><draw:frame draw:style-name="fr1" draw:name="Immagine278" text:anchor-type="paragraph" svg:x="1.214cm" svg:y="0.212cm" svg:width="2.455cm" svg:height="2.436cm" draw:z-index="277"><draw:image xlink:href="Pictures/100000000000026C0000012CB2FAB6417DAE486C.bmp" xlink:type="simple" xlink:show="embed" xlink:actuate="onLoad"/></draw:frame> <text:s text:c="65"/></text:p>
          </table:table-cell>
          <table:table-cell table:style-name="Tabella70.B1" office:value-type="string">
            <text:p text:style-name="P3"><draw:frame draw:style-name="fr1" draw:name="Immagine279" text:anchor-type="paragraph" svg:x="4.838cm" svg:y="0.212cm" svg:width="2.455cm" svg:height="2.436cm" draw:z-index="278"><draw:image xlink:href="Pictures/100000000000026C0000012CB2FAB6417DAE486C.bmp" xlink:type="simple" xlink:show="embed" xlink:actuate="onLoad"/></draw:frame><draw:frame draw:style-name="fr1" draw:name="Immagine280" text:anchor-type="paragraph" svg:x="1.214cm" svg:y="0.212cm" svg:width="2.455cm" svg:height="2.436cm" draw:z-index="279"><draw:image xlink:href="Pictures/100000000000026C0000012CB2FAB6417DAE486C.bmp" xlink:type="simple" xlink:show="embed" xlink:actuate="onLoad"/></draw:frame> <text:span text:style-name="T1"><text:s text:c="63"/></text:span></text:p>
          </table:table-cell>
        </table:table-row>
      </table:table>
      <text:p text:style-name="P1"/>
      <table:table table:name="Tabella71" table:style-name="Tabella71">
        <table:table-column table:style-name="Tabella71.A" table:number-columns-repeated="2"/>
        <text:soft-page-break/>
        <table:table-row table:style-name="Tabella71.1">
          <table:table-cell table:style-name="Tabella71.A1" office:value-type="string">
            <text:p text:style-name="P3"><draw:frame draw:style-name="fr1" draw:name="Immagine281" text:anchor-type="paragraph" svg:x="4.706cm" svg:y="0.212cm" svg:width="2.455cm" svg:height="2.436cm" draw:z-index="280"><draw:image xlink:href="Pictures/100000000000026C0000012CB2FAB6417DAE486C.bmp" xlink:type="simple" xlink:show="embed" xlink:actuate="onLoad"/></draw:frame><draw:frame draw:style-name="fr1" draw:name="Immagine282" text:anchor-type="paragraph" svg:x="1.214cm" svg:y="0.212cm" svg:width="2.455cm" svg:height="2.436cm" draw:z-index="281"><draw:image xlink:href="Pictures/100000000000026C0000012CB2FAB6417DAE486C.bmp" xlink:type="simple" xlink:show="embed" xlink:actuate="onLoad"/></draw:frame> <text:s text:c="65"/></text:p>
          </table:table-cell>
          <table:table-cell table:style-name="Tabella71.B1" office:value-type="string">
            <text:p text:style-name="P3"><draw:frame draw:style-name="fr1" draw:name="Immagine283" text:anchor-type="paragraph" svg:x="4.838cm" svg:y="0.212cm" svg:width="2.455cm" svg:height="2.436cm" draw:z-index="282"><draw:image xlink:href="Pictures/100000000000026C0000012CB2FAB6417DAE486C.bmp" xlink:type="simple" xlink:show="embed" xlink:actuate="onLoad"/></draw:frame><draw:frame draw:style-name="fr1" draw:name="Immagine284" text:anchor-type="paragraph" svg:x="1.214cm" svg:y="0.212cm" svg:width="2.455cm" svg:height="2.436cm" draw:z-index="283"><draw:image xlink:href="Pictures/100000000000026C0000012CB2FAB6417DAE486C.bmp" xlink:type="simple" xlink:show="embed" xlink:actuate="onLoad"/></draw:frame> <text:span text:style-name="T1"><text:s text:c="63"/></text:span></text:p>
          </table:table-cell>
        </table:table-row>
      </table:table>
      <text:p text:style-name="P1"/>
      <table:table table:name="Tabella72" table:style-name="Tabella72">
        <table:table-column table:style-name="Tabella72.A" table:number-columns-repeated="2"/>
        <table:table-row table:style-name="Tabella72.1">
          <table:table-cell table:style-name="Tabella72.A1" office:value-type="string">
            <text:p text:style-name="P3"><draw:frame draw:style-name="fr1" draw:name="Immagine285" text:anchor-type="paragraph" svg:x="4.706cm" svg:y="0.212cm" svg:width="2.455cm" svg:height="2.436cm" draw:z-index="284"><draw:image xlink:href="Pictures/100000000000026C0000012CB2FAB6417DAE486C.bmp" xlink:type="simple" xlink:show="embed" xlink:actuate="onLoad"/></draw:frame><draw:frame draw:style-name="fr1" draw:name="Immagine286" text:anchor-type="paragraph" svg:x="1.214cm" svg:y="0.212cm" svg:width="2.455cm" svg:height="2.436cm" draw:z-index="285"><draw:image xlink:href="Pictures/100000000000026C0000012CB2FAB6417DAE486C.bmp" xlink:type="simple" xlink:show="embed" xlink:actuate="onLoad"/></draw:frame> <text:s text:c="65"/></text:p>
          </table:table-cell>
          <table:table-cell table:style-name="Tabella72.B1" office:value-type="string">
            <text:p text:style-name="P3"><draw:frame draw:style-name="fr1" draw:name="Immagine287" text:anchor-type="paragraph" svg:x="4.838cm" svg:y="0.212cm" svg:width="2.455cm" svg:height="2.436cm" draw:z-index="286"><draw:image xlink:href="Pictures/100000000000026C0000012CB2FAB6417DAE486C.bmp" xlink:type="simple" xlink:show="embed" xlink:actuate="onLoad"/></draw:frame><draw:frame draw:style-name="fr1" draw:name="Immagine288" text:anchor-type="paragraph" svg:x="1.214cm" svg:y="0.212cm" svg:width="2.455cm" svg:height="2.436cm" draw:z-index="287"><draw:image xlink:href="Pictures/100000000000026C0000012CB2FAB6417DAE486C.bmp" xlink:type="simple" xlink:show="embed" xlink:actuate="onLoad"/></draw:frame> <text:span text:style-name="T1"><text:s text:c="63"/></text:span></text:p>
          </table:table-cell>
        </table:table-row>
      </table:table>
      <text:p text:style-name="P1"/>
      <table:table table:name="Tabella73" table:style-name="Tabella73">
        <table:table-column table:style-name="Tabella73.A" table:number-columns-repeated="2"/>
        <table:table-row table:style-name="Tabella73.1">
          <table:table-cell table:style-name="Tabella73.A1" office:value-type="string">
            <text:p text:style-name="P3"><draw:frame draw:style-name="fr1" draw:name="Immagine289" text:anchor-type="paragraph" svg:x="4.706cm" svg:y="0.212cm" svg:width="2.455cm" svg:height="2.436cm" draw:z-index="288"><draw:image xlink:href="Pictures/100000000000026C0000012CB2FAB6417DAE486C.bmp" xlink:type="simple" xlink:show="embed" xlink:actuate="onLoad"/></draw:frame><draw:frame draw:style-name="fr1" draw:name="Immagine290" text:anchor-type="paragraph" svg:x="1.214cm" svg:y="0.212cm" svg:width="2.455cm" svg:height="2.436cm" draw:z-index="289"><draw:image xlink:href="Pictures/100000000000026C0000012CB2FAB6417DAE486C.bmp" xlink:type="simple" xlink:show="embed" xlink:actuate="onLoad"/></draw:frame> <text:s text:c="65"/></text:p>
          </table:table-cell>
          <table:table-cell table:style-name="Tabella73.B1" office:value-type="string">
            <text:p text:style-name="P3"><draw:frame draw:style-name="fr1" draw:name="Immagine291" text:anchor-type="paragraph" svg:x="4.838cm" svg:y="0.212cm" svg:width="2.455cm" svg:height="2.436cm" draw:z-index="290"><draw:image xlink:href="Pictures/100000000000026C0000012CB2FAB6417DAE486C.bmp" xlink:type="simple" xlink:show="embed" xlink:actuate="onLoad"/></draw:frame><draw:frame draw:style-name="fr1" draw:name="Immagine292" text:anchor-type="paragraph" svg:x="1.214cm" svg:y="0.212cm" svg:width="2.455cm" svg:height="2.436cm" draw:z-index="291"><draw:image xlink:href="Pictures/100000000000026C0000012CB2FAB6417DAE486C.bmp" xlink:type="simple" xlink:show="embed" xlink:actuate="onLoad"/></draw:frame> <text:span text:style-name="T1"><text:s text:c="63"/></text:span></text:p>
          </table:table-cell>
        </table:table-row>
      </table:table>
      <text:p text:style-name="P1"/>
      <table:table table:name="Tabella74" table:style-name="Tabella74">
        <table:table-column table:style-name="Tabella74.A" table:number-columns-repeated="2"/>
        <table:table-row table:style-name="Tabella74.1">
          <table:table-cell table:style-name="Tabella74.A1" office:value-type="string">
            <text:p text:style-name="P3"><draw:frame draw:style-name="fr1" draw:name="Immagine293" text:anchor-type="paragraph" svg:x="4.706cm" svg:y="0.212cm" svg:width="2.455cm" svg:height="2.436cm" draw:z-index="292"><draw:image xlink:href="Pictures/100000000000026C0000012CB2FAB6417DAE486C.bmp" xlink:type="simple" xlink:show="embed" xlink:actuate="onLoad"/></draw:frame><draw:frame draw:style-name="fr1" draw:name="Immagine294" text:anchor-type="paragraph" svg:x="1.214cm" svg:y="0.212cm" svg:width="2.455cm" svg:height="2.436cm" draw:z-index="293"><draw:image xlink:href="Pictures/100000000000026C0000012CB2FAB6417DAE486C.bmp" xlink:type="simple" xlink:show="embed" xlink:actuate="onLoad"/></draw:frame> <text:s text:c="65"/></text:p>
          </table:table-cell>
          <table:table-cell table:style-name="Tabella74.B1" office:value-type="string">
            <text:p text:style-name="P3"><draw:frame draw:style-name="fr1" draw:name="Immagine295" text:anchor-type="paragraph" svg:x="4.838cm" svg:y="0.212cm" svg:width="2.455cm" svg:height="2.436cm" draw:z-index="294"><draw:image xlink:href="Pictures/100000000000026C0000012CB2FAB6417DAE486C.bmp" xlink:type="simple" xlink:show="embed" xlink:actuate="onLoad"/></draw:frame><draw:frame draw:style-name="fr1" draw:name="Immagine296" text:anchor-type="paragraph" svg:x="1.214cm" svg:y="0.212cm" svg:width="2.455cm" svg:height="2.436cm" draw:z-index="295"><draw:image xlink:href="Pictures/100000000000026C0000012CB2FAB6417DAE486C.bmp" xlink:type="simple" xlink:show="embed" xlink:actuate="onLoad"/></draw:frame> <text:span text:style-name="T1"><text:s text:c="63"/></text:span></text:p>
          </table:table-cell>
        </table:table-row>
      </table:table>
      <text:p text:style-name="P1"/>
      <table:table table:name="Tabella75" table:style-name="Tabella75">
        <table:table-column table:style-name="Tabella75.A" table:number-columns-repeated="2"/>
        <table:table-row table:style-name="Tabella75.1">
          <table:table-cell table:style-name="Tabella75.A1" office:value-type="string">
            <text:p text:style-name="P3"><draw:frame draw:style-name="fr1" draw:name="Immagine297" text:anchor-type="paragraph" svg:x="4.706cm" svg:y="0.212cm" svg:width="2.455cm" svg:height="2.436cm" draw:z-index="296"><draw:image xlink:href="Pictures/100000000000026C0000012CB2FAB6417DAE486C.bmp" xlink:type="simple" xlink:show="embed" xlink:actuate="onLoad"/></draw:frame><draw:frame draw:style-name="fr1" draw:name="Immagine298" text:anchor-type="paragraph" svg:x="1.214cm" svg:y="0.212cm" svg:width="2.455cm" svg:height="2.436cm" draw:z-index="297"><draw:image xlink:href="Pictures/100000000000026C0000012CB2FAB6417DAE486C.bmp" xlink:type="simple" xlink:show="embed" xlink:actuate="onLoad"/></draw:frame> <text:s text:c="65"/></text:p>
          </table:table-cell>
          <table:table-cell table:style-name="Tabella75.B1" office:value-type="string">
            <text:p text:style-name="P3"><draw:frame draw:style-name="fr1" draw:name="Immagine299" text:anchor-type="paragraph" svg:x="4.838cm" svg:y="0.212cm" svg:width="2.455cm" svg:height="2.436cm" draw:z-index="298"><draw:image xlink:href="Pictures/100000000000026C0000012CB2FAB6417DAE486C.bmp" xlink:type="simple" xlink:show="embed" xlink:actuate="onLoad"/></draw:frame><draw:frame draw:style-name="fr1" draw:name="Immagine300" text:anchor-type="paragraph" svg:x="1.214cm" svg:y="0.212cm" svg:width="2.455cm" svg:height="2.436cm" draw:z-index="299"><draw:image xlink:href="Pictures/100000000000026C0000012CB2FAB6417DAE486C.bmp" xlink:type="simple" xlink:show="embed" xlink:actuate="onLoad"/></draw:frame> <text:span text:style-name="T1"><text:s text:c="63"/></text:span></text:p>
          </table:table-cell>
        </table:table-row>
      </table:table>
      <text:p text:style-name="P1"/>
      <table:table table:name="Tabella76" table:style-name="Tabella76">
        <table:table-column table:style-name="Tabella76.A" table:number-columns-repeated="2"/>
        <table:table-row table:style-name="Tabella76.1">
          <table:table-cell table:style-name="Tabella76.A1" office:value-type="string">
            <text:p text:style-name="P3"><draw:frame draw:style-name="fr1" draw:name="Immagine301" text:anchor-type="paragraph" svg:x="4.706cm" svg:y="0.212cm" svg:width="2.455cm" svg:height="2.436cm" draw:z-index="300"><draw:image xlink:href="Pictures/100000000000026C0000012CB2FAB6417DAE486C.bmp" xlink:type="simple" xlink:show="embed" xlink:actuate="onLoad"/></draw:frame><draw:frame draw:style-name="fr1" draw:name="Immagine302" text:anchor-type="paragraph" svg:x="1.214cm" svg:y="0.212cm" svg:width="2.455cm" svg:height="2.436cm" draw:z-index="301"><draw:image xlink:href="Pictures/100000000000026C0000012CB2FAB6417DAE486C.bmp" xlink:type="simple" xlink:show="embed" xlink:actuate="onLoad"/></draw:frame> <text:s text:c="65"/></text:p>
          </table:table-cell>
          <table:table-cell table:style-name="Tabella76.B1" office:value-type="string">
            <text:p text:style-name="P3"><draw:frame draw:style-name="fr1" draw:name="Immagine303" text:anchor-type="paragraph" svg:x="4.838cm" svg:y="0.212cm" svg:width="2.455cm" svg:height="2.436cm" draw:z-index="302"><draw:image xlink:href="Pictures/100000000000026C0000012CB2FAB6417DAE486C.bmp" xlink:type="simple" xlink:show="embed" xlink:actuate="onLoad"/></draw:frame><draw:frame draw:style-name="fr1" draw:name="Immagine304" text:anchor-type="paragraph" svg:x="1.214cm" svg:y="0.212cm" svg:width="2.455cm" svg:height="2.436cm" draw:z-index="303"><draw:image xlink:href="Pictures/100000000000026C0000012CB2FAB6417DAE486C.bmp" xlink:type="simple" xlink:show="embed" xlink:actuate="onLoad"/></draw:frame> <text:span text:style-name="T1"><text:s text:c="63"/></text:span></text:p>
          </table:table-cell>
        </table:table-row>
      </table:table>
      <text:p text:style-name="P1"/>
      <table:table table:name="Tabella77" table:style-name="Tabella77">
        <table:table-column table:style-name="Tabella77.A" table:number-columns-repeated="2"/>
        <table:table-row table:style-name="Tabella77.1">
          <table:table-cell table:style-name="Tabella77.A1" office:value-type="string">
            <text:p text:style-name="P3"><draw:frame draw:style-name="fr1" draw:name="Immagine305" text:anchor-type="paragraph" svg:x="4.706cm" svg:y="0.212cm" svg:width="2.455cm" svg:height="2.436cm" draw:z-index="304"><draw:image xlink:href="Pictures/100000000000026C0000012CB2FAB6417DAE486C.bmp" xlink:type="simple" xlink:show="embed" xlink:actuate="onLoad"/></draw:frame><draw:frame draw:style-name="fr1" draw:name="Immagine306" text:anchor-type="paragraph" svg:x="1.214cm" svg:y="0.212cm" svg:width="2.455cm" svg:height="2.436cm" draw:z-index="305"><draw:image xlink:href="Pictures/100000000000026C0000012CB2FAB6417DAE486C.bmp" xlink:type="simple" xlink:show="embed" xlink:actuate="onLoad"/></draw:frame> <text:s text:c="65"/></text:p>
          </table:table-cell>
          <table:table-cell table:style-name="Tabella77.B1" office:value-type="string">
            <text:p text:style-name="P3"><draw:frame draw:style-name="fr1" draw:name="Immagine307" text:anchor-type="paragraph" svg:x="4.838cm" svg:y="0.212cm" svg:width="2.455cm" svg:height="2.436cm" draw:z-index="306"><draw:image xlink:href="Pictures/100000000000026C0000012CB2FAB6417DAE486C.bmp" xlink:type="simple" xlink:show="embed" xlink:actuate="onLoad"/></draw:frame><draw:frame draw:style-name="fr1" draw:name="Immagine308" text:anchor-type="paragraph" svg:x="1.214cm" svg:y="0.212cm" svg:width="2.455cm" svg:height="2.436cm" draw:z-index="307"><draw:image xlink:href="Pictures/100000000000026C0000012CB2FAB6417DAE486C.bmp" xlink:type="simple" xlink:show="embed" xlink:actuate="onLoad"/></draw:frame> <text:span text:style-name="T1"><text:s text:c="63"/></text:span></text:p>
          </table:table-cell>
        </table:table-row>
      </table:table>
      <text:p text:style-name="P1"/>
      <table:table table:name="Tabella78" table:style-name="Tabella78">
        <table:table-column table:style-name="Tabella78.A" table:number-columns-repeated="2"/>
        <text:soft-page-break/>
        <table:table-row table:style-name="Tabella78.1">
          <table:table-cell table:style-name="Tabella78.A1" office:value-type="string">
            <text:p text:style-name="P3"><draw:frame draw:style-name="fr1" draw:name="Immagine309" text:anchor-type="paragraph" svg:x="4.706cm" svg:y="0.212cm" svg:width="2.455cm" svg:height="2.436cm" draw:z-index="308"><draw:image xlink:href="Pictures/100000000000026C0000012CB2FAB6417DAE486C.bmp" xlink:type="simple" xlink:show="embed" xlink:actuate="onLoad"/></draw:frame><draw:frame draw:style-name="fr1" draw:name="Immagine310" text:anchor-type="paragraph" svg:x="1.214cm" svg:y="0.212cm" svg:width="2.455cm" svg:height="2.436cm" draw:z-index="309"><draw:image xlink:href="Pictures/100000000000026C0000012CB2FAB6417DAE486C.bmp" xlink:type="simple" xlink:show="embed" xlink:actuate="onLoad"/></draw:frame> <text:s text:c="65"/></text:p>
          </table:table-cell>
          <table:table-cell table:style-name="Tabella78.B1" office:value-type="string">
            <text:p text:style-name="P3"><draw:frame draw:style-name="fr1" draw:name="Immagine311" text:anchor-type="paragraph" svg:x="4.838cm" svg:y="0.212cm" svg:width="2.455cm" svg:height="2.436cm" draw:z-index="310"><draw:image xlink:href="Pictures/100000000000026C0000012CB2FAB6417DAE486C.bmp" xlink:type="simple" xlink:show="embed" xlink:actuate="onLoad"/></draw:frame><draw:frame draw:style-name="fr1" draw:name="Immagine312" text:anchor-type="paragraph" svg:x="1.214cm" svg:y="0.212cm" svg:width="2.455cm" svg:height="2.436cm" draw:z-index="311"><draw:image xlink:href="Pictures/100000000000026C0000012CB2FAB6417DAE486C.bmp" xlink:type="simple" xlink:show="embed" xlink:actuate="onLoad"/></draw:frame> <text:span text:style-name="T1"><text:s text:c="63"/></text:span></text:p>
          </table:table-cell>
        </table:table-row>
      </table:table>
      <text:p text:style-name="P1"/>
      <table:table table:name="Tabella79" table:style-name="Tabella79">
        <table:table-column table:style-name="Tabella79.A" table:number-columns-repeated="2"/>
        <table:table-row table:style-name="Tabella79.1">
          <table:table-cell table:style-name="Tabella79.A1" office:value-type="string">
            <text:p text:style-name="P3"><draw:frame draw:style-name="fr1" draw:name="Immagine313" text:anchor-type="paragraph" svg:x="4.706cm" svg:y="0.212cm" svg:width="2.455cm" svg:height="2.436cm" draw:z-index="312"><draw:image xlink:href="Pictures/100000000000026C0000012CB2FAB6417DAE486C.bmp" xlink:type="simple" xlink:show="embed" xlink:actuate="onLoad"/></draw:frame><draw:frame draw:style-name="fr1" draw:name="Immagine314" text:anchor-type="paragraph" svg:x="1.214cm" svg:y="0.212cm" svg:width="2.455cm" svg:height="2.436cm" draw:z-index="313"><draw:image xlink:href="Pictures/100000000000026C0000012CB2FAB6417DAE486C.bmp" xlink:type="simple" xlink:show="embed" xlink:actuate="onLoad"/></draw:frame> <text:s text:c="65"/></text:p>
          </table:table-cell>
          <table:table-cell table:style-name="Tabella79.B1" office:value-type="string">
            <text:p text:style-name="P3"><draw:frame draw:style-name="fr1" draw:name="Immagine315" text:anchor-type="paragraph" svg:x="4.838cm" svg:y="0.212cm" svg:width="2.455cm" svg:height="2.436cm" draw:z-index="314"><draw:image xlink:href="Pictures/100000000000026C0000012CB2FAB6417DAE486C.bmp" xlink:type="simple" xlink:show="embed" xlink:actuate="onLoad"/></draw:frame><draw:frame draw:style-name="fr1" draw:name="Immagine316" text:anchor-type="paragraph" svg:x="1.214cm" svg:y="0.212cm" svg:width="2.455cm" svg:height="2.436cm" draw:z-index="315"><draw:image xlink:href="Pictures/100000000000026C0000012CB2FAB6417DAE486C.bmp" xlink:type="simple" xlink:show="embed" xlink:actuate="onLoad"/></draw:frame> <text:span text:style-name="T1"><text:s text:c="63"/></text:span></text:p>
          </table:table-cell>
        </table:table-row>
      </table:table>
      <text:p text:style-name="P1"/>
      <table:table table:name="Tabella80" table:style-name="Tabella80">
        <table:table-column table:style-name="Tabella80.A" table:number-columns-repeated="2"/>
        <table:table-row table:style-name="Tabella80.1">
          <table:table-cell table:style-name="Tabella80.A1" office:value-type="string">
            <text:p text:style-name="P3"><draw:frame draw:style-name="fr1" draw:name="Immagine317" text:anchor-type="paragraph" svg:x="4.706cm" svg:y="0.212cm" svg:width="2.455cm" svg:height="2.436cm" draw:z-index="316"><draw:image xlink:href="Pictures/100000000000026C0000012CB2FAB6417DAE486C.bmp" xlink:type="simple" xlink:show="embed" xlink:actuate="onLoad"/></draw:frame><draw:frame draw:style-name="fr1" draw:name="Immagine318" text:anchor-type="paragraph" svg:x="1.214cm" svg:y="0.212cm" svg:width="2.455cm" svg:height="2.436cm" draw:z-index="317"><draw:image xlink:href="Pictures/100000000000026C0000012CB2FAB6417DAE486C.bmp" xlink:type="simple" xlink:show="embed" xlink:actuate="onLoad"/></draw:frame> <text:s text:c="65"/></text:p>
          </table:table-cell>
          <table:table-cell table:style-name="Tabella80.B1" office:value-type="string">
            <text:p text:style-name="P3"><draw:frame draw:style-name="fr1" draw:name="Immagine319" text:anchor-type="paragraph" svg:x="4.838cm" svg:y="0.212cm" svg:width="2.455cm" svg:height="2.436cm" draw:z-index="318"><draw:image xlink:href="Pictures/100000000000026C0000012CB2FAB6417DAE486C.bmp" xlink:type="simple" xlink:show="embed" xlink:actuate="onLoad"/></draw:frame><draw:frame draw:style-name="fr1" draw:name="Immagine320" text:anchor-type="paragraph" svg:x="1.214cm" svg:y="0.212cm" svg:width="2.455cm" svg:height="2.436cm" draw:z-index="319"><draw:image xlink:href="Pictures/100000000000026C0000012CB2FAB6417DAE486C.bmp" xlink:type="simple" xlink:show="embed" xlink:actuate="onLoad"/></draw:frame> <text:span text:style-name="T1"><text:s text:c="63"/></text:span></text:p>
          </table:table-cell>
        </table:table-row>
      </table:table>
      <text:p text:style-name="P1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Lucida Sans1" svg:font-family="'Lucida Sans'" style:font-family-generic="swiss"/>
    <style:font-face style:name="Liberation Serif" svg:font-family="'Liberation Serif'" style:font-family-generic="roman" style:font-pitch="variable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Liberation Serif" fo:font-size="12pt" fo:language="it" fo:country="IT" style:letter-kerning="true" style:font-name-asian="SimSun" style:font-size-asian="10.5pt" style:language-asian="zh" style:country-asian="CN" style:font-name-complex="Lucida Sans" style:font-size-complex="12pt" style:language-complex="hi" style:country-complex="IN"/>
    </style:default-style>
    <style:default-style style:family="paragraph">
      <style:paragraph-properties fo:orphans="2" fo:widows="2"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Liberation Serif" fo:font-size="12pt" fo:language="it" fo:country="IT" style:letter-kerning="true" style:font-name-asian="SimSun" style:font-size-asian="10.5pt" style:language-asian="zh" style:country-asian="CN" style:font-name-complex="Lucida Sans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loext:contextual-spacing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Lucida Sans" style:font-family-complex="'Lucida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loext:contextual-spacing="false" fo:line-height="120%"/>
    </style:style>
    <style:style style:name="List" style:family="paragraph" style:parent-style-name="Text_20_body" style:class="list">
      <style:text-properties style:font-size-asian="12pt" style:font-name-complex="Lucida Sans1" style:font-family-complex="'Lucida Sans'" style:font-family-generic-complex="swiss"/>
    </style:style>
    <style:style style:name="Caption" style:family="paragraph" style:parent-style-name="Standard" style:class="extra">
      <style:paragraph-properties fo:margin-top="0.212cm" fo:margin-bottom="0.212cm" loext:contextual-spacing="false" text:number-lines="false" text:line-number="0"/>
      <style:text-properties fo:font-size="12pt" fo:font-style="italic" style:font-size-asian="12pt" style:font-style-asian="italic" style:font-name-complex="Lucida Sans1" style:font-family-complex="'Lucida Sans'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Lucida Sans1" style:font-family-complex="'Lucida Sans'" style:font-family-generic-complex="swiss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creation-date>2017-02-10T16:44:38.640000000</meta:creation-date>
    <dc:date>2017-02-10T20:37:24.524000000</dc:date>
    <meta:editing-duration>PT4M49S</meta:editing-duration>
    <meta:editing-cycles>1</meta:editing-cycles>
    <meta:document-statistic meta:table-count="80" meta:image-count="320" meta:object-count="0" meta:page-count="12" meta:paragraph-count="160" meta:word-count="0" meta:character-count="10400" meta:non-whitespace-character-count="0"/>
    <meta:generator>LibreOffice/5.2.3.3$Windows_x86 LibreOffice_project/d54a8868f08a7b39642414cf2c8ef2f228f780cf</meta:generator>
  </office:meta>
</office:document-meta>
</file>