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1C0000021C21AD4E9281BB1571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200%" style:writing-mode="page"/>
    </style:style>
    <style:style style:name="P2" style:family="paragraph" style:parent-style-name="Standard">
      <style:paragraph-properties fo:line-height="200%" fo:text-align="justify" style:justify-single-word="false" style:writing-mode="page"/>
    </style:style>
    <style:style style:name="P3" style:family="paragraph" style:parent-style-name="Standard">
      <style:paragraph-properties fo:line-height="200%" fo:text-align="justify" style:justify-single-word="false" style:writing-mode="page"/>
      <style:text-properties officeooo:rsid="0010f05c" officeooo:paragraph-rsid="0010f05c"/>
    </style:style>
    <style:style style:name="T1" style:family="text">
      <style:text-properties officeooo:rsid="000fc18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draw:frame draw:style-name="fr1" draw:name="Immagine1" text:anchor-type="paragraph" svg:x="13.951cm" svg:y="-0.552cm" svg:width="2.639cm" svg:height="2.639cm" draw:z-index="0"><draw:image xlink:href="Pictures/100000000000021C0000021C21AD4E9281BB1571.jpg" xlink:type="simple" xlink:show="embed" xlink:actuate="onLoad"/></draw:frame></text:p>
      <text:p text:style-name="P1"/>
      <text:p text:style-name="P1"/>
      <text:p text:style-name="P1"/>
      <text:p text:style-name="P2"><text:span text:style-name="T1">Il sottoscritto Veronesi Gianluca, presidente dell’associazione Amici della Golena, delega Marca Stefano, vicepresidente della suddetta associazione, a partecipare all’assemblea Ordinaria per l’approvazione dei Bilaci consuntivo 2021 e preventivo 2022 che si svolgera’ giovedi 5 maggio alle ore 20.30 presso la sede della sezione provinciale.</text:span></text:p>
      <text:p text:style-name="P2"/>
      <text:p text:style-name="P3">Gussola, 05/05/2022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5-05T17:40:05.450000000</meta:creation-date>
    <meta:print-date>2022-05-05T18:16:15.174000000</meta:print-date>
    <dc:date>2022-05-05T18:50:00.282000000</dc:date>
    <meta:editing-duration>PT28M42S</meta:editing-duration>
    <meta:editing-cycles>1</meta:editing-cycles>
    <meta:document-statistic meta:table-count="0" meta:image-count="1" meta:object-count="0" meta:page-count="1" meta:paragraph-count="2" meta:word-count="46" meta:character-count="361" meta:non-whitespace-character-count="317"/>
    <meta:generator>LibreOffice/5.2.3.3$Windows_x86 LibreOffice_project/d54a8868f08a7b39642414cf2c8ef2f228f780cf</meta:generator>
  </office:meta>
</office:document-meta>
</file>