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>
      <style:text-properties fo:font-size="14pt" fo:font-weight="bold" officeooo:rsid="0019308e" officeooo:paragraph-rsid="0019308e" style:font-size-asian="12.25pt" style:font-weight-asian="bold" style:font-size-complex="14pt" style:font-weight-complex="bold"/>
    </style:style>
    <style:style style:name="P3" style:family="paragraph" style:parent-style-name="Text_20_body" style:list-style-name="L1">
      <style:paragraph-properties fo:margin-top="0cm" fo:margin-bottom="0cm" loext:contextual-spacing="false"/>
    </style:style>
    <style:style style:name="P4" style:family="paragraph" style:parent-style-name="Text_20_body">
      <style:paragraph-properties fo:margin-top="0cm" fo:margin-bottom="0cm" loext:contextual-spacing="false"/>
      <style:text-properties officeooo:rsid="0019308e" officeooo:paragraph-rsid="0019308e"/>
    </style:style>
    <style:style style:name="P5" style:family="paragraph" style:parent-style-name="Text_20_body">
      <style:paragraph-properties fo:margin-top="0cm" fo:margin-bottom="0cm" loext:contextual-spacing="false"/>
      <style:text-properties fo:font-size="14pt" fo:font-weight="bold" officeooo:rsid="0019308e" officeooo:paragraph-rsid="0019308e" style:font-size-asian="14pt" style:font-weight-asian="bold" style:font-size-complex="14pt" style:font-weight-complex="bold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Martini o martini dry</text:p>
      <text:p text:style-name="P4"/>
      <text:list xml:id="list8701989562655452582" text:style-name="L1">
        <text:list-item>
          <text:p text:style-name="P3">6 cl di <text:a xlink:type="simple" xlink:href="https://it.wikipedia.org/wiki/Gin" text:style-name="Internet_20_link" text:visited-style-name="Visited_20_Internet_20_Link">gin</text:a> </text:p>
        </text:list-item>
        <text:list-item>
          <text:p text:style-name="P3">1 cl di <text:a xlink:type="simple" xlink:href="https://it.wikipedia.org/wiki/Vermut" text:style-name="Internet_20_link" text:visited-style-name="Visited_20_Internet_20_Link">dry vermut</text:a> </text:p>
        </text:list-item>
        <text:list-item>
          <text:p text:style-name="P3">1 oliva verde </text:p>
        </text:list-item>
        <text:list-item>
          <text:p text:style-name="P1">1 fettina di limone </text:p>
        </text:list-item>
      </text:list>
      <text:p text:style-name="Text_20_body">Prendere una coppa da Martini e riempirla di cubetti di ghiaccio in modo da raffreddarne le pareti e farla restare molto fredda durante tutta la preparazione del cocktail, poi riempire anche un mixing glass di cubetti di ghiaccio. Eliminare l'acqua in eccesso dal <text:a xlink:type="simple" xlink:href="https://it.wikipedia.org/wiki/Mixing_glass" text:style-name="Internet_20_link" text:visited-style-name="Visited_20_Internet_20_Link">mixing glass</text:a>. Aromatizzare il ghiaccio aggiungendo 1 cl di <text:a xlink:type="simple" xlink:href="https://it.wikipedia.org/wiki/Vermut" text:style-name="Internet_20_link" text:visited-style-name="Visited_20_Internet_20_Link">vermouth dry</text:a> nel mixing glass, mescolando. Ripetere l'aromatizzazione del ghiaccio rimasto nel mixing glass, questa volta con 6 cl di gin. Versare il gin nella coppa martini, sempre filtrandolo dal ghiaccio. Spremere leggermente l'olio di un pezzo di scorza di limone sopra il cocktail. Aggiungere quale guarnizione un'oliva verde.</text:p>
      <text:p text:style-name="Text_20_body"/>
      <text:p text:style-name="P2"><text:bookmark text:name="cite_ref-2"/>Negroni sbagliato</text:p>
      <text:p text:style-name="P2">Negroni</text:p>
      <text:p text:style-name="P2">Gin tonic</text:p>
      <text:p text:style-name="P2">Spritz</text:p>
      <text:p text:style-name="P2">Mojito</text:p>
      <text:p text:style-name="P2">Cuba Libre</text:p>
      <text:p text:style-name="P2">Campari</text:p>
      <text:p text:style-name="P2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12-05T11:14:47.326000000</meta:creation-date>
    <dc:date>2016-12-05T14:46:58.234000000</dc:date>
    <meta:editing-duration>PT3H22M</meta:editing-duration>
    <meta:editing-cycles>1</meta:editing-cycles>
    <meta:document-statistic meta:table-count="0" meta:image-count="0" meta:object-count="0" meta:page-count="1" meta:paragraph-count="13" meta:word-count="135" meta:character-count="806" meta:non-whitespace-character-count="684"/>
    <meta:generator>LibreOffice/5.2.3.3$Windows_x86 LibreOffice_project/d54a8868f08a7b39642414cf2c8ef2f228f780cf</meta:generator>
  </office:meta>
</office:document-meta>
</file>