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84000006405FBC3D7170412839.jpg" manifest:media-type="image/jpeg"/>
  <manifest:file-entry manifest:full-path="Pictures/100000000000038400000640FED5B5B3EE0C67F0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11.165cm, 0cm, 15.778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12.296cm, 0cm, 14.176cm, 1.012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width="11.894cm" svg:height="7.687cm" draw:z-index="0"><draw:image xlink:href="Pictures/1000000000000384000006405FBC3D7170412839.jpg" xlink:type="simple" xlink:show="embed" xlink:actuate="onLoad"/></draw:frame><draw:frame draw:style-name="fr2" draw:name="Immagine2" text:anchor-type="paragraph" svg:x="2.686cm" svg:y="12.039cm" svg:width="12.264cm" svg:height="8.532cm" draw:z-index="1"><draw:image xlink:href="Pictures/100000000000038400000640FED5B5B3EE0C67F0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9-29T09:20:11.278000000</meta:creation-date>
    <meta:print-date>2020-09-29T09:22:21.687000000</meta:print-date>
    <dc:date>2020-09-29T09:24:01.153000000</dc:date>
    <meta:editing-duration>PT3M54S</meta:editing-duration>
    <meta:editing-cycles>1</meta:editing-cycles>
    <meta:document-statistic meta:table-count="0" meta:image-count="2" meta:object-count="0" meta:page-count="1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