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3E90000025817A8FF2C2BAFF674.png" manifest:media-type="image/png"/>
  <manifest:file-entry manifest:full-path="Pictures/1000000000000395000002466CA5887327FE3BBD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magine1" text:anchor-type="paragraph" svg:width="8.475cm" svg:height="5.08cm" draw:z-index="0"><draw:image xlink:href="Pictures/10000000000003E90000025817A8FF2C2BAFF674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><draw:frame draw:style-name="fr1" draw:name="Immagine2" text:anchor-type="paragraph" svg:width="7.765cm" svg:height="4.928cm" draw:z-index="1"><draw:image xlink:href="Pictures/1000000000000395000002466CA5887327FE3BBD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9-29T09:11:24.043000000</meta:creation-date>
    <meta:print-date>2020-09-29T09:12:25.551000000</meta:print-date>
    <dc:date>2020-09-29T09:12:55.832000000</dc:date>
    <meta:editing-duration>PT1M32S</meta:editing-duration>
    <meta:editing-cycles>1</meta:editing-cycles>
    <meta:document-statistic meta:table-count="0" meta:image-count="2" meta:object-count="0" meta:page-count="1" meta:paragraph-count="0" meta:word-count="0" meta:character-count="0" meta:non-whitespace-character-count="0"/>
    <meta:generator>LibreOffice/5.2.3.3$Windows_x86 LibreOffice_project/d54a8868f08a7b39642414cf2c8ef2f228f780cf</meta:generator>
  </office:meta>
</office:document-meta>
</file>