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2260000033E76F61DA3AB8E007B.png" manifest:media-type="image/png"/>
  <manifest:file-entry manifest:full-path="Pictures/100000000000022B0000033E7647621A045C5E03.png" manifest:media-type="image/png"/>
  <manifest:file-entry manifest:full-path="Pictures/10000000000002500000033EA4AB617BD7235B38.png" manifest:media-type="image/png"/>
  <manifest:file-entry manifest:full-path="Pictures/10000000000002540000033E2BAA6079B7E9BC91.png" manifest:media-type="image/png"/>
  <manifest:file-entry manifest:full-path="Pictures/10000000000002400000033E191A25768D9D76CE.png" manifest:media-type="image/png"/>
  <manifest:file-entry manifest:full-path="Pictures/10000000000002510000033EE7A27ADCC0273BDA.png" manifest:media-type="image/png"/>
  <manifest:file-entry manifest:full-path="Pictures/10000000000002410000033EF994D77FA21E0DFA.png" manifest:media-type="image/png"/>
  <manifest:file-entry manifest:full-path="Pictures/10000000000002300000033E33CD871C602512D2.png" manifest:media-type="image/png"/>
  <manifest:file-entry manifest:full-path="Pictures/10000000000002680000033E78F0805E1397114B.png" manifest:media-type="image/png"/>
  <manifest:file-entry manifest:full-path="Pictures/10000000000002330000033E6DF4355A1D7A1D71.png" manifest:media-type="image/png"/>
  <manifest:file-entry manifest:full-path="Pictures/100000000000022D0000033E841B294D12B83033.png" manifest:media-type="image/png"/>
  <manifest:file-entry manifest:full-path="Pictures/100000000000025F0000033E5BD60D6C98CE190F.png" manifest:media-type="image/png"/>
  <manifest:file-entry manifest:full-path="Pictures/10000000000002460000033E356791304032BA59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officeooo:rsid="000b63c9" officeooo:paragraph-rsid="000b63c9"/>
    </style:style>
    <style:style style:name="P2" style:family="paragraph" style:parent-style-name="Standard">
      <style:text-properties officeooo:paragraph-rsid="000b63c9"/>
    </style:style>
    <style:style style:name="P3" style:family="paragraph" style:parent-style-name="Standard">
      <style:text-properties officeooo:rsid="000d37c2" officeooo:paragraph-rsid="000d37c2"/>
    </style:style>
    <style:style style:name="P4" style:family="paragraph" style:parent-style-name="Standard">
      <style:text-properties officeooo:rsid="000ec1b6" officeooo:paragraph-rsid="000ec1b6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Immagine1" text:anchor-type="paragraph" svg:width="15.769cm" svg:height="21.96cm" draw:z-index="0"><draw:image xlink:href="Pictures/10000000000002540000033E2BAA6079B7E9BC91.png" xlink:type="simple" xlink:show="embed" xlink:actuate="onLoad"/></draw:frame></text:p>
      <text:p text:style-name="P1">50343</text:p>
      <text:p text:style-name="Standard"><draw:frame draw:style-name="fr2" draw:name="Immagine2" text:anchor-type="paragraph" svg:x="0.656cm" svg:y="5.74cm" svg:width="15.69cm" svg:height="21.96cm" draw:z-index="1"><draw:image xlink:href="Pictures/10000000000002510000033EE7A27ADCC0273BDA.png" xlink:type="simple" xlink:show="embed" xlink:actuate="onLoad"/></draw:frame><text:soft-page-break/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draw:frame draw:style-name="fr1" draw:name="Immagine3" text:anchor-type="paragraph" svg:width="15.663cm" svg:height="21.96cm" draw:z-index="2"><draw:image xlink:href="Pictures/10000000000002500000033EA4AB617BD7235B38.png" xlink:type="simple" xlink:show="embed" xlink:actuate="onLoad"/></draw:frame><text:soft-page-break/></text:p>
      <text:p text:style-name="P1">50343</text:p>
      <text:p text:style-name="P1"/>
      <text:p text:style-name="P1"/>
      <text:p text:style-name="P1"/>
      <text:p text:style-name="P1"/>
      <text:p text:style-name="P1"/>
      <text:p text:style-name="P1"><text:soft-page-break/></text:p>
      <text:p text:style-name="P1"/>
      <text:p text:style-name="P2"/>
      <text:p text:style-name="P1"><draw:frame draw:style-name="fr3" draw:name="Immagine4" text:anchor-type="paragraph" svg:width="15.24cm" svg:height="21.96cm" draw:z-index="3"><draw:image xlink:href="Pictures/10000000000002400000033E191A25768D9D76CE.png" xlink:type="simple" xlink:show="embed" xlink:actuate="onLoad"/></draw:frame>50149</text:p>
      <text:p text:style-name="Standard"/>
      <text:p text:style-name="Standard"/>
      <text:p text:style-name="Standard"/>
      <text:p text:style-name="Standard"><text:soft-page-break/></text:p>
      <text:p text:style-name="Standard"/>
      <text:p text:style-name="Standard"><draw:frame draw:style-name="fr3" draw:name="Immagine5" text:anchor-type="paragraph" svg:width="16.298cm" svg:height="21.96cm" draw:z-index="4"><draw:image xlink:href="Pictures/10000000000002680000033E78F0805E1397114B.png" xlink:type="simple" xlink:show="embed" xlink:actuate="onLoad"/></draw:frame></text:p>
      <text:p text:style-name="P1">50149</text:p>
      <text:p text:style-name="Standard"/>
      <text:p text:style-name="Standard"/>
      <text:p text:style-name="Standard"/>
      <text:p text:style-name="Standard"><text:soft-page-break/></text:p>
      <text:p text:style-name="Standard"/>
      <text:p text:style-name="P1"><draw:frame draw:style-name="fr3" draw:name="Immagine6" text:anchor-type="paragraph" svg:width="14.684cm" svg:height="21.96cm" draw:z-index="5"><draw:image xlink:href="Pictures/100000000000022B0000033E7647621A045C5E03.png" xlink:type="simple" xlink:show="embed" xlink:actuate="onLoad"/></draw:frame>50151</text:p>
      <text:p text:style-name="Standard"/>
      <text:p text:style-name="Standard"/>
      <text:p text:style-name="Standard"/>
      <text:p text:style-name="Standard"/>
      <text:p text:style-name="Standard"><text:soft-page-break/></text:p>
      <text:p text:style-name="Standard"/>
      <text:p text:style-name="Standard"><draw:frame draw:style-name="fr3" draw:name="Immagine7" text:anchor-type="paragraph" svg:width="14.817cm" svg:height="21.96cm" draw:z-index="6"><draw:image xlink:href="Pictures/10000000000002300000033E33CD871C602512D2.png" xlink:type="simple" xlink:show="embed" xlink:actuate="onLoad"/></draw:frame></text:p>
      <text:p text:style-name="P1">50151</text:p>
      <text:p text:style-name="Standard"/>
      <text:p text:style-name="Standard"/>
      <text:p text:style-name="Standard"/>
      <text:p text:style-name="Standard"><text:soft-page-break/></text:p>
      <text:p text:style-name="Standard"/>
      <text:p text:style-name="P3"><draw:frame draw:style-name="fr3" draw:name="Immagine8" text:anchor-type="paragraph" svg:width="15.266cm" svg:height="21.96cm" draw:z-index="7"><draw:image xlink:href="Pictures/10000000000002410000033EF994D77FA21E0DFA.png" xlink:type="simple" xlink:show="embed" xlink:actuate="onLoad"/></draw:frame>50474</text:p>
      <text:p text:style-name="Standard"/>
      <text:p text:style-name="P3"><draw:frame draw:style-name="fr3" draw:name="Immagine9" text:anchor-type="paragraph" svg:width="14.552cm" svg:height="21.96cm" draw:z-index="8"><draw:image xlink:href="Pictures/10000000000002260000033E76F61DA3AB8E007B.png" xlink:type="simple" xlink:show="embed" xlink:actuate="onLoad"/></draw:frame><text:soft-page-break/>50474</text:p>
      <text:p text:style-name="P3"/>
      <text:p text:style-name="P3"/>
      <text:p text:style-name="P3"/>
      <text:p text:style-name="P3"/>
      <text:p text:style-name="P3"/>
      <text:p text:style-name="P3"/>
      <text:p text:style-name="P3"><text:soft-page-break/></text:p>
      <text:p text:style-name="P3"><draw:frame draw:style-name="fr1" draw:name="Immagine10" text:anchor-type="paragraph" svg:width="14.896cm" svg:height="21.96cm" draw:z-index="9"><draw:image xlink:href="Pictures/10000000000002330000033E6DF4355A1D7A1D71.png" xlink:type="simple" xlink:show="embed" xlink:actuate="onLoad"/></draw:frame>50319</text:p>
      <text:p text:style-name="P3"/>
      <text:p text:style-name="P3"/>
      <text:p text:style-name="P3"/>
      <text:p text:style-name="P3"/>
      <text:p text:style-name="P3"/>
      <text:p text:style-name="P3"><draw:frame draw:style-name="fr1" draw:name="Immagine11" text:anchor-type="paragraph" svg:width="14.737cm" svg:height="21.96cm" draw:z-index="10"><draw:image xlink:href="Pictures/100000000000022D0000033E841B294D12B83033.png" xlink:type="simple" xlink:show="embed" xlink:actuate="onLoad"/></draw:frame><text:soft-page-break/></text:p>
      <text:p text:style-name="P3">50319</text:p>
      <text:p text:style-name="P3"/>
      <text:p text:style-name="P3"/>
      <text:p text:style-name="P3"/>
      <text:p text:style-name="P3"/>
      <text:p text:style-name="P3"/>
      <text:p text:style-name="P3"><draw:frame draw:style-name="fr1" draw:name="Immagine12" text:anchor-type="paragraph" svg:width="16.06cm" svg:height="21.96cm" draw:z-index="11"><draw:image xlink:href="Pictures/100000000000025F0000033E5BD60D6C98CE190F.png" xlink:type="simple" xlink:show="embed" xlink:actuate="onLoad"/></draw:frame><text:soft-page-break/></text:p>
      <text:p text:style-name="P4">50319</text:p>
      <text:p text:style-name="P4"/>
      <text:p text:style-name="P4"/>
      <text:p text:style-name="P4"/>
      <text:p text:style-name="P4"/>
      <text:p text:style-name="P4"/>
      <text:p text:style-name="P4"><draw:frame draw:style-name="fr1" draw:name="Immagine13" text:anchor-type="paragraph" svg:width="15.399cm" svg:height="21.96cm" draw:z-index="12"><draw:image xlink:href="Pictures/10000000000002460000033E356791304032BA59.png" xlink:type="simple" xlink:show="embed" xlink:actuate="onLoad"/></draw:frame><text:soft-page-break/></text:p>
      <text:p text:style-name="P4"/>
      <text:p text:style-name="P4">50482</text:p>
      <text:p text:style-name="P4"/>
      <text:p text:style-name="P4"/>
      <text:p text:style-name="P4"/>
      <text:p text:style-name="P4"/>
      <text:p text:style-name="P4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1-25T08:04:34.919000000</meta:creation-date>
    <dc:date>2017-01-25T16:49:03.952000000</dc:date>
    <meta:editing-duration>PT7H32M13S</meta:editing-duration>
    <meta:editing-cycles>1</meta:editing-cycles>
    <meta:document-statistic meta:table-count="0" meta:image-count="13" meta:object-count="0" meta:page-count="14" meta:paragraph-count="12" meta:word-count="12" meta:character-count="60" meta:non-whitespace-character-count="60"/>
    <meta:generator>LibreOffice/5.2.3.3$Windows_x86 LibreOffice_project/d54a8868f08a7b39642414cf2c8ef2f228f780cf</meta:generator>
  </office:meta>
</office:document-meta>
</file>