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01000000010BA74374751195EB3.gif" manifest:media-type="image/gif"/>
  <manifest:file-entry manifest:full-path="Pictures/1000020100000017000000172E51AB26F5D7E416.png" manifest:media-type="image/png"/>
  <manifest:file-entry manifest:full-path="Pictures/100002000000000D0000000DB69F7614030147E5.gif" manifest:media-type="image/gif"/>
  <manifest:file-entry manifest:full-path="Pictures/100002000000000100000001ECC130B79541E4C4.gif" manifest:media-type="image/gif"/>
  <manifest:file-entry manifest:full-path="Pictures/100000000000000D0000000DA5AD59730358906D.gif" manifest:media-type="image/gif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loext:padding="0cm" loext:border="none"/>
    </style:style>
    <style:style style:name="P2" style:family="paragraph" style:parent-style-name="Text_20_body" style:list-style-name="L1">
      <style:paragraph-properties fo:margin-top="0cm" fo:margin-bottom="0cm" loext:contextual-spacing="false" fo:padding="0cm" fo:border="none"/>
      <style:text-properties loext:padding="0cm" loext:border="none"/>
    </style:style>
    <style:style style:name="P3" style:family="paragraph" style:parent-style-name="Text_20_body" style:list-style-name="L2">
      <style:paragraph-properties fo:margin-top="0cm" fo:margin-bottom="0cm" loext:contextual-spacing="false" fo:padding="0cm" fo:border="none"/>
      <style:text-properties loext:padding="0cm" loext:border="none"/>
    </style:style>
    <style:style style:name="P4" style:family="paragraph" style:parent-style-name="Text_20_body" style:list-style-name="L3">
      <style:paragraph-properties fo:margin-top="0cm" fo:margin-bottom="0cm" loext:contextual-spacing="false" fo:padding="0cm" fo:border="none"/>
      <style:text-properties loext:padding="0cm" loext:border="none"/>
    </style:style>
    <style:style style:name="P5" style:family="paragraph" style:parent-style-name="Text_20_body" style:list-style-name="L4">
      <style:paragraph-properties fo:margin-top="0cm" fo:margin-bottom="0cm" loext:contextual-spacing="false" fo:padding="0cm" fo:border="none"/>
      <style:text-properties loext:padding="0cm" loext:border="none"/>
    </style:style>
    <style:style style:name="P6" style:family="paragraph" style:parent-style-name="Text_20_body" style:list-style-name="L5">
      <style:paragraph-properties fo:margin-top="0cm" fo:margin-bottom="0cm" loext:contextual-spacing="false" fo:padding="0cm" fo:border="none"/>
      <style:text-properties loext:padding="0cm" loext:border="none"/>
    </style:style>
    <style:style style:name="P7" style:family="paragraph" style:parent-style-name="Text_20_body" style:list-style-name="L6">
      <style:paragraph-properties fo:margin-top="0cm" fo:margin-bottom="0cm" loext:contextual-spacing="false" fo:padding="0cm" fo:border="none"/>
      <style:text-properties loext:padding="0cm" loext:border="none"/>
    </style:style>
    <style:style style:name="P8" style:family="paragraph" style:parent-style-name="Text_20_body" style:list-style-name="L7">
      <style:paragraph-properties fo:margin-top="0cm" fo:margin-bottom="0cm" loext:contextual-spacing="false" fo:padding="0cm" fo:border="none"/>
      <style:text-properties loext:padding="0cm" loext:border="none"/>
    </style:style>
    <style:style style:name="P9" style:family="paragraph" style:parent-style-name="Text_20_body" style:list-style-name="L8">
      <style:paragraph-properties fo:margin-top="0cm" fo:margin-bottom="0cm" loext:contextual-spacing="false" fo:padding="0cm" fo:border="none"/>
      <style:text-properties loext:padding="0cm" loext:border="none"/>
    </style:style>
    <style:style style:name="P10" style:family="paragraph" style:parent-style-name="Text_20_body" style:list-style-name="L9">
      <style:paragraph-properties fo:margin-top="0cm" fo:margin-bottom="0cm" loext:contextual-spacing="false" fo:padding="0cm" fo:border="none"/>
      <style:text-properties loext:padding="0cm" loext:border="none"/>
    </style:style>
    <style:style style:name="P11" style:family="paragraph" style:parent-style-name="Text_20_body" style:list-style-name="L10">
      <style:paragraph-properties fo:margin-top="0cm" fo:margin-bottom="0cm" loext:contextual-spacing="false" fo:padding="0cm" fo:border="none"/>
      <style:text-properties loext:padding="0cm" loext:border="none"/>
    </style:style>
    <style:style style:name="P12" style:family="paragraph" style:parent-style-name="Text_20_body" style:list-style-name="L11">
      <style:paragraph-properties fo:margin-top="0cm" fo:margin-bottom="0cm" loext:contextual-spacing="false" fo:padding="0cm" fo:border="none"/>
      <style:text-properties loext:padding="0cm" loext:border="none"/>
    </style:style>
    <style:style style:name="P13" style:family="paragraph" style:parent-style-name="Text_20_body" style:list-style-name="L12">
      <style:paragraph-properties fo:margin-top="0cm" fo:margin-bottom="0cm" loext:contextual-spacing="false" fo:padding="0cm" fo:border="none"/>
      <style:text-properties loext:padding="0cm" loext:border="none"/>
    </style:style>
    <style:style style:name="P14" style:family="paragraph" style:parent-style-name="Text_20_body" style:list-style-name="L13">
      <style:paragraph-properties fo:margin-top="0cm" fo:margin-bottom="0cm" loext:contextual-spacing="false" fo:padding="0cm" fo:border="none"/>
      <style:text-properties loext:padding="0cm" loext:border="none"/>
    </style:style>
    <style:style style:name="P15" style:family="paragraph" style:parent-style-name="Text_20_body" style:list-style-name="L14">
      <style:paragraph-properties fo:margin-top="0cm" fo:margin-bottom="0cm" loext:contextual-spacing="false" fo:padding="0cm" fo:border="none"/>
      <style:text-properties loext:padding="0cm" loext:border="none"/>
    </style:style>
    <style:style style:name="P16" style:family="paragraph" style:parent-style-name="Text_20_body" style:list-style-name="L15">
      <style:paragraph-properties fo:margin-top="0cm" fo:margin-bottom="0cm" loext:contextual-spacing="false" fo:padding="0cm" fo:border="none"/>
      <style:text-properties loext:padding="0cm" loext:border="none"/>
    </style:style>
    <style:style style:name="P17" style:family="paragraph" style:parent-style-name="Text_20_body" style:list-style-name="L16">
      <style:paragraph-properties fo:margin-top="0cm" fo:margin-bottom="0cm" loext:contextual-spacing="false" fo:padding="0cm" fo:border="none"/>
      <style:text-properties loext:padding="0cm" loext:border="none"/>
    </style:style>
    <style:style style:name="P18" style:family="paragraph" style:parent-style-name="Text_20_body" style:list-style-name="L17">
      <style:paragraph-properties fo:margin-top="0cm" fo:margin-bottom="0cm" loext:contextual-spacing="false" fo:padding="0cm" fo:border="none"/>
      <style:text-properties loext:padding="0cm" loext:border="none"/>
    </style:style>
    <style:style style:name="P19" style:family="paragraph" style:parent-style-name="Text_20_body" style:list-style-name="L18">
      <style:paragraph-properties fo:margin-top="0cm" fo:margin-bottom="0cm" loext:contextual-spacing="false" fo:padding="0cm" fo:border="none"/>
      <style:text-properties loext:padding="0cm" loext:border="none"/>
    </style:style>
    <style:style style:name="P20" style:family="paragraph" style:parent-style-name="Text_20_body" style:list-style-name="L1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21" style:family="paragraph" style:parent-style-name="Text_20_body" style:list-style-name="L2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22" style:family="paragraph" style:parent-style-name="Text_20_body" style:list-style-name="L3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23" style:family="paragraph" style:parent-style-name="Text_20_body" style:list-style-name="L4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24" style:family="paragraph" style:parent-style-name="Text_20_body" style:list-style-name="L5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25" style:family="paragraph" style:parent-style-name="Text_20_body" style:list-style-name="L6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26" style:family="paragraph" style:parent-style-name="Text_20_body" style:list-style-name="L7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27" style:family="paragraph" style:parent-style-name="Text_20_body" style:list-style-name="L8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28" style:family="paragraph" style:parent-style-name="Text_20_body" style:list-style-name="L9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29" style:family="paragraph" style:parent-style-name="Text_20_body" style:list-style-name="L10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30" style:family="paragraph" style:parent-style-name="Text_20_body" style:list-style-name="L11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31" style:family="paragraph" style:parent-style-name="Text_20_body" style:list-style-name="L12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32" style:family="paragraph" style:parent-style-name="Text_20_body" style:list-style-name="L13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33" style:family="paragraph" style:parent-style-name="Text_20_body" style:list-style-name="L14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34" style:family="paragraph" style:parent-style-name="Text_20_body" style:list-style-name="L15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35" style:family="paragraph" style:parent-style-name="Text_20_body" style:list-style-name="L16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36" style:family="paragraph" style:parent-style-name="Text_20_body" style:list-style-name="L17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37" style:family="paragraph" style:parent-style-name="Text_20_body" style:list-style-name="L18">
      <style:paragraph-properties fo:margin-left="0cm" fo:margin-right="0cm" fo:margin-top="0cm" fo:margin-bottom="0cm" loext:contextual-spacing="false" fo:text-indent="0cm" style:auto-text-indent="false" fo:padding="0cm" fo:border="none"/>
      <style:text-properties loext:padding="0cm" loext:border="none"/>
    </style:style>
    <style:style style:name="P38" style:family="paragraph" style:parent-style-name="Heading_20_3">
      <style:paragraph-properties fo:text-align="center" style:justify-single-word="false"/>
    </style:style>
    <style:style style:name="P39" style:family="paragraph" style:parent-style-name="Heading_20_3">
      <style:text-properties fo:color="#000000"/>
    </style:style>
    <style:style style:name="T1" style:family="text">
      <style:text-properties fo:color="#008000"/>
    </style:style>
    <style:style style:name="T2" style:family="text">
      <style:text-properties loext:padding="0cm" loext:border="none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7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8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9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0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1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2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3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4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5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6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7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8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uestionario di Autovalutazione ECM</text:h>
      <text:h text:style-name="P38" text:outline-level="3"><text:span text:style-name="T1">Complimenti, hai superato il test di autovalutazione</text:span> </text:h>
      <text:p text:style-name="Text_20_body">1 / 1 Punti </text:p>
      <text:h text:style-name="P39" text:outline-level="3">Domanda 1: <text:span text:style-name="T2">Si può selezionare una sola risposta</text:span></text:h>
      <text:p text:style-name="P1">A seguito dell’introduzione del vaccino lo screening cervicale prevede che:</text:p>
      <text:list xml:id="list1834166128830020994" text:style-name="L1">
        <text:list-item>
          <text:p text:style-name="P20"><draw:frame draw:style-name="fr1" draw:name="Immagine1" text:anchor-type="as-char" svg:width="0.423cm" svg:height="0.423cm" draw:z-index="0"><draw:image xlink:href="Pictures/100002000000001000000010BA74374751195EB3.gif" xlink:type="simple" xlink:show="embed" xlink:actuate="onLoad"/><svg:title>Risposta Corretta</svg:title></draw:frame> <draw:frame draw:style-name="fr1" draw:name="Immagine2" text:anchor-type="as-char" svg:width="0.344cm" svg:height="0.344cm" draw:z-index="1"><draw:image xlink:href="Pictures/100002000000000D0000000DB69F7614030147E5.gif" xlink:type="simple" xlink:show="embed" xlink:actuate="onLoad"/><svg:title>Registrato</svg:title></draw:frame> Le donne in fascia di età compresa fra 30 e 64 anni siano invitate a fare il test HPV ogni 5 anni, mentre eseguono il Pap test le donne dai 25 ai 30 anni. </text:p>
        </text:list-item>
        <text:list-item>
          <text:p text:style-name="P2"><draw:frame draw:style-name="fr1" draw:name="Immagine3" text:anchor-type="as-char" svg:width="0.423cm" svg:height="0.423cm" draw:z-index="2"><draw:image xlink:href="Pictures/100002000000000100000001ECC130B79541E4C4.gif" xlink:type="simple" xlink:show="embed" xlink:actuate="onLoad"/></draw:frame> <draw:frame draw:style-name="fr1" draw:name="Immagine4" text:anchor-type="as-char" svg:width="0.344cm" svg:height="0.344cm" draw:z-index="3"><draw:image xlink:href="Pictures/100000000000000D0000000DA5AD59730358906D.gif" xlink:type="simple" xlink:show="embed" xlink:actuate="onLoad"/><svg:title>Non selezionato</svg:title></draw:frame> Tutte le donne a partire dai 25 anni eseguano l’HPV test </text:p>
        </text:list-item>
        <text:list-item>
          <text:p text:style-name="P2"><draw:frame draw:style-name="fr1" draw:name="Immagine5" text:anchor-type="as-char" svg:width="0.423cm" svg:height="0.423cm" draw:z-index="4"><draw:image xlink:href="Pictures/100002000000000100000001ECC130B79541E4C4.gif" xlink:type="simple" xlink:show="embed" xlink:actuate="onLoad"/></draw:frame> <draw:frame draw:style-name="fr1" draw:name="Immagine6" text:anchor-type="as-char" svg:width="0.344cm" svg:height="0.344cm" draw:z-index="5"><draw:image xlink:href="Pictures/100000000000000D0000000DA5AD59730358906D.gif" xlink:type="simple" xlink:show="embed" xlink:actuate="onLoad"/><svg:title>Non selezionato</svg:title></draw:frame> Tutte le donne a partire dai 25 anni eseguano l’HPV Test+Pap Test </text:p>
        </text:list-item>
        <text:list-item>
          <text:p text:style-name="P2"><draw:frame draw:style-name="fr1" draw:name="Immagine7" text:anchor-type="as-char" svg:width="0.423cm" svg:height="0.423cm" draw:z-index="6"><draw:image xlink:href="Pictures/100002000000000100000001ECC130B79541E4C4.gif" xlink:type="simple" xlink:show="embed" xlink:actuate="onLoad"/></draw:frame> <draw:frame draw:style-name="fr1" draw:name="Immagine8" text:anchor-type="as-char" svg:width="0.344cm" svg:height="0.344cm" draw:z-index="7"><draw:image xlink:href="Pictures/100000000000000D0000000DA5AD59730358906D.gif" xlink:type="simple" xlink:show="embed" xlink:actuate="onLoad"/><svg:title>Non selezionato</svg:title></draw:frame> Le donne dopo 3 HPV test negativi consecutivi siano esentato dallo screening. </text:p>
        </text:list-item>
      </text:list>
      <text:p text:style-name="Text_20_body">1 / 1 Punti </text:p>
      <text:h text:style-name="P39" text:outline-level="3">Domanda 2: <text:span text:style-name="T2">Si può selezionare una sola risposta</text:span></text:h>
      <text:p text:style-name="P1">Chi è stato già vaccinato con il vaccino bivalente o con il quadrivalente, può/deve vaccinarsi nuovamente con il nonavalente?</text:p>
      <text:list xml:id="list305019566406839098" text:style-name="L2">
        <text:list-item>
          <text:p text:style-name="P21"><draw:frame draw:style-name="fr1" draw:name="Immagine9" text:anchor-type="as-char" svg:width="0.423cm" svg:height="0.423cm" draw:z-index="8"><draw:image xlink:href="Pictures/100002000000001000000010BA74374751195EB3.gif" xlink:type="simple" xlink:show="embed" xlink:actuate="onLoad"/><svg:title>Risposta Corretta</svg:title></draw:frame> <draw:frame draw:style-name="fr1" draw:name="Immagine10" text:anchor-type="as-char" svg:width="0.344cm" svg:height="0.344cm" draw:z-index="9"><draw:image xlink:href="Pictures/100002000000000D0000000DB69F7614030147E5.gif" xlink:type="simple" xlink:show="embed" xlink:actuate="onLoad"/><svg:title>Registrato</svg:title></draw:frame> Si, ma è necessario ripetere completamente il ciclo vaccinale </text:p>
        </text:list-item>
        <text:list-item>
          <text:p text:style-name="P3"><draw:frame draw:style-name="fr1" draw:name="Immagine11" text:anchor-type="as-char" svg:width="0.423cm" svg:height="0.423cm" draw:z-index="10"><draw:image xlink:href="Pictures/100002000000000100000001ECC130B79541E4C4.gif" xlink:type="simple" xlink:show="embed" xlink:actuate="onLoad"/></draw:frame> <draw:frame draw:style-name="fr1" draw:name="Immagine12" text:anchor-type="as-char" svg:width="0.344cm" svg:height="0.344cm" draw:z-index="11"><draw:image xlink:href="Pictures/100000000000000D0000000DA5AD59730358906D.gif" xlink:type="simple" xlink:show="embed" xlink:actuate="onLoad"/><svg:title>Non selezionato</svg:title></draw:frame> No perché ci sarebbero dei rischi di sviluppo di sindromi da immunodeficienza. </text:p>
        </text:list-item>
        <text:list-item>
          <text:p text:style-name="P3"><draw:frame draw:style-name="fr1" draw:name="Immagine13" text:anchor-type="as-char" svg:width="0.423cm" svg:height="0.423cm" draw:z-index="12"><draw:image xlink:href="Pictures/100002000000000100000001ECC130B79541E4C4.gif" xlink:type="simple" xlink:show="embed" xlink:actuate="onLoad"/></draw:frame> <draw:frame draw:style-name="fr1" draw:name="Immagine14" text:anchor-type="as-char" svg:width="0.344cm" svg:height="0.344cm" draw:z-index="13"><draw:image xlink:href="Pictures/100000000000000D0000000DA5AD59730358906D.gif" xlink:type="simple" xlink:show="embed" xlink:actuate="onLoad"/><svg:title>Non selezionato</svg:title></draw:frame> Si, basta completare il ciclo con il nuovo vaccino </text:p>
        </text:list-item>
        <text:list-item>
          <text:p text:style-name="P3"><draw:frame draw:style-name="fr1" draw:name="Immagine15" text:anchor-type="as-char" svg:width="0.423cm" svg:height="0.423cm" draw:z-index="14"><draw:image xlink:href="Pictures/100002000000000100000001ECC130B79541E4C4.gif" xlink:type="simple" xlink:show="embed" xlink:actuate="onLoad"/></draw:frame> <draw:frame draw:style-name="fr1" draw:name="Immagine16" text:anchor-type="as-char" svg:width="0.344cm" svg:height="0.344cm" draw:z-index="15"><draw:image xlink:href="Pictures/100000000000000D0000000DA5AD59730358906D.gif" xlink:type="simple" xlink:show="embed" xlink:actuate="onLoad"/><svg:title>Non selezionato</svg:title></draw:frame> Si, ma solo se ha fatto il quadrivalente e non il bivalente. </text:p>
        </text:list-item>
      </text:list>
      <text:p text:style-name="Text_20_body">1 / 1 Punti </text:p>
      <text:h text:style-name="P39" text:outline-level="3">Domanda 3: <text:span text:style-name="T2">Si può selezionare una sola risposta</text:span></text:h>
      <text:p text:style-name="P1">Durante il counselling vaccinale è buona norma:</text:p>
      <text:list xml:id="list9069745760240542367" text:style-name="L3">
        <text:list-item>
          <text:p text:style-name="P22"><draw:frame draw:style-name="fr1" draw:name="Immagine17" text:anchor-type="as-char" svg:width="0.423cm" svg:height="0.423cm" draw:z-index="16"><draw:image xlink:href="Pictures/100002000000001000000010BA74374751195EB3.gif" xlink:type="simple" xlink:show="embed" xlink:actuate="onLoad"/><svg:title>Risposta Corretta</svg:title></draw:frame> <draw:frame draw:style-name="fr1" draw:name="Immagine18" text:anchor-type="as-char" svg:width="0.344cm" svg:height="0.344cm" draw:z-index="17"><draw:image xlink:href="Pictures/100002000000000D0000000DB69F7614030147E5.gif" xlink:type="simple" xlink:show="embed" xlink:actuate="onLoad"/><svg:title>Registrato</svg:title></draw:frame> Non parlare in «medichese» e non dare per scontata la conoscenza degli acronimi che spesso sono confusi. </text:p>
        </text:list-item>
        <text:list-item>
          <text:p text:style-name="P4"><draw:frame draw:style-name="fr1" draw:name="Immagine19" text:anchor-type="as-char" svg:width="0.423cm" svg:height="0.423cm" draw:z-index="18"><draw:image xlink:href="Pictures/100002000000000100000001ECC130B79541E4C4.gif" xlink:type="simple" xlink:show="embed" xlink:actuate="onLoad"/></draw:frame> <draw:frame draw:style-name="fr1" draw:name="Immagine20" text:anchor-type="as-char" svg:width="0.344cm" svg:height="0.344cm" draw:z-index="19"><draw:image xlink:href="Pictures/100000000000000D0000000DA5AD59730358906D.gif" xlink:type="simple" xlink:show="embed" xlink:actuate="onLoad"/><svg:title>Non selezionato</svg:title></draw:frame> Somministrare un ansiolitico prima del colloquio </text:p>
        </text:list-item>
        <text:list-item>
          <text:p text:style-name="P4"><draw:frame draw:style-name="fr1" draw:name="Immagine21" text:anchor-type="as-char" svg:width="0.423cm" svg:height="0.423cm" draw:z-index="20"><draw:image xlink:href="Pictures/100002000000000100000001ECC130B79541E4C4.gif" xlink:type="simple" xlink:show="embed" xlink:actuate="onLoad"/></draw:frame> <draw:frame draw:style-name="fr1" draw:name="Immagine22" text:anchor-type="as-char" svg:width="0.344cm" svg:height="0.344cm" draw:z-index="21"><draw:image xlink:href="Pictures/100000000000000D0000000DA5AD59730358906D.gif" xlink:type="simple" xlink:show="embed" xlink:actuate="onLoad"/><svg:title>Non selezionato</svg:title></draw:frame> Non spiegare troppo nei dettagli perché la donna potrebbe entrare in ansia </text:p>
        </text:list-item>
        <text:list-item>
          <text:p text:style-name="P4"><draw:frame draw:style-name="fr1" draw:name="Immagine23" text:anchor-type="as-char" svg:width="0.423cm" svg:height="0.423cm" draw:z-index="22"><draw:image xlink:href="Pictures/100002000000000100000001ECC130B79541E4C4.gif" xlink:type="simple" xlink:show="embed" xlink:actuate="onLoad"/></draw:frame> <draw:frame draw:style-name="fr1" draw:name="Immagine24" text:anchor-type="as-char" svg:width="0.344cm" svg:height="0.344cm" draw:z-index="23"><draw:image xlink:href="Pictures/100000000000000D0000000DA5AD59730358906D.gif" xlink:type="simple" xlink:show="embed" xlink:actuate="onLoad"/><svg:title>Non selezionato</svg:title></draw:frame> Delegare sempre a un operatore sanitario il compito di parlare con la donna. </text:p>
        </text:list-item>
      </text:list>
      <text:p text:style-name="Text_20_body">1 / 1 Punti </text:p>
      <text:h text:style-name="P39" text:outline-level="3">Domanda 4: <text:span text:style-name="T2">Si può selezionare una sola risposta</text:span></text:h>
      <text:p text:style-name="P1">I casi di tumore HPV-correlato diagnosticati annualmente in Italia sono:</text:p>
      <text:list xml:id="list3409652544763382776" text:style-name="L4">
        <text:list-item>
          <text:p text:style-name="P23"><draw:frame draw:style-name="fr1" draw:name="Immagine25" text:anchor-type="as-char" svg:width="0.423cm" svg:height="0.423cm" draw:z-index="24"><draw:image xlink:href="Pictures/100002000000001000000010BA74374751195EB3.gif" xlink:type="simple" xlink:show="embed" xlink:actuate="onLoad"/><svg:title>Risposta Corretta</svg:title></draw:frame> <draw:frame draw:style-name="fr1" draw:name="Immagine26" text:anchor-type="as-char" svg:width="0.344cm" svg:height="0.344cm" draw:z-index="25"><draw:image xlink:href="Pictures/100002000000000D0000000DB69F7614030147E5.gif" xlink:type="simple" xlink:show="embed" xlink:actuate="onLoad"/><svg:title>Registrato</svg:title></draw:frame> 5.800 di cui 2.300 sono a carico del collo dell’utero e 2.000 nel maschio. </text:p>
        </text:list-item>
        <text:list-item>
          <text:p text:style-name="P5"><draw:frame draw:style-name="fr1" draw:name="Immagine27" text:anchor-type="as-char" svg:width="0.423cm" svg:height="0.423cm" draw:z-index="26"><draw:image xlink:href="Pictures/100002000000000100000001ECC130B79541E4C4.gif" xlink:type="simple" xlink:show="embed" xlink:actuate="onLoad"/></draw:frame> <draw:frame draw:style-name="fr1" draw:name="Immagine28" text:anchor-type="as-char" svg:width="0.344cm" svg:height="0.344cm" draw:z-index="27"><draw:image xlink:href="Pictures/100000000000000D0000000DA5AD59730358906D.gif" xlink:type="simple" xlink:show="embed" xlink:actuate="onLoad"/><svg:title>Non selezionato</svg:title></draw:frame> 5.800 di cui 5000 a carico del collo dell’utero </text:p>
        </text:list-item>
        <text:list-item>
          <text:p text:style-name="P5"><draw:frame draw:style-name="fr1" draw:name="Immagine29" text:anchor-type="as-char" svg:width="0.423cm" svg:height="0.423cm" draw:z-index="28"><draw:image xlink:href="Pictures/100002000000000100000001ECC130B79541E4C4.gif" xlink:type="simple" xlink:show="embed" xlink:actuate="onLoad"/></draw:frame> <draw:frame draw:style-name="fr1" draw:name="Immagine30" text:anchor-type="as-char" svg:width="0.344cm" svg:height="0.344cm" draw:z-index="29"><draw:image xlink:href="Pictures/100000000000000D0000000DA5AD59730358906D.gif" xlink:type="simple" xlink:show="embed" xlink:actuate="onLoad"/><svg:title>Non selezionato</svg:title></draw:frame> 10.000 di cui la metà a carico del collo dell’utero </text:p>
        </text:list-item>
        <text:list-item>
          <text:p text:style-name="P5"><draw:frame draw:style-name="fr1" draw:name="Immagine31" text:anchor-type="as-char" svg:width="0.423cm" svg:height="0.423cm" draw:z-index="30"><draw:image xlink:href="Pictures/100002000000000100000001ECC130B79541E4C4.gif" xlink:type="simple" xlink:show="embed" xlink:actuate="onLoad"/></draw:frame> <draw:frame draw:style-name="fr1" draw:name="Immagine32" text:anchor-type="as-char" svg:width="0.344cm" svg:height="0.344cm" draw:z-index="31"><draw:image xlink:href="Pictures/100000000000000D0000000DA5AD59730358906D.gif" xlink:type="simple" xlink:show="embed" xlink:actuate="onLoad"/><svg:title>Non selezionato</svg:title></draw:frame> 3.000 di cui 2.300 a carico del collo dell’utero. </text:p>
        </text:list-item>
      </text:list>
      <text:p text:style-name="Text_20_body">1 / 1 Punti </text:p>
      <text:h text:style-name="P39" text:outline-level="3"><text:soft-page-break/>Domanda 5: <text:span text:style-name="T2">Si può selezionare una sola risposta</text:span></text:h>
      <text:p text:style-name="P1">I risultati dello studio hanno dimostrato che:</text:p>
      <text:list xml:id="list2432728367427597719" text:style-name="L5">
        <text:list-item>
          <text:p text:style-name="P24"><draw:frame draw:style-name="fr1" draw:name="Immagine33" text:anchor-type="as-char" svg:width="0.423cm" svg:height="0.423cm" draw:z-index="32"><draw:image xlink:href="Pictures/100002000000001000000010BA74374751195EB3.gif" xlink:type="simple" xlink:show="embed" xlink:actuate="onLoad"/><svg:title>Risposta Corretta</svg:title></draw:frame> <draw:frame draw:style-name="fr1" draw:name="Immagine34" text:anchor-type="as-char" svg:width="0.344cm" svg:height="0.344cm" draw:z-index="33"><draw:image xlink:href="Pictures/100002000000000D0000000DB69F7614030147E5.gif" xlink:type="simple" xlink:show="embed" xlink:actuate="onLoad"/><svg:title>Registrato</svg:title></draw:frame> La vaccinazione si associava a riduzione significativa (81,2%) del rischio di recidiva di lesione HPV correlata di alto grado dopo trattamento chirurgico. </text:p>
        </text:list-item>
        <text:list-item>
          <text:p text:style-name="P6"><draw:frame draw:style-name="fr1" draw:name="Immagine35" text:anchor-type="as-char" svg:width="0.423cm" svg:height="0.423cm" draw:z-index="34"><draw:image xlink:href="Pictures/100002000000000100000001ECC130B79541E4C4.gif" xlink:type="simple" xlink:show="embed" xlink:actuate="onLoad"/></draw:frame> <draw:frame draw:style-name="fr1" draw:name="Immagine36" text:anchor-type="as-char" svg:width="0.344cm" svg:height="0.344cm" draw:z-index="35"><draw:image xlink:href="Pictures/100000000000000D0000000DA5AD59730358906D.gif" xlink:type="simple" xlink:show="embed" xlink:actuate="onLoad"/><svg:title>Non selezionato</svg:title></draw:frame> Se i margini erano positivi il vaccino risultava inefficace nel ridurre le recidive </text:p>
        </text:list-item>
        <text:list-item>
          <text:p text:style-name="P6"><draw:frame draw:style-name="fr1" draw:name="Immagine37" text:anchor-type="as-char" svg:width="0.423cm" svg:height="0.423cm" draw:z-index="36"><draw:image xlink:href="Pictures/100002000000000100000001ECC130B79541E4C4.gif" xlink:type="simple" xlink:show="embed" xlink:actuate="onLoad"/></draw:frame> <draw:frame draw:style-name="fr1" draw:name="Immagine38" text:anchor-type="as-char" svg:width="0.344cm" svg:height="0.344cm" draw:z-index="37"><draw:image xlink:href="Pictures/100000000000000D0000000DA5AD59730358906D.gif" xlink:type="simple" xlink:show="embed" xlink:actuate="onLoad"/><svg:title>Non selezionato</svg:title></draw:frame> Il vaccino risultava efficace nel ridurre il rischio di recidive ma solo nelle donne fino 35 anni. </text:p>
        </text:list-item>
        <text:list-item>
          <text:p text:style-name="P6"><draw:frame draw:style-name="fr1" draw:name="Immagine39" text:anchor-type="as-char" svg:width="0.423cm" svg:height="0.423cm" draw:z-index="38"><draw:image xlink:href="Pictures/100002000000000100000001ECC130B79541E4C4.gif" xlink:type="simple" xlink:show="embed" xlink:actuate="onLoad"/></draw:frame> <draw:frame draw:style-name="fr1" draw:name="Immagine40" text:anchor-type="as-char" svg:width="0.344cm" svg:height="0.344cm" draw:z-index="39"><draw:image xlink:href="Pictures/100000000000000D0000000DA5AD59730358906D.gif" xlink:type="simple" xlink:show="embed" xlink:actuate="onLoad"/><svg:title>Non selezionato</svg:title></draw:frame> In caso di carcinoma microinvasivo il vaccino risultava inefficace nel ridurre le recidive. </text:p>
        </text:list-item>
      </text:list>
      <text:p text:style-name="Text_20_body">0 / 1 Punti </text:p>
      <text:h text:style-name="P39" text:outline-level="3">Domanda 6: <text:span text:style-name="T2">Si può selezionare una sola risposta</text:span></text:h>
      <text:p text:style-name="P1">I tipi di HPV identificati come responsabili dei tumori sono:</text:p>
      <text:list xml:id="list8996109882215875861" text:style-name="L6">
        <text:list-item>
          <text:p text:style-name="P25"><draw:frame draw:style-name="fr1" draw:name="Immagine41" text:anchor-type="as-char" svg:width="0.423cm" svg:height="0.423cm" draw:z-index="40"><draw:image xlink:href="Pictures/100002000000000100000001ECC130B79541E4C4.gif" xlink:type="simple" xlink:show="embed" xlink:actuate="onLoad"/></draw:frame> <draw:frame draw:style-name="fr1" draw:name="Immagine42" text:anchor-type="as-char" svg:width="0.344cm" svg:height="0.344cm" draw:z-index="41"><draw:image xlink:href="Pictures/100000000000000D0000000DA5AD59730358906D.gif" xlink:type="simple" xlink:show="embed" xlink:actuate="onLoad"/><svg:title>Non selezionato</svg:title></draw:frame> 16-18-31-33-45-52-58 </text:p>
        </text:list-item>
        <text:list-item>
          <text:p text:style-name="P7"><draw:frame draw:style-name="fr1" draw:name="Immagine43" text:anchor-type="as-char" svg:width="0.423cm" svg:height="0.423cm" draw:z-index="42"><draw:image xlink:href="Pictures/100002000000000100000001ECC130B79541E4C4.gif" xlink:type="simple" xlink:show="embed" xlink:actuate="onLoad"/></draw:frame> <draw:frame draw:style-name="fr1" draw:name="Immagine44" text:anchor-type="as-char" svg:width="0.344cm" svg:height="0.344cm" draw:z-index="43"><draw:image xlink:href="Pictures/100000000000000D0000000DA5AD59730358906D.gif" xlink:type="simple" xlink:show="embed" xlink:actuate="onLoad"/><svg:title>Non selezionato</svg:title></draw:frame> 6-11-16-18 </text:p>
        </text:list-item>
        <text:list-item>
          <text:p text:style-name="P7"><draw:frame draw:style-name="fr1" draw:name="Immagine45" text:anchor-type="as-char" svg:width="0.423cm" svg:height="0.423cm" draw:z-index="44"><draw:image xlink:href="Pictures/100002000000000100000001ECC130B79541E4C4.gif" xlink:type="simple" xlink:show="embed" xlink:actuate="onLoad"/></draw:frame> <draw:frame draw:style-name="fr1" draw:name="Immagine46" text:anchor-type="as-char" svg:width="0.344cm" svg:height="0.344cm" draw:z-index="45"><draw:image xlink:href="Pictures/100000000000000D0000000DA5AD59730358906D.gif" xlink:type="simple" xlink:show="embed" xlink:actuate="onLoad"/><svg:title>Non selezionato</svg:title></draw:frame> 6-11-16-18-33-45 </text:p>
        </text:list-item>
        <text:list-item>
          <text:p text:style-name="P7"><draw:frame draw:style-name="fr1" draw:name="Immagine47" text:anchor-type="as-char" svg:width="0.423cm" svg:height="0.423cm" draw:z-index="46"><draw:image xlink:href="Pictures/1000020100000017000000172E51AB26F5D7E416.png" xlink:type="simple" xlink:show="embed" xlink:actuate="onLoad"/><svg:title>Risposta Sbagliata</svg:title></draw:frame> <draw:frame draw:style-name="fr1" draw:name="Immagine48" text:anchor-type="as-char" svg:width="0.344cm" svg:height="0.344cm" draw:z-index="47"><draw:image xlink:href="Pictures/100002000000000D0000000DB69F7614030147E5.gif" xlink:type="simple" xlink:show="embed" xlink:actuate="onLoad"/><svg:title>Registrato</svg:title></draw:frame> 16-18 </text:p>
        </text:list-item>
      </text:list>
      <text:p text:style-name="Text_20_body">1 / 1 Punti </text:p>
      <text:h text:style-name="P39" text:outline-level="3">Domanda 7: <text:span text:style-name="T2">Si può selezionare una sola risposta</text:span></text:h>
      <text:p text:style-name="P1">Il vaccino HPV-9 si è dimostrato efficace:</text:p>
      <text:list xml:id="list2782107192655346183" text:style-name="L7">
        <text:list-item>
          <text:p text:style-name="P26"><draw:frame draw:style-name="fr1" draw:name="Immagine49" text:anchor-type="as-char" svg:width="0.423cm" svg:height="0.423cm" draw:z-index="48"><draw:image xlink:href="Pictures/100002000000001000000010BA74374751195EB3.gif" xlink:type="simple" xlink:show="embed" xlink:actuate="onLoad"/><svg:title>Risposta Corretta</svg:title></draw:frame> <draw:frame draw:style-name="fr1" draw:name="Immagine50" text:anchor-type="as-char" svg:width="0.344cm" svg:height="0.344cm" draw:z-index="49"><draw:image xlink:href="Pictures/100002000000000D0000000DB69F7614030147E5.gif" xlink:type="simple" xlink:show="embed" xlink:actuate="onLoad"/><svg:title>Registrato</svg:title></draw:frame> Nei cancri e delle lesioni precancerose del collo dell'utero, della vulva, della vagina e dell'ano e delle lesioni ano-genitali benigne esterne, nella riduzione delle biopsie cervicali e nei trattamenti cervicali definitivi correlati alle lesioni da HPV contenuti nel vaccino </text:p>
        </text:list-item>
        <text:list-item>
          <text:p text:style-name="P8"><draw:frame draw:style-name="fr1" draw:name="Immagine51" text:anchor-type="as-char" svg:width="0.423cm" svg:height="0.423cm" draw:z-index="50"><draw:image xlink:href="Pictures/100002000000000100000001ECC130B79541E4C4.gif" xlink:type="simple" xlink:show="embed" xlink:actuate="onLoad"/></draw:frame> <draw:frame draw:style-name="fr1" draw:name="Immagine52" text:anchor-type="as-char" svg:width="0.344cm" svg:height="0.344cm" draw:z-index="51"><draw:image xlink:href="Pictures/100000000000000D0000000DA5AD59730358906D.gif" xlink:type="simple" xlink:show="embed" xlink:actuate="onLoad"/><svg:title>Non selezionato</svg:title></draw:frame> Nei cancri e delle lesioni precancerose del collo dell'utero, della vulva, della vagina ma non nelle lesioni benigne </text:p>
        </text:list-item>
        <text:list-item>
          <text:p text:style-name="P8"><draw:frame draw:style-name="fr1" draw:name="Immagine53" text:anchor-type="as-char" svg:width="0.423cm" svg:height="0.423cm" draw:z-index="52"><draw:image xlink:href="Pictures/100002000000000100000001ECC130B79541E4C4.gif" xlink:type="simple" xlink:show="embed" xlink:actuate="onLoad"/></draw:frame> <draw:frame draw:style-name="fr1" draw:name="Immagine54" text:anchor-type="as-char" svg:width="0.344cm" svg:height="0.344cm" draw:z-index="53"><draw:image xlink:href="Pictures/100000000000000D0000000DA5AD59730358906D.gif" xlink:type="simple" xlink:show="embed" xlink:actuate="onLoad"/><svg:title>Non selezionato</svg:title></draw:frame> Solo nel sesso femminile </text:p>
        </text:list-item>
        <text:list-item>
          <text:p text:style-name="P8"><draw:frame draw:style-name="fr1" draw:name="Immagine55" text:anchor-type="as-char" svg:width="0.423cm" svg:height="0.423cm" draw:z-index="54"><draw:image xlink:href="Pictures/100002000000000100000001ECC130B79541E4C4.gif" xlink:type="simple" xlink:show="embed" xlink:actuate="onLoad"/></draw:frame> <draw:frame draw:style-name="fr1" draw:name="Immagine56" text:anchor-type="as-char" svg:width="0.344cm" svg:height="0.344cm" draw:z-index="55"><draw:image xlink:href="Pictures/100000000000000D0000000DA5AD59730358906D.gif" xlink:type="simple" xlink:show="embed" xlink:actuate="onLoad"/><svg:title>Non selezionato</svg:title></draw:frame> Nei cancri femminili del collo dell'utero, della vulva, della vagina e nel cancro maschile dell‘ano e del pene </text:p>
        </text:list-item>
      </text:list>
      <text:p text:style-name="Text_20_body">1 / 1 Punti </text:p>
      <text:h text:style-name="P39" text:outline-level="3">Domanda 8: <text:span text:style-name="T2">Si può selezionare una sola risposta</text:span></text:h>
      <text:p text:style-name="P1">La positività al test HPV nelle donne di età &lt;30 anni:</text:p>
      <text:list xml:id="list3849606353968082653" text:style-name="L8">
        <text:list-item>
          <text:p text:style-name="P27"><draw:frame draw:style-name="fr1" draw:name="Immagine57" text:anchor-type="as-char" svg:width="0.423cm" svg:height="0.423cm" draw:z-index="56"><draw:image xlink:href="Pictures/100002000000001000000010BA74374751195EB3.gif" xlink:type="simple" xlink:show="embed" xlink:actuate="onLoad"/><svg:title>Risposta Corretta</svg:title></draw:frame> <draw:frame draw:style-name="fr1" draw:name="Immagine58" text:anchor-type="as-char" svg:width="0.344cm" svg:height="0.344cm" draw:z-index="57"><draw:image xlink:href="Pictures/100002000000000D0000000DB69F7614030147E5.gif" xlink:type="simple" xlink:show="embed" xlink:actuate="onLoad"/><svg:title>Registrato</svg:title></draw:frame> Non è ritenuta significativa, considerata l’elevata prevalenza in questa fascia di età. </text:p>
        </text:list-item>
        <text:list-item>
          <text:p text:style-name="P9"><draw:frame draw:style-name="fr1" draw:name="Immagine59" text:anchor-type="as-char" svg:width="0.423cm" svg:height="0.423cm" draw:z-index="58"><draw:image xlink:href="Pictures/100002000000000100000001ECC130B79541E4C4.gif" xlink:type="simple" xlink:show="embed" xlink:actuate="onLoad"/></draw:frame> <draw:frame draw:style-name="fr1" draw:name="Immagine60" text:anchor-type="as-char" svg:width="0.344cm" svg:height="0.344cm" draw:z-index="59"><draw:image xlink:href="Pictures/100000000000000D0000000DA5AD59730358906D.gif" xlink:type="simple" xlink:show="embed" xlink:actuate="onLoad"/><svg:title>Non selezionato</svg:title></draw:frame> Ha un significato prognostico estremamente infausto </text:p>
        </text:list-item>
        <text:list-item>
          <text:p text:style-name="P9"><draw:frame draw:style-name="fr1" draw:name="Immagine61" text:anchor-type="as-char" svg:width="0.423cm" svg:height="0.423cm" draw:z-index="60"><draw:image xlink:href="Pictures/100002000000000100000001ECC130B79541E4C4.gif" xlink:type="simple" xlink:show="embed" xlink:actuate="onLoad"/></draw:frame> <draw:frame draw:style-name="fr1" draw:name="Immagine62" text:anchor-type="as-char" svg:width="0.344cm" svg:height="0.344cm" draw:z-index="61"><draw:image xlink:href="Pictures/100000000000000D0000000DA5AD59730358906D.gif" xlink:type="simple" xlink:show="embed" xlink:actuate="onLoad"/><svg:title>Non selezionato</svg:title></draw:frame> Implica la progressione a carcinoma entro 10 anni </text:p>
        </text:list-item>
        <text:list-item>
          <text:p text:style-name="P9"><draw:frame draw:style-name="fr1" draw:name="Immagine63" text:anchor-type="as-char" svg:width="0.423cm" svg:height="0.423cm" draw:z-index="62"><draw:image xlink:href="Pictures/100002000000000100000001ECC130B79541E4C4.gif" xlink:type="simple" xlink:show="embed" xlink:actuate="onLoad"/></draw:frame> <draw:frame draw:style-name="fr1" draw:name="Immagine64" text:anchor-type="as-char" svg:width="0.344cm" svg:height="0.344cm" draw:z-index="63"><draw:image xlink:href="Pictures/100000000000000D0000000DA5AD59730358906D.gif" xlink:type="simple" xlink:show="embed" xlink:actuate="onLoad"/><svg:title>Non selezionato</svg:title></draw:frame> Implica la necessità di inviare la donna a colposcopia. </text:p>
        </text:list-item>
      </text:list>
      <text:p text:style-name="Text_20_body">1 / 1 Punti </text:p>
      <text:h text:style-name="P39" text:outline-level="3">Domanda 9: <text:span text:style-name="T2">Si può selezionare una sola risposta</text:span></text:h>
      <text:p text:style-name="P1">La progressione da infezione HPV a carcinoma invasivo possono trascorrere:</text:p>
      <text:list xml:id="list3534217469863491156" text:style-name="L9">
        <text:list-item>
          <text:p text:style-name="P28"><draw:frame draw:style-name="fr1" draw:name="Immagine65" text:anchor-type="as-char" svg:width="0.423cm" svg:height="0.423cm" draw:z-index="64"><draw:image xlink:href="Pictures/100002000000001000000010BA74374751195EB3.gif" xlink:type="simple" xlink:show="embed" xlink:actuate="onLoad"/><svg:title>Risposta Corretta</svg:title></draw:frame> <draw:frame draw:style-name="fr1" draw:name="Immagine66" text:anchor-type="as-char" svg:width="0.344cm" svg:height="0.344cm" draw:z-index="65"><draw:image xlink:href="Pictures/100002000000000D0000000DB69F7614030147E5.gif" xlink:type="simple" xlink:show="embed" xlink:actuate="onLoad"/><svg:title>Registrato</svg:title></draw:frame> 10-20 anni </text:p>
        </text:list-item>
        <text:list-item>
          <text:p text:style-name="P10"><text:soft-page-break/><draw:frame draw:style-name="fr1" draw:name="Immagine67" text:anchor-type="as-char" svg:width="0.423cm" svg:height="0.423cm" draw:z-index="66"><draw:image xlink:href="Pictures/100002000000000100000001ECC130B79541E4C4.gif" xlink:type="simple" xlink:show="embed" xlink:actuate="onLoad"/></draw:frame> <draw:frame draw:style-name="fr1" draw:name="Immagine68" text:anchor-type="as-char" svg:width="0.344cm" svg:height="0.344cm" draw:z-index="67"><draw:image xlink:href="Pictures/100000000000000D0000000DA5AD59730358906D.gif" xlink:type="simple" xlink:show="embed" xlink:actuate="onLoad"/><svg:title>Non selezionato</svg:title></draw:frame> 1 anno </text:p>
        </text:list-item>
        <text:list-item>
          <text:p text:style-name="P10"><draw:frame draw:style-name="fr1" draw:name="Immagine69" text:anchor-type="as-char" svg:width="0.423cm" svg:height="0.423cm" draw:z-index="68"><draw:image xlink:href="Pictures/100002000000000100000001ECC130B79541E4C4.gif" xlink:type="simple" xlink:show="embed" xlink:actuate="onLoad"/></draw:frame> <draw:frame draw:style-name="fr1" draw:name="Immagine70" text:anchor-type="as-char" svg:width="0.344cm" svg:height="0.344cm" draw:z-index="69"><draw:image xlink:href="Pictures/100000000000000D0000000DA5AD59730358906D.gif" xlink:type="simple" xlink:show="embed" xlink:actuate="onLoad"/><svg:title>Non selezionato</svg:title></draw:frame> 3 anni </text:p>
        </text:list-item>
        <text:list-item>
          <text:p text:style-name="P10"><draw:frame draw:style-name="fr1" draw:name="Immagine71" text:anchor-type="as-char" svg:width="0.423cm" svg:height="0.423cm" draw:z-index="70"><draw:image xlink:href="Pictures/100002000000000100000001ECC130B79541E4C4.gif" xlink:type="simple" xlink:show="embed" xlink:actuate="onLoad"/></draw:frame> <draw:frame draw:style-name="fr1" draw:name="Immagine72" text:anchor-type="as-char" svg:width="0.344cm" svg:height="0.344cm" draw:z-index="71"><draw:image xlink:href="Pictures/100000000000000D0000000DA5AD59730358906D.gif" xlink:type="simple" xlink:show="embed" xlink:actuate="onLoad"/><svg:title>Non selezionato</svg:title></draw:frame> 5 anni </text:p>
        </text:list-item>
      </text:list>
      <text:p text:style-name="Text_20_body">1 / 1 Punti </text:p>
      <text:h text:style-name="P39" text:outline-level="3">Domanda 10: <text:span text:style-name="T2">Si può selezionare una sola risposta</text:span></text:h>
      <text:p text:style-name="P1">La vaccinazione universale è una strategia che si pone l’obiettivo di:</text:p>
      <text:list xml:id="list6518832244624779957" text:style-name="L10">
        <text:list-item>
          <text:p text:style-name="P29"><draw:frame draw:style-name="fr1" draw:name="Immagine73" text:anchor-type="as-char" svg:width="0.423cm" svg:height="0.423cm" draw:z-index="72"><draw:image xlink:href="Pictures/100002000000001000000010BA74374751195EB3.gif" xlink:type="simple" xlink:show="embed" xlink:actuate="onLoad"/><svg:title>Risposta Corretta</svg:title></draw:frame> <draw:frame draw:style-name="fr1" draw:name="Immagine74" text:anchor-type="as-char" svg:width="0.344cm" svg:height="0.344cm" draw:z-index="73"><draw:image xlink:href="Pictures/100002000000000D0000000DB69F7614030147E5.gif" xlink:type="simple" xlink:show="embed" xlink:actuate="onLoad"/><svg:title>Registrato</svg:title></draw:frame> Minimizzare la circolazione del virus (effetto gregge) e la trasmissione dell’infezione tra i due sessi, oltre a contrastare il manifestarsi di numerose e spesso gravi patologie correlate all’HPV che colpiscono anche gli uomini. </text:p>
        </text:list-item>
        <text:list-item>
          <text:p text:style-name="P11"><draw:frame draw:style-name="fr1" draw:name="Immagine75" text:anchor-type="as-char" svg:width="0.423cm" svg:height="0.423cm" draw:z-index="74"><draw:image xlink:href="Pictures/100002000000000100000001ECC130B79541E4C4.gif" xlink:type="simple" xlink:show="embed" xlink:actuate="onLoad"/></draw:frame> <draw:frame draw:style-name="fr1" draw:name="Immagine76" text:anchor-type="as-char" svg:width="0.344cm" svg:height="0.344cm" draw:z-index="75"><draw:image xlink:href="Pictures/100000000000000D0000000DA5AD59730358906D.gif" xlink:type="simple" xlink:show="embed" xlink:actuate="onLoad"/><svg:title>Non selezionato</svg:title></draw:frame> Minimizzare la circolazione del virus (effetto gregge) e la trasmissione dell’infezione tra i due sessi, ma non ha effetti sulle patologie maschili </text:p>
        </text:list-item>
        <text:list-item>
          <text:p text:style-name="P11"><draw:frame draw:style-name="fr1" draw:name="Immagine77" text:anchor-type="as-char" svg:width="0.423cm" svg:height="0.423cm" draw:z-index="76"><draw:image xlink:href="Pictures/100002000000000100000001ECC130B79541E4C4.gif" xlink:type="simple" xlink:show="embed" xlink:actuate="onLoad"/></draw:frame> <draw:frame draw:style-name="fr1" draw:name="Immagine78" text:anchor-type="as-char" svg:width="0.344cm" svg:height="0.344cm" draw:z-index="77"><draw:image xlink:href="Pictures/100000000000000D0000000DA5AD59730358906D.gif" xlink:type="simple" xlink:show="embed" xlink:actuate="onLoad"/><svg:title>Non selezionato</svg:title></draw:frame> Diminuire la letalità delle patologie maschili </text:p>
        </text:list-item>
        <text:list-item>
          <text:p text:style-name="P11"><draw:frame draw:style-name="fr1" draw:name="Immagine79" text:anchor-type="as-char" svg:width="0.423cm" svg:height="0.423cm" draw:z-index="78"><draw:image xlink:href="Pictures/100002000000000100000001ECC130B79541E4C4.gif" xlink:type="simple" xlink:show="embed" xlink:actuate="onLoad"/></draw:frame> <draw:frame draw:style-name="fr1" draw:name="Immagine80" text:anchor-type="as-char" svg:width="0.344cm" svg:height="0.344cm" draw:z-index="79"><draw:image xlink:href="Pictures/100000000000000D0000000DA5AD59730358906D.gif" xlink:type="simple" xlink:show="embed" xlink:actuate="onLoad"/><svg:title>Non selezionato</svg:title></draw:frame> Ha solo una funzione psicologica di non far sentire le donne svantaggiate e fragili. </text:p>
        </text:list-item>
      </text:list>
      <text:p text:style-name="Text_20_body">0 / 1 Punti </text:p>
      <text:h text:style-name="P39" text:outline-level="3">Domanda 11: <text:span text:style-name="T2">Si può selezionare una sola risposta</text:span></text:h>
      <text:p text:style-name="P1">Le lesioni CIN 1 progrediscono a carcinoma:</text:p>
      <text:list xml:id="list4213090259975669467" text:style-name="L11">
        <text:list-item>
          <text:p text:style-name="P30"><draw:frame draw:style-name="fr1" draw:name="Immagine81" text:anchor-type="as-char" svg:width="0.423cm" svg:height="0.423cm" draw:z-index="80"><draw:image xlink:href="Pictures/100002000000000100000001ECC130B79541E4C4.gif" xlink:type="simple" xlink:show="embed" xlink:actuate="onLoad"/></draw:frame> <draw:frame draw:style-name="fr1" draw:name="Immagine82" text:anchor-type="as-char" svg:width="0.344cm" svg:height="0.344cm" draw:z-index="81"><draw:image xlink:href="Pictures/100000000000000D0000000DA5AD59730358906D.gif" xlink:type="simple" xlink:show="embed" xlink:actuate="onLoad"/><svg:title>Non selezionato</svg:title></draw:frame> Nell’1 % dei casi </text:p>
        </text:list-item>
        <text:list-item>
          <text:p text:style-name="P12"><draw:frame draw:style-name="fr1" draw:name="Immagine83" text:anchor-type="as-char" svg:width="0.423cm" svg:height="0.423cm" draw:z-index="82"><draw:image xlink:href="Pictures/1000020100000017000000172E51AB26F5D7E416.png" xlink:type="simple" xlink:show="embed" xlink:actuate="onLoad"/><svg:title>Risposta Sbagliata</svg:title></draw:frame> <draw:frame draw:style-name="fr1" draw:name="Immagine84" text:anchor-type="as-char" svg:width="0.344cm" svg:height="0.344cm" draw:z-index="83"><draw:image xlink:href="Pictures/100002000000000D0000000DB69F7614030147E5.gif" xlink:type="simple" xlink:show="embed" xlink:actuate="onLoad"/><svg:title>Registrato</svg:title></draw:frame> Nel 10 % dei casi </text:p>
        </text:list-item>
        <text:list-item>
          <text:p text:style-name="P12"><draw:frame draw:style-name="fr1" draw:name="Immagine85" text:anchor-type="as-char" svg:width="0.423cm" svg:height="0.423cm" draw:z-index="84"><draw:image xlink:href="Pictures/100002000000000100000001ECC130B79541E4C4.gif" xlink:type="simple" xlink:show="embed" xlink:actuate="onLoad"/></draw:frame> <draw:frame draw:style-name="fr1" draw:name="Immagine86" text:anchor-type="as-char" svg:width="0.344cm" svg:height="0.344cm" draw:z-index="85"><draw:image xlink:href="Pictures/100000000000000D0000000DA5AD59730358906D.gif" xlink:type="simple" xlink:show="embed" xlink:actuate="onLoad"/><svg:title>Non selezionato</svg:title></draw:frame> Sempre </text:p>
        </text:list-item>
        <text:list-item>
          <text:p text:style-name="P12"><draw:frame draw:style-name="fr1" draw:name="Immagine87" text:anchor-type="as-char" svg:width="0.423cm" svg:height="0.423cm" draw:z-index="86"><draw:image xlink:href="Pictures/100002000000000100000001ECC130B79541E4C4.gif" xlink:type="simple" xlink:show="embed" xlink:actuate="onLoad"/></draw:frame> <draw:frame draw:style-name="fr1" draw:name="Immagine88" text:anchor-type="as-char" svg:width="0.344cm" svg:height="0.344cm" draw:z-index="87"><draw:image xlink:href="Pictures/100000000000000D0000000DA5AD59730358906D.gif" xlink:type="simple" xlink:show="embed" xlink:actuate="onLoad"/><svg:title>Non selezionato</svg:title></draw:frame> Mai </text:p>
        </text:list-item>
      </text:list>
      <text:p text:style-name="Text_20_body">0 / 1 Punti </text:p>
      <text:h text:style-name="P39" text:outline-level="3">Domanda 12: <text:span text:style-name="T2">Si può selezionare una sola risposta</text:span></text:h>
      <text:p text:style-name="P1">Le pazienti arruolate nello Studio SPERANZA</text:p>
      <text:list xml:id="list5002393645748465464" text:style-name="L12">
        <text:list-item>
          <text:p text:style-name="P31"><draw:frame draw:style-name="fr1" draw:name="Immagine89" text:anchor-type="as-char" svg:width="0.423cm" svg:height="0.423cm" draw:z-index="88"><draw:image xlink:href="Pictures/100002000000000100000001ECC130B79541E4C4.gif" xlink:type="simple" xlink:show="embed" xlink:actuate="onLoad"/></draw:frame> <draw:frame draw:style-name="fr1" draw:name="Immagine90" text:anchor-type="as-char" svg:width="0.344cm" svg:height="0.344cm" draw:z-index="89"><draw:image xlink:href="Pictures/100000000000000D0000000DA5AD59730358906D.gif" xlink:type="simple" xlink:show="embed" xlink:actuate="onLoad"/><svg:title>Non selezionato</svg:title></draw:frame> Erano state trattate per CIN2+ fino a carcinoma microinvasivo o condilomatosi ano-genitale. </text:p>
        </text:list-item>
        <text:list-item>
          <text:p text:style-name="P13"><draw:frame draw:style-name="fr1" draw:name="Immagine91" text:anchor-type="as-char" svg:width="0.423cm" svg:height="0.423cm" draw:z-index="90"><draw:image xlink:href="Pictures/100002000000000100000001ECC130B79541E4C4.gif" xlink:type="simple" xlink:show="embed" xlink:actuate="onLoad"/></draw:frame> <draw:frame draw:style-name="fr1" draw:name="Immagine92" text:anchor-type="as-char" svg:width="0.344cm" svg:height="0.344cm" draw:z-index="91"><draw:image xlink:href="Pictures/100000000000000D0000000DA5AD59730358906D.gif" xlink:type="simple" xlink:show="embed" xlink:actuate="onLoad"/><svg:title>Non selezionato</svg:title></draw:frame> Erano state trattate per CIN2 con margini indenni alla colposcopia </text:p>
        </text:list-item>
        <text:list-item>
          <text:p text:style-name="P13"><draw:frame draw:style-name="fr1" draw:name="Immagine93" text:anchor-type="as-char" svg:width="0.423cm" svg:height="0.423cm" draw:z-index="92"><draw:image xlink:href="Pictures/100002000000000100000001ECC130B79541E4C4.gif" xlink:type="simple" xlink:show="embed" xlink:actuate="onLoad"/></draw:frame> <draw:frame draw:style-name="fr1" draw:name="Immagine94" text:anchor-type="as-char" svg:width="0.344cm" svg:height="0.344cm" draw:z-index="93"><draw:image xlink:href="Pictures/100000000000000D0000000DA5AD59730358906D.gif" xlink:type="simple" xlink:show="embed" xlink:actuate="onLoad"/><svg:title>Non selezionato</svg:title></draw:frame> Erano state trattate per carcinoma invasivo </text:p>
        </text:list-item>
        <text:list-item>
          <text:p text:style-name="P13"><draw:frame draw:style-name="fr1" draw:name="Immagine95" text:anchor-type="as-char" svg:width="0.423cm" svg:height="0.423cm" draw:z-index="94"><draw:image xlink:href="Pictures/1000020100000017000000172E51AB26F5D7E416.png" xlink:type="simple" xlink:show="embed" xlink:actuate="onLoad"/><svg:title>Risposta Sbagliata</svg:title></draw:frame> <draw:frame draw:style-name="fr1" draw:name="Immagine96" text:anchor-type="as-char" svg:width="0.344cm" svg:height="0.344cm" draw:z-index="95"><draw:image xlink:href="Pictures/100002000000000D0000000DB69F7614030147E5.gif" xlink:type="simple" xlink:show="embed" xlink:actuate="onLoad"/><svg:title>Registrato</svg:title></draw:frame> Avevano una lesione di basso grado (L-SIL). </text:p>
        </text:list-item>
      </text:list>
      <text:p text:style-name="Text_20_body">1 / 1 Punti </text:p>
      <text:h text:style-name="P39" text:outline-level="3">Domanda 13: <text:span text:style-name="T2">Si può selezionare una sola risposta</text:span></text:h>
      <text:p text:style-name="P1">Le recidive di CIN 2+ sono dovute a:</text:p>
      <text:list xml:id="list2704951969651588245" text:style-name="L13">
        <text:list-item>
          <text:p text:style-name="P32"><draw:frame draw:style-name="fr1" draw:name="Immagine97" text:anchor-type="as-char" svg:width="0.423cm" svg:height="0.423cm" draw:z-index="96"><draw:image xlink:href="Pictures/100002000000001000000010BA74374751195EB3.gif" xlink:type="simple" xlink:show="embed" xlink:actuate="onLoad"/><svg:title>Risposta Corretta</svg:title></draw:frame> <draw:frame draw:style-name="fr1" draw:name="Immagine98" text:anchor-type="as-char" svg:width="0.344cm" svg:height="0.344cm" draw:z-index="97"><draw:image xlink:href="Pictures/100002000000000D0000000DB69F7614030147E5.gif" xlink:type="simple" xlink:show="embed" xlink:actuate="onLoad"/><svg:title>Registrato</svg:title></draw:frame> Persistenza dell’infezione HPV </text:p>
        </text:list-item>
        <text:list-item>
          <text:p text:style-name="P14"><draw:frame draw:style-name="fr1" draw:name="Immagine99" text:anchor-type="as-char" svg:width="0.423cm" svg:height="0.423cm" draw:z-index="98"><draw:image xlink:href="Pictures/100002000000000100000001ECC130B79541E4C4.gif" xlink:type="simple" xlink:show="embed" xlink:actuate="onLoad"/></draw:frame> <draw:frame draw:style-name="fr1" draw:name="Immagine100" text:anchor-type="as-char" svg:width="0.344cm" svg:height="0.344cm" draw:z-index="99"><draw:image xlink:href="Pictures/100000000000000D0000000DA5AD59730358906D.gif" xlink:type="simple" xlink:show="embed" xlink:actuate="onLoad"/><svg:title>Non selezionato</svg:title></draw:frame> Conizzazione laser </text:p>
        </text:list-item>
        <text:list-item>
          <text:p text:style-name="P14"><draw:frame draw:style-name="fr1" draw:name="Immagine101" text:anchor-type="as-char" svg:width="0.423cm" svg:height="0.423cm" draw:z-index="100"><draw:image xlink:href="Pictures/100002000000000100000001ECC130B79541E4C4.gif" xlink:type="simple" xlink:show="embed" xlink:actuate="onLoad"/></draw:frame> <draw:frame draw:style-name="fr1" draw:name="Immagine102" text:anchor-type="as-char" svg:width="0.344cm" svg:height="0.344cm" draw:z-index="101"><draw:image xlink:href="Pictures/100000000000000D0000000DA5AD59730358906D.gif" xlink:type="simple" xlink:show="embed" xlink:actuate="onLoad"/><svg:title>Non selezionato</svg:title></draw:frame> Elettrochirurgia </text:p>
        </text:list-item>
        <text:list-item>
          <text:p text:style-name="P14"><draw:frame draw:style-name="fr1" draw:name="Immagine103" text:anchor-type="as-char" svg:width="0.423cm" svg:height="0.423cm" draw:z-index="102"><draw:image xlink:href="Pictures/100002000000000100000001ECC130B79541E4C4.gif" xlink:type="simple" xlink:show="embed" xlink:actuate="onLoad"/></draw:frame> <draw:frame draw:style-name="fr1" draw:name="Immagine104" text:anchor-type="as-char" svg:width="0.344cm" svg:height="0.344cm" draw:z-index="103"><draw:image xlink:href="Pictures/100000000000000D0000000DA5AD59730358906D.gif" xlink:type="simple" xlink:show="embed" xlink:actuate="onLoad"/><svg:title>Non selezionato</svg:title></draw:frame> Profondità dell’escissione </text:p>
        </text:list-item>
      </text:list>
      <text:p text:style-name="Text_20_body">1 / 1 Punti </text:p>
      <text:h text:style-name="P39" text:outline-level="3"><text:soft-page-break/>Domanda 14: <text:span text:style-name="T2">Si può selezionare una sola risposta</text:span></text:h>
      <text:p text:style-name="P1">Lo screening cervicale:</text:p>
      <text:list xml:id="list441503093714380193" text:style-name="L14">
        <text:list-item>
          <text:p text:style-name="P33"><draw:frame draw:style-name="fr1" draw:name="Immagine105" text:anchor-type="as-char" svg:width="0.423cm" svg:height="0.423cm" draw:z-index="104"><draw:image xlink:href="Pictures/100002000000001000000010BA74374751195EB3.gif" xlink:type="simple" xlink:show="embed" xlink:actuate="onLoad"/><svg:title>Risposta Corretta</svg:title></draw:frame> <draw:frame draw:style-name="fr1" draw:name="Immagine106" text:anchor-type="as-char" svg:width="0.344cm" svg:height="0.344cm" draw:z-index="105"><draw:image xlink:href="Pictures/100002000000000D0000000DB69F7614030147E5.gif" xlink:type="simple" xlink:show="embed" xlink:actuate="onLoad"/><svg:title>Registrato</svg:title></draw:frame> Riduce l’incidenza di carcinoma cervicale </text:p>
        </text:list-item>
        <text:list-item>
          <text:p text:style-name="P15"><draw:frame draw:style-name="fr1" draw:name="Immagine107" text:anchor-type="as-char" svg:width="0.423cm" svg:height="0.423cm" draw:z-index="106"><draw:image xlink:href="Pictures/100002000000000100000001ECC130B79541E4C4.gif" xlink:type="simple" xlink:show="embed" xlink:actuate="onLoad"/></draw:frame> <draw:frame draw:style-name="fr1" draw:name="Immagine108" text:anchor-type="as-char" svg:width="0.344cm" svg:height="0.344cm" draw:z-index="107"><draw:image xlink:href="Pictures/100000000000000D0000000DA5AD59730358906D.gif" xlink:type="simple" xlink:show="embed" xlink:actuate="onLoad"/><svg:title>Non selezionato</svg:title></draw:frame> Riduce la mortalità per carcinoma cervicale </text:p>
        </text:list-item>
        <text:list-item>
          <text:p text:style-name="P15"><draw:frame draw:style-name="fr1" draw:name="Immagine109" text:anchor-type="as-char" svg:width="0.423cm" svg:height="0.423cm" draw:z-index="108"><draw:image xlink:href="Pictures/100002000000000100000001ECC130B79541E4C4.gif" xlink:type="simple" xlink:show="embed" xlink:actuate="onLoad"/></draw:frame> <draw:frame draw:style-name="fr1" draw:name="Immagine110" text:anchor-type="as-char" svg:width="0.344cm" svg:height="0.344cm" draw:z-index="109"><draw:image xlink:href="Pictures/100000000000000D0000000DA5AD59730358906D.gif" xlink:type="simple" xlink:show="embed" xlink:actuate="onLoad"/><svg:title>Non selezionato</svg:title></draw:frame> Consente la diagnosi precoce di tumore cervicale </text:p>
        </text:list-item>
        <text:list-item>
          <text:p text:style-name="P15"><draw:frame draw:style-name="fr1" draw:name="Immagine111" text:anchor-type="as-char" svg:width="0.423cm" svg:height="0.423cm" draw:z-index="110"><draw:image xlink:href="Pictures/100002000000000100000001ECC130B79541E4C4.gif" xlink:type="simple" xlink:show="embed" xlink:actuate="onLoad"/></draw:frame> <draw:frame draw:style-name="fr1" draw:name="Immagine112" text:anchor-type="as-char" svg:width="0.344cm" svg:height="0.344cm" draw:z-index="111"><draw:image xlink:href="Pictures/100000000000000D0000000DA5AD59730358906D.gif" xlink:type="simple" xlink:show="embed" xlink:actuate="onLoad"/><svg:title>Non selezionato</svg:title></draw:frame> Consente di ridurre il rischio di lesioni pre-cancerose. </text:p>
        </text:list-item>
      </text:list>
      <text:p text:style-name="Text_20_body">1 / 1 Punti </text:p>
      <text:h text:style-name="P39" text:outline-level="3">Domanda 15: <text:span text:style-name="T2">Si può selezionare una sola risposta</text:span></text:h>
      <text:p text:style-name="P1">L’acquisizione del virus HPV avviene:</text:p>
      <text:list xml:id="list1370129575571712098" text:style-name="L15">
        <text:list-item>
          <text:p text:style-name="P34"><draw:frame draw:style-name="fr1" draw:name="Immagine113" text:anchor-type="as-char" svg:width="0.423cm" svg:height="0.423cm" draw:z-index="112"><draw:image xlink:href="Pictures/100002000000001000000010BA74374751195EB3.gif" xlink:type="simple" xlink:show="embed" xlink:actuate="onLoad"/><svg:title>Risposta Corretta</svg:title></draw:frame> <draw:frame draw:style-name="fr1" draw:name="Immagine114" text:anchor-type="as-char" svg:width="0.344cm" svg:height="0.344cm" draw:z-index="113"><draw:image xlink:href="Pictures/100002000000000D0000000DB69F7614030147E5.gif" xlink:type="simple" xlink:show="embed" xlink:actuate="onLoad"/><svg:title>Registrato</svg:title></draw:frame> Con il debutto sessuale ma nella maggior parte dei casi va incontro a clearance entro 2 anni </text:p>
        </text:list-item>
        <text:list-item>
          <text:p text:style-name="P16"><draw:frame draw:style-name="fr1" draw:name="Immagine115" text:anchor-type="as-char" svg:width="0.423cm" svg:height="0.423cm" draw:z-index="114"><draw:image xlink:href="Pictures/100002000000000100000001ECC130B79541E4C4.gif" xlink:type="simple" xlink:show="embed" xlink:actuate="onLoad"/></draw:frame> <draw:frame draw:style-name="fr1" draw:name="Immagine116" text:anchor-type="as-char" svg:width="0.344cm" svg:height="0.344cm" draw:z-index="115"><draw:image xlink:href="Pictures/100000000000000D0000000DA5AD59730358906D.gif" xlink:type="simple" xlink:show="embed" xlink:actuate="onLoad"/><svg:title>Non selezionato</svg:title></draw:frame> Con il debutto sessuale solo se questo avviene prima dei 18 anni </text:p>
        </text:list-item>
        <text:list-item>
          <text:p text:style-name="P16"><draw:frame draw:style-name="fr1" draw:name="Immagine117" text:anchor-type="as-char" svg:width="0.423cm" svg:height="0.423cm" draw:z-index="116"><draw:image xlink:href="Pictures/100002000000000100000001ECC130B79541E4C4.gif" xlink:type="simple" xlink:show="embed" xlink:actuate="onLoad"/></draw:frame> <draw:frame draw:style-name="fr1" draw:name="Immagine118" text:anchor-type="as-char" svg:width="0.344cm" svg:height="0.344cm" draw:z-index="117"><draw:image xlink:href="Pictures/100000000000000D0000000DA5AD59730358906D.gif" xlink:type="simple" xlink:show="embed" xlink:actuate="onLoad"/><svg:title>Non selezionato</svg:title></draw:frame> Solo dopo il 3° cambio di partner </text:p>
        </text:list-item>
        <text:list-item>
          <text:p text:style-name="P16"><draw:frame draw:style-name="fr1" draw:name="Immagine119" text:anchor-type="as-char" svg:width="0.423cm" svg:height="0.423cm" draw:z-index="118"><draw:image xlink:href="Pictures/100002000000000100000001ECC130B79541E4C4.gif" xlink:type="simple" xlink:show="embed" xlink:actuate="onLoad"/></draw:frame> <draw:frame draw:style-name="fr1" draw:name="Immagine120" text:anchor-type="as-char" svg:width="0.344cm" svg:height="0.344cm" draw:z-index="119"><draw:image xlink:href="Pictures/100000000000000D0000000DA5AD59730358906D.gif" xlink:type="simple" xlink:show="embed" xlink:actuate="onLoad"/><svg:title>Non selezionato</svg:title></draw:frame> Solo dopo i 25 anni. </text:p>
        </text:list-item>
      </text:list>
      <text:p text:style-name="Text_20_body">1 / 1 Punti </text:p>
      <text:h text:style-name="P39" text:outline-level="3">Domanda 16: <text:span text:style-name="T2">Si può selezionare una sola risposta</text:span></text:h>
      <text:p text:style-name="P1">L’infezione da HPV:</text:p>
      <text:list xml:id="list2325793850979200514" text:style-name="L16">
        <text:list-item>
          <text:p text:style-name="P35"><draw:frame draw:style-name="fr1" draw:name="Immagine121" text:anchor-type="as-char" svg:width="0.423cm" svg:height="0.423cm" draw:z-index="120"><draw:image xlink:href="Pictures/100002000000001000000010BA74374751195EB3.gif" xlink:type="simple" xlink:show="embed" xlink:actuate="onLoad"/><svg:title>Risposta Corretta</svg:title></draw:frame> <draw:frame draw:style-name="fr1" draw:name="Immagine122" text:anchor-type="as-char" svg:width="0.344cm" svg:height="0.344cm" draw:z-index="121"><draw:image xlink:href="Pictures/100002000000000D0000000DB69F7614030147E5.gif" xlink:type="simple" xlink:show="embed" xlink:actuate="onLoad"/><svg:title>Registrato</svg:title></draw:frame> E’ l’infezione sessualmente trasmessa più diffusa in entrambi i sessi </text:p>
        </text:list-item>
        <text:list-item>
          <text:p text:style-name="P17"><draw:frame draw:style-name="fr1" draw:name="Immagine123" text:anchor-type="as-char" svg:width="0.423cm" svg:height="0.423cm" draw:z-index="122"><draw:image xlink:href="Pictures/100002000000000100000001ECC130B79541E4C4.gif" xlink:type="simple" xlink:show="embed" xlink:actuate="onLoad"/></draw:frame> <draw:frame draw:style-name="fr1" draw:name="Immagine124" text:anchor-type="as-char" svg:width="0.344cm" svg:height="0.344cm" draw:z-index="123"><draw:image xlink:href="Pictures/100000000000000D0000000DA5AD59730358906D.gif" xlink:type="simple" xlink:show="embed" xlink:actuate="onLoad"/><svg:title>Non selezionato</svg:title></draw:frame> Provoca patologie solo nel sesso femminile </text:p>
        </text:list-item>
        <text:list-item>
          <text:p text:style-name="P17"><draw:frame draw:style-name="fr1" draw:name="Immagine125" text:anchor-type="as-char" svg:width="0.423cm" svg:height="0.423cm" draw:z-index="124"><draw:image xlink:href="Pictures/100002000000000100000001ECC130B79541E4C4.gif" xlink:type="simple" xlink:show="embed" xlink:actuate="onLoad"/></draw:frame> <draw:frame draw:style-name="fr1" draw:name="Immagine126" text:anchor-type="as-char" svg:width="0.344cm" svg:height="0.344cm" draw:z-index="125"><draw:image xlink:href="Pictures/100000000000000D0000000DA5AD59730358906D.gif" xlink:type="simple" xlink:show="embed" xlink:actuate="onLoad"/><svg:title>Non selezionato</svg:title></draw:frame> Provoca patologie solo nel sesso femminile durante la vita fertile </text:p>
        </text:list-item>
        <text:list-item>
          <text:p text:style-name="P17"><draw:frame draw:style-name="fr1" draw:name="Immagine127" text:anchor-type="as-char" svg:width="0.423cm" svg:height="0.423cm" draw:z-index="126"><draw:image xlink:href="Pictures/100002000000000100000001ECC130B79541E4C4.gif" xlink:type="simple" xlink:show="embed" xlink:actuate="onLoad"/></draw:frame> <draw:frame draw:style-name="fr1" draw:name="Immagine128" text:anchor-type="as-char" svg:width="0.344cm" svg:height="0.344cm" draw:z-index="127"><draw:image xlink:href="Pictures/100000000000000D0000000DA5AD59730358906D.gif" xlink:type="simple" xlink:show="embed" xlink:actuate="onLoad"/><svg:title>Non selezionato</svg:title></draw:frame> E’ responsabile del carcinoma cervicale nel 30 % dei casi. </text:p>
        </text:list-item>
      </text:list>
      <text:p text:style-name="Text_20_body">1 / 1 Punti </text:p>
      <text:h text:style-name="P39" text:outline-level="3">Domanda 17: <text:span text:style-name="T2">Si può selezionare una sola risposta</text:span></text:h>
      <text:p text:style-name="P1">Prima della vaccinazione anti HPV è necessario:</text:p>
      <text:list xml:id="list4649006981314287455" text:style-name="L17">
        <text:list-item>
          <text:p text:style-name="P36"><draw:frame draw:style-name="fr1" draw:name="Immagine129" text:anchor-type="as-char" svg:width="0.423cm" svg:height="0.423cm" draw:z-index="128"><draw:image xlink:href="Pictures/100002000000001000000010BA74374751195EB3.gif" xlink:type="simple" xlink:show="embed" xlink:actuate="onLoad"/><svg:title>Risposta Corretta</svg:title></draw:frame> <draw:frame draw:style-name="fr1" draw:name="Immagine130" text:anchor-type="as-char" svg:width="0.344cm" svg:height="0.344cm" draw:z-index="129"><draw:image xlink:href="Pictures/100002000000000D0000000DB69F7614030147E5.gif" xlink:type="simple" xlink:show="embed" xlink:actuate="onLoad"/><svg:title>Registrato</svg:title></draw:frame> Attualmente non esistono accertamenti preliminari, occorre solo escludere la gravidanza e una ipersensibilità accertata ai componenti del vaccino </text:p>
        </text:list-item>
        <text:list-item>
          <text:p text:style-name="P18"><draw:frame draw:style-name="fr1" draw:name="Immagine131" text:anchor-type="as-char" svg:width="0.423cm" svg:height="0.423cm" draw:z-index="130"><draw:image xlink:href="Pictures/100002000000000100000001ECC130B79541E4C4.gif" xlink:type="simple" xlink:show="embed" xlink:actuate="onLoad"/></draw:frame> <draw:frame draw:style-name="fr1" draw:name="Immagine132" text:anchor-type="as-char" svg:width="0.344cm" svg:height="0.344cm" draw:z-index="131"><draw:image xlink:href="Pictures/100000000000000D0000000DA5AD59730358906D.gif" xlink:type="simple" xlink:show="embed" xlink:actuate="onLoad"/><svg:title>Non selezionato</svg:title></draw:frame> Sottoporre la donna ad un esame del sangue per valutare la funzionalità epatica e renale. </text:p>
        </text:list-item>
        <text:list-item>
          <text:p text:style-name="P18"><draw:frame draw:style-name="fr1" draw:name="Immagine133" text:anchor-type="as-char" svg:width="0.423cm" svg:height="0.423cm" draw:z-index="132"><draw:image xlink:href="Pictures/100002000000000100000001ECC130B79541E4C4.gif" xlink:type="simple" xlink:show="embed" xlink:actuate="onLoad"/></draw:frame> <draw:frame draw:style-name="fr1" draw:name="Immagine134" text:anchor-type="as-char" svg:width="0.344cm" svg:height="0.344cm" draw:z-index="133"><draw:image xlink:href="Pictures/100000000000000D0000000DA5AD59730358906D.gif" xlink:type="simple" xlink:show="embed" xlink:actuate="onLoad"/><svg:title>Non selezionato</svg:title></draw:frame> Fare una curva da carico di glucosio </text:p>
        </text:list-item>
        <text:list-item>
          <text:p text:style-name="P18"><draw:frame draw:style-name="fr1" draw:name="Immagine135" text:anchor-type="as-char" svg:width="0.423cm" svg:height="0.423cm" draw:z-index="134"><draw:image xlink:href="Pictures/100002000000000100000001ECC130B79541E4C4.gif" xlink:type="simple" xlink:show="embed" xlink:actuate="onLoad"/></draw:frame> <draw:frame draw:style-name="fr1" draw:name="Immagine136" text:anchor-type="as-char" svg:width="0.344cm" svg:height="0.344cm" draw:z-index="135"><draw:image xlink:href="Pictures/100000000000000D0000000DA5AD59730358906D.gif" xlink:type="simple" xlink:show="embed" xlink:actuate="onLoad"/><svg:title>Non selezionato</svg:title></draw:frame> Sospendere la pillola contraccettiva per 3 mesi. </text:p>
        </text:list-item>
      </text:list>
      <text:p text:style-name="Text_20_body">1 / 1 Punti </text:p>
      <text:h text:style-name="P39" text:outline-level="3">Domanda 18: <text:span text:style-name="T2">Si può selezionare una sola risposta</text:span></text:h>
      <text:p text:style-name="P1">Un recente modello di storia naturale del carcinoma cervicale prevede che:</text:p>
      <text:list xml:id="list5968803797578819749" text:style-name="L18">
        <text:list-item>
          <text:p text:style-name="P37"><draw:frame draw:style-name="fr1" draw:name="Immagine137" text:anchor-type="as-char" svg:width="0.423cm" svg:height="0.423cm" draw:z-index="136"><draw:image xlink:href="Pictures/100002000000001000000010BA74374751195EB3.gif" xlink:type="simple" xlink:show="embed" xlink:actuate="onLoad"/><svg:title>Risposta Corretta</svg:title></draw:frame> <draw:frame draw:style-name="fr1" draw:name="Immagine138" text:anchor-type="as-char" svg:width="0.344cm" svg:height="0.344cm" draw:z-index="137"><draw:image xlink:href="Pictures/100002000000000D0000000DB69F7614030147E5.gif" xlink:type="simple" xlink:show="embed" xlink:actuate="onLoad"/><svg:title>Registrato</svg:title></draw:frame> Il riscontro di HPV può essere dovuto non solo a reinfezione da recente attività sessuale, ma anche a riattivazione di infezione latente o auto-inoculazione da altre sedi (ano). </text:p>
        </text:list-item>
        <text:list-item>
          <text:p text:style-name="P19"><draw:frame draw:style-name="fr1" draw:name="Immagine139" text:anchor-type="as-char" svg:width="0.423cm" svg:height="0.423cm" draw:z-index="138"><draw:image xlink:href="Pictures/100002000000000100000001ECC130B79541E4C4.gif" xlink:type="simple" xlink:show="embed" xlink:actuate="onLoad"/></draw:frame> <draw:frame draw:style-name="fr1" draw:name="Immagine140" text:anchor-type="as-char" svg:width="0.344cm" svg:height="0.344cm" draw:z-index="139"><draw:image xlink:href="Pictures/100000000000000D0000000DA5AD59730358906D.gif" xlink:type="simple" xlink:show="embed" xlink:actuate="onLoad"/><svg:title>Non selezionato</svg:title></draw:frame> Dopo 10 anni c’è sempre una riattivazione del virus latente </text:p>
        </text:list-item>
        <text:list-item>
          <text:p text:style-name="P19"><draw:frame draw:style-name="fr1" draw:name="Immagine141" text:anchor-type="as-char" svg:width="0.423cm" svg:height="0.423cm" draw:z-index="140"><draw:image xlink:href="Pictures/100002000000000100000001ECC130B79541E4C4.gif" xlink:type="simple" xlink:show="embed" xlink:actuate="onLoad"/></draw:frame> <draw:frame draw:style-name="fr1" draw:name="Immagine142" text:anchor-type="as-char" svg:width="0.344cm" svg:height="0.344cm" draw:z-index="141"><draw:image xlink:href="Pictures/100000000000000D0000000DA5AD59730358906D.gif" xlink:type="simple" xlink:show="embed" xlink:actuate="onLoad"/><svg:title>Non selezionato</svg:title></draw:frame> Lo stato di latenza del virus può permanere non più di 5 anni </text:p>
        </text:list-item>
        <text:list-item>
          <text:p text:style-name="P19"><draw:frame draw:style-name="fr1" draw:name="Immagine143" text:anchor-type="as-char" svg:width="0.423cm" svg:height="0.423cm" draw:z-index="142"><draw:image xlink:href="Pictures/100002000000000100000001ECC130B79541E4C4.gif" xlink:type="simple" xlink:show="embed" xlink:actuate="onLoad"/></draw:frame> <draw:frame draw:style-name="fr1" draw:name="Immagine144" text:anchor-type="as-char" svg:width="0.344cm" svg:height="0.344cm" draw:z-index="143"><draw:image xlink:href="Pictures/100000000000000D0000000DA5AD59730358906D.gif" xlink:type="simple" xlink:show="embed" xlink:actuate="onLoad"/><svg:title>Non selezionato</svg:title></draw:frame> Lo stato di latenza del virus può permanere non più di 3 anni. </text:p>
        </text:list-item>
      </text:list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SimSun" style:font-family-asian="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loext:contextual-spacing="false"/>
      <style:text-properties style:font-name="Liberation Serif" fo:font-family="'Liberation Serif'" style:font-family-generic="roman" style:font-pitch="variable" fo:font-size="14pt" fo:font-weight="bold" style:font-name-asian="SimSun" style:font-family-asian="SimSun" style:font-family-generic-asian="system" style:font-pitch-asian="variable" style:font-size-asian="14pt" style:font-weight-asian="bold" style:font-name-complex="Lucida Sans" style:font-family-complex="'Lucida Sans'" style:font-family-generic-complex="system" style:font-pitch-complex="variable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10-20T13:56:39.708000000</meta:creation-date>
    <dc:date>2019-10-20T13:57:49.880000000</dc:date>
    <meta:editing-duration>PT1M16S</meta:editing-duration>
    <meta:editing-cycles>1</meta:editing-cycles>
    <meta:document-statistic meta:table-count="0" meta:image-count="144" meta:object-count="0" meta:page-count="5" meta:paragraph-count="128" meta:word-count="1186" meta:character-count="7020" meta:non-whitespace-character-count="5799"/>
    <meta:generator>LibreOffice/5.2.3.3$Windows_x86 LibreOffice_project/d54a8868f08a7b39642414cf2c8ef2f228f780cf</meta:generator>
  </office:meta>
</office:document-meta>
</file>