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95000002465901522E3DE03C5E.png" manifest:media-type="image/png"/>
  <manifest:file-entry manifest:full-path="Pictures/10000000000003C6000002517C4D3ADC26BE6F2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x="4.297cm" svg:y="13.074cm" svg:width="8.179cm" svg:height="5.022cm" draw:z-index="0"><draw:image xlink:href="Pictures/1000000000000395000002465901522E3DE03C5E.png" xlink:type="simple" xlink:show="embed" xlink:actuate="onLoad"/></draw:frame><draw:frame draw:style-name="fr1" draw:name="Immagine2" text:anchor-type="paragraph" svg:x="4.385cm" svg:y="3.424cm" svg:width="8.179cm" svg:height="5.022cm" draw:z-index="1"><draw:image xlink:href="Pictures/10000000000003C6000002517C4D3ADC26BE6F29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8-02T15:28:35.653000000</meta:creation-date>
    <dc:date>2019-08-02T15:30:53.590000000</dc:date>
    <meta:editing-duration>PT2M24S</meta:editing-duration>
    <meta:editing-cycles>1</meta:editing-cycles>
    <meta:document-statistic meta:table-count="0" meta:image-count="2" meta:object-count="0" meta:page-count="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