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AD000002A52CB9DABC91637FFA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.314cm, 0.713cm, 1.372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Immagine1" text:anchor-type="paragraph" svg:x="-2cm" svg:y="-0.718cm" svg:width="21.001cm" svg:height="28.259cm" draw:z-index="0"><draw:image xlink:href="Pictures/10000000000002AD000002A52CB9DABC91637FFA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11-14T15:58:48.841000000</meta:creation-date>
    <meta:print-date>2019-11-14T16:01:30.381000000</meta:print-date>
    <dc:date>2019-11-18T18:19:03.300000000</dc:date>
    <meta:editing-duration>P4DT2H10M14S</meta:editing-duration>
    <meta:editing-cycles>1</meta:editing-cycles>
    <meta:document-statistic meta:table-count="0" meta:image-count="1" meta:object-count="0" meta:page-count="1" meta:paragraph-count="0" meta:word-count="0" meta:character-count="0" meta:non-whitespace-character-count="0"/>
    <meta:generator>LibreOffice/5.2.3.3$Windows_x86 LibreOffice_project/d54a8868f08a7b39642414cf2c8ef2f228f780cf</meta:generator>
  </office:meta>
</office:document-meta>
</file>