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0000000242401F26084087A647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6.62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x="0.46cm" svg:y="4.567cm" svg:width="16.081cm" svg:height="7.676cm" draw:z-index="0"><draw:image xlink:href="Pictures/100000000000050000000242401F26084087A647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31T11:38:41.561000000</meta:creation-date>
    <meta:editing-duration>PT10M12S</meta:editing-duration>
    <meta:editing-cycles>2</meta:editing-cycles>
    <meta:generator>LibreOffice/5.2.3.3$Windows_x86 LibreOffice_project/d54a8868f08a7b39642414cf2c8ef2f228f780cf</meta:generator>
    <dc:date>2020-01-31T11:47:33.757000000</dc:date>
    <meta:document-statistic meta:table-count="0" meta:image-count="1" meta:object-count="0" meta:page-count="1" meta:paragraph-count="0" meta:word-count="0" meta:character-count="0" meta:non-whitespace-character-count="0"/>
  </office:meta>
</office:document-meta>
</file>