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23A000001E18ED983E2187D6289.jpg" manifest:media-type="image/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fr1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draw:frame draw:style-name="fr1" draw:name="Immagine1" text:anchor-type="paragraph" svg:width="17.875cm" svg:height="15.085cm" draw:z-index="0"><draw:image xlink:href="Pictures/100000000000023A000001E18ED983E2187D6289.jp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9-11-14T15:58:48.615000000</meta:creation-date>
    <meta:editing-duration>P5DT23H50M54S</meta:editing-duration>
    <meta:editing-cycles>2</meta:editing-cycles>
    <meta:generator>LibreOffice/5.2.3.3$Windows_x86 LibreOffice_project/d54a8868f08a7b39642414cf2c8ef2f228f780cf</meta:generator>
    <dc:date>2019-11-20T15:59:55.025000000</dc:date>
    <meta:document-statistic meta:table-count="0" meta:image-count="1" meta:object-count="0" meta:page-count="1" meta:paragraph-count="0" meta:word-count="0" meta:character-count="0" meta:non-whitespace-character-count="0"/>
  </office:meta>
</office:document-meta>
</file>