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C00000024C4E232C8ED4834704.jpg" manifest:media-type="image/jpeg"/>
  <manifest:file-entry manifest:full-path="Pictures/10000000000003E400000251430037E76A94CA04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><draw:frame draw:style-name="fr1" draw:name="Immagine1" text:anchor-type="paragraph" svg:x="1.847cm" svg:y="0.139cm" svg:width="8.433cm" svg:height="5.022cm" draw:z-index="0"><draw:image xlink:href="Pictures/10000000000003E400000251430037E76A94CA04.jp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magine2" text:anchor-type="paragraph" svg:x="1.849cm" svg:y="0.199cm" svg:width="8.433cm" svg:height="5.022cm" draw:z-index="1"><draw:image xlink:href="Pictures/10000000000003C00000024C4E232C8ED4834704.jpg" xlink:type="simple" xlink:show="embed" xlink:actuate="onLoad"/></draw:frame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31T13:31:00.346000000</meta:creation-date>
    <meta:print-date>2020-01-31T13:32:43.706000000</meta:print-date>
    <dc:date>2020-01-31T13:49:12.641000000</dc:date>
    <meta:editing-duration>PT18M12S</meta:editing-duration>
    <meta:editing-cycles>1</meta:editing-cycles>
    <meta:document-statistic meta:table-count="0" meta:image-count="2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