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ObjectReplacements/Object 1" manifest:media-type=""/>
  <manifest:file-entry manifest:full-path="ObjectReplacements/Object 2" manifest:media-type=""/>
  <manifest:file-entry manifest:full-path="ObjectReplacements/Object 3" manifest:media-type=""/>
  <manifest:file-entry manifest:full-path="ObjectReplacements/Object 4" manifest:media-type=""/>
  <manifest:file-entry manifest:full-path="ObjectReplacements/Object 5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11pt" style:font-size-asian="11pt" style:font-size-complex="11pt"/>
    </style:style>
    <style:style style:name="P2" style:family="paragraph" style:parent-style-name="Text_20_body">
      <style:paragraph-properties fo:margin-left="0cm" fo:margin-right="0cm" fo:text-indent="0cm" style:auto-text-indent="false"/>
      <style:text-properties fo:font-size="11pt" style:font-size-asian="11pt" style:font-size-complex="11pt"/>
    </style:style>
    <style:style style:name="P3" style:family="paragraph" style:parent-style-name="Standard">
      <style:text-properties fo:font-size="11pt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fr1" style:family="graphic" style:parent-style-name="OLE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ragraph" fo:padding="0cm" fo:border="none" draw:ole-draw-aspect="1" draw:frame-display-border="false" draw:frame-margin-horizontal="0px" draw:frame-margin-vertical="0px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Oggetto1" text:anchor-type="page" text:anchor-page-number="1" svg:x="0cm" svg:y="0cm" svg:width="21.001cm" svg:height="0.041cm" draw:z-index="0">
        <draw:floating-frame xlink:href="https://googleads.g.doubleclick.net/pagead/ads?client=ca-pub-5050134573227914&amp;output=html&amp;h=280&amp;adk=96626853&amp;adf=747119140&amp;pi=t.aa~a.2116525625~i.3~rp.4&amp;w=825&amp;fwrn=4&amp;fwrnh=100&amp;lmt=1623479282&amp;num_ads=1&amp;rafmt=1&amp;armr=3&amp;sem=mc&amp;pwprc=9221452911&amp;psa=1&amp;ad_type=text_image&amp;format=825x280&amp;url=https%3A%2F%2Fwww.libriantichionline.com%2Fdivagazioni%2Fgabriele_annunzio_pioggia_pineto_1902&amp;flash=0&amp;fwr=0&amp;pra=3&amp;rh=200&amp;rw=825&amp;rpe=1&amp;resp_fmts=3&amp;wgl=1&amp;fa=27&amp;dt=1623479282195&amp;bpp=10&amp;bdt=3665&amp;idt=-M&amp;shv=r20210607&amp;cbv=%2Fr20190131&amp;ptt=9&amp;saldr=aa&amp;abxe=1&amp;cookie=ID%3D7ee67f161896abdb-229b9563adc800a5%3AT%3D1622615645%3AS%3DALNI_MbwA5V6_FiEZjkBlchtXROWHkRgBw&amp;prev_fmts=0x0&amp;nras=2&amp;correlator=8359771197533&amp;frm=20&amp;pv=1&amp;ga_vid=979350565.1622615648&amp;ga_sid=1623479282&amp;ga_hid=157315915&amp;ga_fc=0&amp;u_tz=120&amp;u_his=3&amp;u_java=0&amp;u_h=768&amp;u_w=1366&amp;u_ah=728&amp;u_aw=1366&amp;u_cd=24&amp;u_nplug=0&amp;u_nmime=0&amp;adx=120&amp;ady=1067&amp;biw=1349&amp;bih=643&amp;scr_x=0&amp;scr_y=0&amp;eid=21066428&amp;oid=3&amp;pvsid=1409450026086722&amp;pem=142&amp;ref=https%3A%2F%2Fwww.google.com%2F&amp;eae=0&amp;fc=384&amp;brdim=-8%2C-8%2C-8%2C-8%2C1366%2C0%2C1382%2C744%2C1366%2C643&amp;vis=1&amp;rsz=%7C%7Cs%7C&amp;abl=NS&amp;fu=128&amp;bc=31&amp;ifi=3&amp;uci=a!3&amp;btvi=1&amp;fsb=1&amp;xpc=QNJysiPF3b&amp;p=https%3A//www.libriantichionline.com&amp;dtd=201" xlink:type="simple" xlink:show="embed" xlink:actuate="onLoad" draw:frame-name="aswift_2"/>
      </draw:frame>
      <draw:frame draw:style-name="fr1" draw:name="Oggetto2" text:anchor-type="page" text:anchor-page-number="1" svg:x="0cm" svg:y="0cm" svg:width="21.001cm" svg:height="0.041cm" draw:z-index="1">
        <draw:floating-frame xlink:href="https://googleads.g.doubleclick.net/pagead/ads?client=ca-pub-5050134573227914&amp;output=html&amp;h=280&amp;adk=96626853&amp;adf=3858958120&amp;pi=t.aa~a.2116525625~i.5~rp.4&amp;w=825&amp;fwrn=4&amp;fwrnh=100&amp;lmt=1623479282&amp;num_ads=1&amp;rafmt=1&amp;armr=3&amp;sem=mc&amp;pwprc=9221452911&amp;psa=1&amp;ad_type=text_image&amp;format=825x280&amp;url=https%3A%2F%2Fwww.libriantichionline.com%2Fdivagazioni%2Fgabriele_annunzio_pioggia_pineto_1902&amp;flash=0&amp;fwr=0&amp;pra=3&amp;rh=200&amp;rw=825&amp;rpe=1&amp;resp_fmts=3&amp;wgl=1&amp;fa=27&amp;dt=1623479282195&amp;bpp=5&amp;bdt=3665&amp;idt=5&amp;shv=r20210607&amp;cbv=%2Fr20190131&amp;ptt=9&amp;saldr=aa&amp;abxe=1&amp;cookie=ID%3D7ee67f161896abdb-229b9563adc800a5%3AT%3D1622615645%3AS%3DALNI_MbwA5V6_FiEZjkBlchtXROWHkRgBw&amp;prev_fmts=0x0%2C825x280&amp;nras=3&amp;correlator=8359771197533&amp;frm=20&amp;pv=1&amp;ga_vid=979350565.1622615648&amp;ga_sid=1623479282&amp;ga_hid=157315915&amp;ga_fc=0&amp;u_tz=120&amp;u_his=3&amp;u_java=0&amp;u_h=768&amp;u_w=1366&amp;u_ah=728&amp;u_aw=1366&amp;u_cd=24&amp;u_nplug=0&amp;u_nmime=0&amp;adx=120&amp;ady=2042&amp;biw=1349&amp;bih=643&amp;scr_x=0&amp;scr_y=0&amp;eid=21066428&amp;oid=3&amp;pvsid=1409450026086722&amp;pem=142&amp;ref=https%3A%2F%2Fwww.google.com%2F&amp;eae=0&amp;fc=384&amp;brdim=-8%2C-8%2C-8%2C-8%2C1366%2C0%2C1382%2C744%2C1366%2C643&amp;vis=1&amp;rsz=%7C%7Cs%7C&amp;abl=NS&amp;fu=128&amp;bc=31&amp;ifi=4&amp;uci=a!4&amp;btvi=2&amp;fsb=1&amp;xpc=KHvzbqkgQh&amp;p=https%3A//www.libriantichionline.com&amp;dtd=226" xlink:type="simple" xlink:show="embed" xlink:actuate="onLoad" draw:frame-name="aswift_3"/>
      </draw:frame>
      <draw:frame draw:style-name="fr1" draw:name="Oggetto3" text:anchor-type="page" text:anchor-page-number="1" svg:x="0cm" svg:y="0cm" svg:width="21.001cm" svg:height="0.041cm" draw:z-index="2">
        <draw:floating-frame xlink:href="https://googleads.g.doubleclick.net/pagead/ads?client=ca-pub-5050134573227914&amp;output=html&amp;h=280&amp;adk=96626853&amp;adf=3037313202&amp;pi=t.aa~a.2116525625~i.7~rp.4&amp;w=825&amp;fwrn=4&amp;fwrnh=100&amp;lmt=1623479283&amp;num_ads=1&amp;rafmt=1&amp;armr=3&amp;sem=mc&amp;pwprc=9221452911&amp;psa=1&amp;ad_type=text_image&amp;format=825x280&amp;url=https%3A%2F%2Fwww.libriantichionline.com%2Fdivagazioni%2Fgabriele_annunzio_pioggia_pineto_1902&amp;flash=0&amp;fwr=0&amp;pra=3&amp;rh=200&amp;rw=825&amp;rpe=1&amp;resp_fmts=3&amp;wgl=1&amp;fa=27&amp;dt=1623479282209&amp;bpp=6&amp;bdt=3679&amp;idt=6&amp;shv=r20210607&amp;cbv=%2Fr20190131&amp;ptt=9&amp;saldr=aa&amp;abxe=1&amp;cookie=ID%3D7ee67f161896abdb-229b9563adc800a5%3AT%3D1622615645%3AS%3DALNI_MbwA5V6_FiEZjkBlchtXROWHkRgBw&amp;prev_fmts=0x0%2C825x280%2C825x280&amp;nras=4&amp;correlator=8359771197533&amp;frm=20&amp;pv=1&amp;ga_vid=979350565.1622615648&amp;ga_sid=1623479282&amp;ga_hid=157315915&amp;ga_fc=0&amp;u_tz=120&amp;u_his=3&amp;u_java=0&amp;u_h=768&amp;u_w=1366&amp;u_ah=728&amp;u_aw=1366&amp;u_cd=24&amp;u_nplug=0&amp;u_nmime=0&amp;adx=120&amp;ady=2294&amp;biw=1349&amp;bih=643&amp;scr_x=0&amp;scr_y=0&amp;eid=21066428&amp;oid=3&amp;pvsid=1409450026086722&amp;pem=142&amp;ref=https%3A%2F%2Fwww.google.com%2F&amp;eae=0&amp;fc=384&amp;brdim=-8%2C-8%2C-8%2C-8%2C1366%2C0%2C1382%2C744%2C1366%2C643&amp;vis=1&amp;rsz=%7C%7Cs%7C&amp;abl=NS&amp;fu=128&amp;bc=31&amp;ifi=5&amp;uci=a!5&amp;btvi=3&amp;fsb=1&amp;xpc=9zQuW0cEvZ&amp;p=https%3A//www.libriantichionline.com&amp;dtd=1166" xlink:type="simple" xlink:show="embed" xlink:actuate="onLoad" draw:frame-name="aswift_4"/>
      </draw:frame>
      <draw:frame draw:style-name="fr1" draw:name="Oggetto4" text:anchor-type="page" text:anchor-page-number="1" svg:x="0cm" svg:y="0cm" svg:width="21.001cm" svg:height="0.041cm" draw:z-index="3">
        <draw:floating-frame xlink:href="https://googleads.g.doubleclick.net/pagead/ads?client=ca-pub-5050134573227914&amp;output=html&amp;h=280&amp;adk=96626853&amp;adf=3552437265&amp;pi=t.aa~a.2116525625~i.9~rp.4&amp;w=825&amp;fwrn=4&amp;fwrnh=100&amp;lmt=1623479285&amp;num_ads=1&amp;rafmt=1&amp;armr=3&amp;sem=mc&amp;pwprc=9221452911&amp;psa=1&amp;ad_type=text_image&amp;format=825x280&amp;url=https%3A%2F%2Fwww.libriantichionline.com%2Fdivagazioni%2Fgabriele_annunzio_pioggia_pineto_1902&amp;flash=0&amp;fwr=0&amp;pra=3&amp;rh=200&amp;rw=825&amp;rpe=1&amp;resp_fmts=3&amp;wgl=1&amp;fa=27&amp;dt=1623479282225&amp;bpp=5&amp;bdt=3694&amp;idt=5&amp;shv=r20210607&amp;cbv=%2Fr20190131&amp;ptt=9&amp;saldr=aa&amp;abxe=1&amp;cookie=ID%3D7ee67f161896abdb-229b9563adc800a5%3AT%3D1622615645%3AS%3DALNI_MbwA5V6_FiEZjkBlchtXROWHkRgBw&amp;prev_fmts=0x0%2C825x280%2C825x280%2C825x280&amp;nras=5&amp;correlator=8359771197533&amp;frm=20&amp;pv=1&amp;ga_vid=979350565.1622615648&amp;ga_sid=1623479282&amp;ga_hid=157315915&amp;ga_fc=0&amp;u_tz=120&amp;u_his=3&amp;u_java=0&amp;u_h=768&amp;u_w=1366&amp;u_ah=728&amp;u_aw=1366&amp;u_cd=24&amp;u_nplug=0&amp;u_nmime=0&amp;adx=120&amp;ady=2961&amp;biw=1349&amp;bih=643&amp;scr_x=0&amp;scr_y=483&amp;eid=21066428&amp;oid=3&amp;pvsid=1409450026086722&amp;pem=142&amp;ref=https%3A%2F%2Fwww.google.com%2F&amp;eae=0&amp;fc=384&amp;brdim=-8%2C-8%2C-8%2C-8%2C1366%2C0%2C1382%2C744%2C1366%2C643&amp;vis=1&amp;rsz=%7C%7Cs%7C&amp;abl=NS&amp;fu=128&amp;bc=31&amp;ifi=6&amp;uci=a!6&amp;btvi=4&amp;fsb=1&amp;xpc=hWcIqZiRXN&amp;p=https%3A//www.libriantichionline.com&amp;dtd=2965" xlink:type="simple" xlink:show="embed" xlink:actuate="onLoad" draw:frame-name="aswift_5"/>
      </draw:frame>
      <draw:frame draw:style-name="fr1" draw:name="Oggetto5" text:anchor-type="page" text:anchor-page-number="1" svg:x="0cm" svg:y="0cm" svg:width="21.001cm" svg:height="0.041cm" draw:z-index="4">
        <draw:floating-frame xlink:href="https://googleads.g.doubleclick.net/pagead/ads?client=ca-pub-5050134573227914&amp;output=html&amp;h=280&amp;adk=96626853&amp;adf=1466392485&amp;pi=t.aa~a.2116525625~i.13~rp.4&amp;w=825&amp;fwrn=4&amp;fwrnh=100&amp;lmt=1623479292&amp;num_ads=1&amp;rafmt=1&amp;armr=3&amp;sem=mc&amp;pwprc=9221452911&amp;psa=1&amp;ad_type=text_image&amp;format=825x280&amp;url=https%3A%2F%2Fwww.libriantichionline.com%2Fdivagazioni%2Fgabriele_annunzio_pioggia_pineto_1902&amp;flash=0&amp;fwr=0&amp;pra=3&amp;rh=200&amp;rw=825&amp;rpe=1&amp;resp_fmts=3&amp;wgl=1&amp;fa=27&amp;dt=1623479282238&amp;bpp=4&amp;bdt=3707&amp;idt=5&amp;shv=r20210607&amp;cbv=%2Fr20190131&amp;ptt=9&amp;saldr=aa&amp;abxe=1&amp;cookie=ID%3D7ee67f161896abdb-229b9563adc800a5%3AT%3D1622615645%3AS%3DALNI_MbwA5V6_FiEZjkBlchtXROWHkRgBw&amp;prev_fmts=0x0%2C825x280%2C825x280%2C825x280%2C825x280&amp;nras=6&amp;correlator=8359771197533&amp;frm=20&amp;pv=1&amp;ga_vid=979350565.1622615648&amp;ga_sid=1623479282&amp;ga_hid=157315915&amp;ga_fc=0&amp;u_tz=120&amp;u_his=3&amp;u_java=0&amp;u_h=768&amp;u_w=1366&amp;u_ah=728&amp;u_aw=1366&amp;u_cd=24&amp;u_nplug=0&amp;u_nmime=0&amp;adx=120&amp;ady=3971&amp;biw=1349&amp;bih=643&amp;scr_x=0&amp;scr_y=1425&amp;eid=21066428&amp;oid=3&amp;pvsid=1409450026086722&amp;pem=142&amp;ref=https%3A%2F%2Fwww.google.com%2F&amp;eae=0&amp;fc=384&amp;brdim=-8%2C-8%2C-8%2C-8%2C1366%2C0%2C1382%2C744%2C1366%2C643&amp;vis=1&amp;rsz=%7C%7Cs%7C&amp;abl=NS&amp;fu=128&amp;bc=31&amp;ifi=7&amp;uci=a!7&amp;btvi=5&amp;fsb=1&amp;xpc=tCD1KKxhaL&amp;p=https%3A//www.libriantichionline.com&amp;dtd=10366" xlink:type="simple" xlink:show="embed" xlink:actuate="onLoad" draw:frame-name="aswift_6"/>
      </draw:frame>
      <text:p text:style-name="Text_20_body"><text:span text:style-name="T1">GABRIELE D'ANNUNZIO, </text:span><text:span text:style-name="Emphasis"><text:span text:style-name="T1">La pioggia nel pineto</text:span></text:span><text:span text:style-name="T1"> (Alcyone, 1902-03).</text:span></text:p>
      <text:p text:style-name="P1">Taci. Su le soglie<text:line-break/>del bosco non odo<text:line-break/>parole che dici<text:line-break/>umane; ma odo<text:line-break/>parole più nuove<text:line-break/>che parlano gocciole e foglie<text:line-break/>lontane.</text:p>
      <text:p text:style-name="P2"><text:bookmark text:name="aswift_2_expand"/><text:bookmark text:name="aswift_2_anchor"/>Ascolta. Piove<text:line-break/>dalle nuvole sparse.<text:line-break/>Piove su le tamerici<text:line-break/>salmastre ed arse,<text:line-break/>piove su i pini<text:line-break/>scagliosi ed irti,<text:line-break/>piove su i mirti<text:line-break/>divini,<text:line-break/>su le ginestre fulgenti<text:line-break/>di fiori accolti,<text:line-break/>su i ginepri folti<text:line-break/>di coccole aulenti,<text:line-break/>piove su i nostri volti<text:line-break/>silvani,<text:line-break/>piove su le nostre mani<text:line-break/>ignude,<text:line-break/>su i nostri vestimenti<text:line-break/>leggieri,<text:line-break/>su i freschi pensieri<text:line-break/>che l'anima schiude<text:line-break/>novella,<text:line-break/>su la favola bella<text:line-break/>che ieri<text:line-break/>t'illuse, che oggi m'illude,<text:line-break/>o Ermione.</text:p>
      <text:p text:style-name="P2"><text:bookmark text:name="aswift_3_expand"/><text:bookmark text:name="aswift_3_anchor"/>Odi? La pioggia cade<text:line-break/>su la solitaria<text:line-break/>verdura<text:line-break/>con un crepitío che dura<text:line-break/>e varia nell'aria<text:line-break/>secondo le fronde<text:line-break/>più rade, men rade.<text:line-break/>Ascolta. Risponde<text:line-break/>al pianto il canto<text:line-break/>delle cicale<text:line-break/>che il pianto australe<text:line-break/>non impaura,<text:line-break/>nè il ciel cinerino.<text:line-break/><text:soft-page-break/>E il pino<text:line-break/>ha un suono, e il mirto<text:line-break/>altro suono, e il ginepro<text:line-break/>altro ancóra, stromenti<text:line-break/>diversi<text:line-break/>sotto innumerevoli dita.</text:p>
      <text:p text:style-name="P2"><text:bookmark text:name="aswift_4_expand"/><text:bookmark text:name="aswift_4_anchor"/>E immersi<text:line-break/>noi siam nello spirto<text:line-break/>silvestre,<text:line-break/>d'arborea vita viventi;<text:line-break/>e il tuo volto ebro<text:line-break/>è molle di pioggia<text:line-break/>come una foglia,<text:line-break/>e le tue chiome<text:line-break/>auliscono come<text:line-break/>le chiare ginestre,<text:line-break/>o creatura terrestre<text:line-break/>che hai nome<text:line-break/>Ermione.<text:line-break/><text:line-break/>Ascolta, ascolta. L'accordo<text:line-break/>delle aeree cicale<text:line-break/>a poco a poco<text:line-break/>più sordo<text:line-break/>si fa sotto il pianto<text:line-break/>che cresce;<text:line-break/>ma un canto vi si mesce<text:line-break/>più roco<text:line-break/>che di laggiù sale,<text:line-break/>dall'umida ombra remota.</text:p>
      <text:p text:style-name="P2"><text:bookmark text:name="aswift_5_expand"/><text:bookmark text:name="aswift_5_anchor"/>Più sordo e più fioco<text:line-break/>s'allenta, si spegne.<text:line-break/>Sola una nota<text:line-break/>ancor trema, si spegne,<text:line-break/>risorge, trema, si spegne.<text:line-break/>Non s'ode voce del mare.<text:line-break/>Or s'ode su tutta la fronda<text:line-break/>crosciare<text:line-break/>l'argentea pioggia<text:line-break/>che monda,<text:line-break/>il croscio che varia<text:line-break/>secondo la fronda<text:line-break/>più folta, men folta.</text:p>
      <text:p text:style-name="P1">Ascolta.<text:line-break/>La figlia dell'aria<text:line-break/>è muta; ma la figlia<text:line-break/><text:soft-page-break/>del limo lontana,<text:line-break/>la rana,<text:line-break/>canta nell'ombra più fonda,<text:line-break/>chi sa dove, chi sa dove!<text:line-break/>E piove su le tue ciglia,<text:line-break/>Ermione.<text:line-break/><text:line-break/>Piove su le tue ciglia nere<text:line-break/>sìche par tu pianga<text:line-break/>ma di piacere; non bianca<text:line-break/>ma quasi fatta virente,<text:line-break/>par da scorza tu esca.<text:line-break/>E tutta la vita è in noi fresca<text:line-break/>aulente,<text:line-break/>il cuor nel petto è come pesca<text:line-break/>intatta,<text:line-break/>tra le pàlpebre gli occhi<text:line-break/>son come polle tra l'erbe,<text:line-break/>i denti negli alvèoli<text:line-break/>con come mandorle acerbe.</text:p>
      <text:p text:style-name="P2"><text:bookmark text:name="aswift_6_expand"/><text:bookmark text:name="aswift_6_anchor"/>E andiam di fratta in fratta,<text:line-break/>or congiunti or disciolti<text:line-break/>(e il verde vigor rude<text:line-break/>ci allaccia i mallèoli<text:line-break/>c'intrica i ginocchi)<text:line-break/>chi sa dove, chi sa dove!<text:line-break/>E piove su i nostri vólti<text:line-break/>silvani,<text:line-break/>piove su le nostre mani<text:line-break/>ignude,<text:line-break/>su i nostri vestimenti<text:line-break/>leggieri,<text:line-break/>su i freschi pensieri<text:line-break/>che l'anima schiude<text:line-break/>novella,<text:line-break/>su la favola bella<text:line-break/>che ieri<text:line-break/>m'illuse, che oggi t'illude,<text:line-break/>o Ermione.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ins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6-12T08:28:33.201000000</meta:creation-date>
    <meta:print-date>2021-06-12T08:30:05.790000000</meta:print-date>
    <dc:date>2021-06-27T09:52:38.198000000</dc:date>
    <meta:editing-duration>PT12M43S</meta:editing-duration>
    <meta:editing-cycles>1</meta:editing-cycles>
    <meta:document-statistic meta:table-count="0" meta:image-count="0" meta:object-count="5" meta:page-count="3" meta:paragraph-count="8" meta:word-count="442" meta:character-count="2465" meta:non-whitespace-character-count="2029"/>
    <meta:generator>LibreOffice/5.2.3.3$Windows_x86 LibreOffice_project/d54a8868f08a7b39642414cf2c8ef2f228f780cf</meta:generator>
  </office:meta>
</office:document-meta>
</file>