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7D700000BB05CB43F41D4076D27.jpg" manifest:media-type="image/jpeg"/>
  <manifest:file-entry manifest:full-path="Pictures/10000000000001960000022D1216ED2CB260DB6D.jpg" manifest:media-type="image/jpeg"/>
  <manifest:file-entry manifest:full-path="Pictures/1000000000000A2000000790101851C28024B1B2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Immagine1" text:anchor-type="paragraph" svg:x="0.206cm" svg:y="0cm" svg:width="10.195cm" svg:height="15.199cm" draw:z-index="0"><draw:image xlink:href="Pictures/10000000000007D700000BB05CB43F41D4076D27.jpg" xlink:type="simple" xlink:show="embed" xlink:actuate="onLoad"/></draw:frame><draw:frame draw:style-name="fr1" draw:name="Immagine2" text:anchor-type="paragraph" svg:x="9.37cm" svg:y="0cm" svg:width="8.999cm" svg:height="13.21cm" draw:z-index="1"><draw:image xlink:href="Pictures/10000000000001960000022D1216ED2CB260DB6D.jpg" xlink:type="simple" xlink:show="embed" xlink:actuate="onLoad"/></draw:frame></text:p>
      <text:p text:style-name="Standard"/>
      <text:p text:style-name="Standard"/>
      <text:p text:style-name="Standard"><draw:frame draw:style-name="fr1" draw:name="Immagine3" text:anchor-type="paragraph" svg:x="2.092cm" svg:y="0.106cm" svg:width="14.349cm" svg:height="10.717cm" draw:z-index="2"><draw:image xlink:href="Pictures/1000000000000A2000000790101851C28024B1B2.jpg" xlink:type="simple" xlink:show="embed" xlink:actuate="onLoad"/></draw:frame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1-31T11:37:33.748000000</meta:creation-date>
    <meta:print-date>2020-01-31T11:56:58.898000000</meta:print-date>
    <dc:date>2020-01-31T11:57:55.819000000</dc:date>
    <meta:editing-duration>PT10M10S</meta:editing-duration>
    <meta:editing-cycles>1</meta:editing-cycles>
    <meta:document-statistic meta:table-count="0" meta:image-count="3" meta:object-count="0" meta:page-count="1" meta:paragraph-count="0" meta:word-count="0" meta:character-count="0" meta:non-whitespace-character-count="0"/>
    <meta:generator>LibreOffice/5.2.3.3$Windows_x86 LibreOffice_project/d54a8868f08a7b39642414cf2c8ef2f228f780cf</meta:generator>
  </office:meta>
</office:document-meta>
</file>